
<file path=META-INF/manifest.xml><?xml version="1.0" encoding="utf-8"?>
<manifest:manifest xmlns:manifest="urn:oasis:names:tc:opendocument:xmlns:manifest:1.0">
  <manifest:file-entry manifest:media-type="application/vnd.oasis.opendocument.text" manifest:version="1.2" manifest:full-path="/"/>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Calibri" svg:font-family="Calibri" style:font-pitch="variable"/>
    <style:font-face style:name="Cambria" svg:font-family="Cambria" style:font-pitch="variable"/>
    <style:font-face style:name="Harrington" svg:font-family="Harrington" style:font-pitch="variable"/>
    <style:font-face style:name="Lucida Grande" svg:font-family="'Lucida Grande'" style:font-pitch="variable"/>
    <style:font-face style:name="Times" svg:font-family="Times" style:font-pitch="variable"/>
    <style:font-face style:name="Verdana" svg:font-family="Verdan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Helvetica" svg:font-family="Helvetica" style:font-family-generic="swiss" style:font-pitch="variable"/>
    <style:font-face style:name="DejaVu Sans" svg:font-family="'DejaVu Sans'" style:font-family-generic="system" style:font-pitch="variable"/>
  </office:font-face-decls>
  <office:automatic-styles>
    <style:style style:name="P1" style:family="paragraph" style:parent-style-name="Footnote">
      <style:paragraph-properties fo:margin-left="0in" fo:margin-right="0in" fo:text-indent="0.5in" style:auto-text-indent="false"/>
    </style:style>
    <style:style style:name="P2" style:family="paragraph" style:parent-style-name="Heading_20_1">
      <style:paragraph-properties fo:text-align="center" style:justify-single-word="false">
        <style:tab-stops>
          <style:tab-stop style:position="5.9929in" style:type="right" style:leader-style="dotted" style:leader-text="."/>
        </style:tab-stops>
      </style:paragraph-properties>
      <style:text-properties fo:text-transform="uppercase" style:font-name="Times New Roman" fo:font-size="11pt" fo:font-weight="normal" style:letter-kerning="true" style:font-size-asian="11pt" style:font-weight-asian="normal" style:font-size-complex="11pt" style:font-weight-complex="normal"/>
    </style:style>
    <style:style style:name="P3" style:family="paragraph" style:parent-style-name="Heading_20_2">
      <style:text-properties style:language-complex="en" style:country-complex="US"/>
    </style:style>
    <style:style style:name="P4" style:family="paragraph" style:parent-style-name="Contents_20_2">
      <style:paragraph-properties>
        <style:tab-stops>
          <style:tab-stop style:position="6in" style:type="right" style:leader-style="dotted" style:leader-text="."/>
        </style:tab-stops>
      </style:paragraph-properties>
    </style:style>
    <style:style style:name="P5" style:family="paragraph" style:parent-style-name="Standard">
      <style:paragraph-properties fo:text-align="center" style:justify-single-word="false"/>
    </style:style>
    <style:style style:name="P6" style:family="paragraph" style:parent-style-name="Standard">
      <style:paragraph-properties fo:orphans="0" fo:widows="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font-size="11pt" style:font-size-asian="11pt" style:font-size-complex="11pt"/>
    </style:style>
    <style:style style:name="P7" style:family="paragraph" style:parent-style-name="Standard">
      <style:paragraph-properties fo:text-align="center" style:justify-single-word="false"/>
      <style:text-properties fo:color="#333333" fo:font-size="11pt" style:font-size-asian="11pt" style:font-name-complex="Verdana" style:font-size-complex="11pt" style:language-complex="en" style:country-complex="US"/>
    </style:style>
    <style:style style:name="P8" style:family="paragraph" style:parent-style-name="Standard">
      <style:text-properties style:font-name-complex="Verdana" style:font-size-complex="11pt" style:language-complex="en" style:country-complex="US"/>
    </style:style>
    <style:style style:name="P9" style:family="paragraph" style:parent-style-name="Standard">
      <style:text-properties fo:font-size="10pt" style:font-size-asian="10pt"/>
    </style:style>
    <style:style style:name="P10" style:family="paragraph" style:parent-style-name="Standard">
      <style:text-properties fo:font-size="10pt" style:font-size-asian="10pt" style:font-name-complex="Verdana" style:font-size-complex="10pt"/>
    </style:style>
    <style:style style:name="P11" style:family="paragraph" style:parent-style-name="Standard">
      <style:text-properties fo:font-style="italic" style:font-style-asian="italic"/>
    </style:style>
    <style:style style:name="P12" style:family="paragraph" style:parent-style-name="Standard">
      <style:paragraph-properties fo:orphans="0" fo:widows="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style>
    <style:style style:name="P13" style:family="paragraph" style:parent-style-name="Standard">
      <style:paragraph-properties fo:orphans="0" fo:widows="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complex="Times"/>
    </style:style>
    <style:style style:name="P14" style:family="paragraph" style:parent-style-name="Standard">
      <style:text-properties fo:color="#ff0000"/>
    </style:style>
    <style:style style:name="P15" style:family="paragraph" style:parent-style-name="Standard">
      <style:text-properties fo:color="#ff0000" fo:font-style="italic" style:font-style-asian="italic"/>
    </style:style>
    <style:style style:name="P16" style:family="paragraph" style:parent-style-name="Standard">
      <style:paragraph-properties fo:orphans="0" fo:widows="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complex="Helvetica"/>
    </style:style>
    <style:style style:name="P17" style:family="paragraph" style:parent-style-name="Standard">
      <style:text-properties fo:font-weight="bold" style:font-weight-asian="bold"/>
    </style:style>
    <style:style style:name="P18" style:family="paragraph" style:parent-style-name="Standard">
      <style:paragraph-properties fo:orphans="0" fo:widows="0"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size-complex="11pt"/>
    </style:style>
    <style:style style:name="P19" style:family="paragraph" style:parent-style-name="Standard">
      <style:text-properties fo:font-size="13pt" style:font-size-asian="13pt" style:font-name-complex="Times" style:font-size-complex="13pt"/>
    </style:style>
    <style:style style:name="P20" style:family="paragraph" style:parent-style-name="Standard">
      <style:text-properties fo:color="#9bbb59"/>
    </style:style>
    <style:style style:name="P21" style:family="paragraph" style:parent-style-name="Standard">
      <style:text-properties fo:color="#362629" fo:font-size="13pt" style:font-size-asian="13pt" style:font-name-complex="Arial Unicode MS" style:font-size-complex="13pt"/>
    </style:style>
    <style:style style:name="P22" style:family="paragraph" style:parent-style-name="Standard">
      <style:paragraph-properties fo:margin-left="0in" fo:margin-right="0in" fo:text-indent="0.5in" style:auto-text-indent="false"/>
    </style:style>
    <style:style style:name="P23" style:family="paragraph" style:parent-style-name="Standard">
      <style:paragraph-properties fo:margin-left="0in" fo:margin-right="0in" fo:text-indent="0.5in" style:auto-text-indent="false"/>
      <style:text-properties style:font-name-complex="Verdana" style:font-size-complex="11pt" style:language-complex="en" style:country-complex="US"/>
    </style:style>
    <style:style style:name="P24" style:family="paragraph" style:parent-style-name="Standard">
      <style:paragraph-properties fo:margin-left="0in" fo:margin-right="0in" fo:text-indent="0.5in" style:auto-text-indent="false"/>
      <style:text-properties fo:font-style="italic" style:font-style-asian="italic"/>
    </style:style>
    <style:style style:name="P25" style:family="paragraph" style:parent-style-name="Standard">
      <style:paragraph-properties fo:margin-left="0in" fo:margin-right="0in" fo:text-indent="0.5in" style:auto-text-indent="false"/>
      <style:text-properties fo:font-style="italic" style:font-style-asian="italic" style:font-name-complex="Verdana" style:font-size-complex="11pt" style:language-complex="en" style:country-complex="US"/>
    </style:style>
    <style:style style:name="P26" style:family="paragraph" style:parent-style-name="Standard">
      <style:paragraph-properties fo:margin-left="0in" fo:margin-right="0in" fo:text-indent="0.5in" style:auto-text-indent="false"/>
      <style:text-properties fo:color="#ff0000"/>
    </style:style>
    <style:style style:name="P27" style:family="paragraph" style:parent-style-name="Standard">
      <style:paragraph-properties fo:margin-left="0in" fo:margin-right="0in" fo:text-indent="0.5in" style:auto-text-indent="false"/>
      <style:text-properties fo:color="#ff0000" fo:font-style="italic" style:font-style-asian="italic"/>
    </style:style>
    <style:style style:name="P28" style:family="paragraph" style:parent-style-name="Standard">
      <style:paragraph-properties fo:margin-left="0in" fo:margin-right="0in" fo:text-indent="0.5in" style:auto-text-indent="false"/>
      <style:text-properties style:font-size-complex="11pt"/>
    </style:style>
    <style:style style:name="P29" style:family="paragraph" style:parent-style-name="Standard">
      <style:paragraph-properties fo:margin-left="0in" fo:margin-right="0in" fo:text-indent="0.5in" style:auto-text-indent="false"/>
      <style:text-properties fo:color="#333333" fo:font-size="11pt" fo:letter-spacing="0.0138in" style:letter-kerning="true" style:font-size-asian="11pt" style:font-name-complex="Verdana" style:font-size-complex="11pt"/>
    </style:style>
    <style:style style:name="P30" style:family="paragraph" style:parent-style-name="Standard">
      <style:paragraph-properties fo:margin-left="0in" fo:margin-right="0in" fo:text-indent="0.5in" style:auto-text-indent="false"/>
      <style:text-properties fo:color="#9bbb59"/>
    </style:style>
    <style:style style:name="P31" style:family="paragraph" style:parent-style-name="Standard">
      <style:paragraph-properties fo:margin-left="0.5in" fo:margin-right="0in" fo:text-indent="0in" style:auto-text-indent="false"/>
    </style:style>
    <style:style style:name="P32" style:family="paragraph" style:parent-style-name="Standard">
      <style:paragraph-properties fo:margin-left="0.5in" fo:margin-right="0in" fo:text-indent="0in" style:auto-text-indent="false"/>
      <style:text-properties fo:font-size="10pt" style:font-size-asian="10pt" style:font-name-complex="Verdana" style:font-size-complex="10pt"/>
    </style:style>
    <style:style style:name="P33" style:family="paragraph" style:parent-style-name="Standard">
      <style:paragraph-properties fo:margin-left="0.5in" fo:margin-right="0in" fo:text-indent="0in" style:auto-text-indent="false"/>
      <style:text-properties fo:font-style="italic" style:font-style-asian="italic"/>
    </style:style>
    <style:style style:name="P34" style:family="paragraph" style:parent-style-name="Standard">
      <style:paragraph-properties fo:margin-left="0.5in" fo:margin-right="0in" fo:text-indent="0in" style:auto-text-indent="false"/>
      <style:text-properties fo:font-style="italic" style:font-style-asian="italic" style:font-name-complex="Verdana" style:font-size-complex="11pt" style:language-complex="en" style:country-complex="US"/>
    </style:style>
    <style:style style:name="P35" style:family="paragraph" style:parent-style-name="Standard">
      <style:paragraph-properties fo:margin-left="0.5in" fo:margin-right="0in" fo:text-indent="0in" style:auto-text-indent="false"/>
      <style:text-properties style:font-name-complex="Verdana" style:font-size-complex="11pt" style:language-complex="en" style:country-complex="US"/>
    </style:style>
    <style:style style:name="P36" style:family="paragraph" style:parent-style-name="Standard">
      <style:paragraph-properties fo:margin-left="0.389in" fo:margin-right="0in" fo:orphans="0" fo:widows="0"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style>
    <style:style style:name="P37" style:family="paragraph" style:parent-style-name="Standard">
      <style:paragraph-properties fo:margin-left="0.389in" fo:margin-right="0in" fo:orphans="0" fo:widows="0"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size-complex="11pt"/>
    </style:style>
    <style:style style:name="P38" style:family="paragraph" style:parent-style-name="Standard">
      <style:paragraph-properties fo:margin-left="0.389in" fo:margin-right="0in" fo:orphans="0" fo:widows="0"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complex="Times"/>
    </style:style>
    <style:style style:name="P39" style:family="paragraph" style:parent-style-name="Standard">
      <style:paragraph-properties fo:margin-left="0.5in" fo:margin-right="0in" fo:text-indent="0.0417in" style:auto-text-indent="false"/>
    </style:style>
    <style:style style:name="P40" style:family="paragraph" style:parent-style-name="Standard">
      <style:paragraph-properties fo:padding-left="0in" fo:padding-right="0in" fo:padding-top="0.0138in" fo:padding-bottom="0.0138in" fo:border-left="none" fo:border-right="none" fo:border-top="0.0071in solid #000000" fo:border-bottom="0.0071in solid #000000"/>
    </style:style>
    <style:style style:name="P41" style:family="paragraph" style:parent-style-name="Standard" style:master-page-name="Standard">
      <style:paragraph-properties fo:text-align="center" style:justify-single-word="false" style:page-number="auto"/>
      <style:text-properties fo:color="#333333" fo:font-size="11pt" style:font-size-asian="11pt" style:font-name-complex="Verdana" style:font-size-complex="11pt" style:language-complex="en" style:country-complex="US"/>
    </style:style>
    <style:style style:name="P42" style:family="paragraph" style:parent-style-name="Standard">
      <style:paragraph-properties fo:margin-left="0.25in" fo:margin-right="0in" fo:text-indent="0in" style:auto-text-indent="false"/>
    </style:style>
    <style:style style:name="T1" style:family="text">
      <style:text-properties style:text-position="super 58%"/>
    </style:style>
    <style:style style:name="T2" style:family="text">
      <style:text-properties style:text-position="super 58%" style:font-name-asian="Cambria"/>
    </style:style>
    <style:style style:name="T3" style:family="text">
      <style:text-properties style:text-position="super 58%" fo:font-style="italic" style:font-style-asian="italic"/>
    </style:style>
    <style:style style:name="T4" style:family="text">
      <style:text-properties fo:font-style="italic" style:font-style-asian="italic"/>
    </style:style>
    <style:style style:name="T5" style:family="text">
      <style:text-properties fo:font-style="italic" style:font-style-asian="italic" style:font-name-complex="Verdana"/>
    </style:style>
    <style:style style:name="T6" style:family="text">
      <style:text-properties fo:font-style="italic" style:font-style-asian="italic" style:font-name-complex="Verdana" style:font-size-complex="11pt" style:language-complex="en" style:country-complex="US"/>
    </style:style>
    <style:style style:name="T7" style:family="text">
      <style:text-properties fo:font-style="italic" style:font-style-asian="italic" style:font-style-complex="italic"/>
    </style:style>
    <style:style style:name="T8" style:family="text">
      <style:text-properties fo:font-style="italic" style:font-style-asian="italic" style:font-size-complex="11pt"/>
    </style:style>
    <style:style style:name="T9" style:family="text">
      <style:text-properties fo:font-style="italic" style:font-style-asian="italic" style:font-size-complex="11pt" style:font-style-complex="italic"/>
    </style:style>
    <style:style style:name="T10" style:family="text">
      <style:text-properties fo:font-style="italic" style:font-style-asian="italic" style:font-name-complex="Times" style:font-style-complex="italic"/>
    </style:style>
    <style:style style:name="T11" style:family="text">
      <style:text-properties fo:font-style="italic" fo:font-weight="bold" style:font-style-asian="italic" style:font-weight-asian="bold" style:font-name-complex="Verdana" style:font-weight-complex="bold"/>
    </style:style>
    <style:style style:name="T12" style:family="text">
      <style:text-properties fo:font-size="10pt" style:font-size-asian="10pt" style:font-name-complex="Verdana" style:font-size-complex="10pt"/>
    </style:style>
    <style:style style:name="T13" style:family="text">
      <style:text-properties style:font-name-complex="Verdana" style:font-size-complex="11pt" style:language-complex="en" style:country-complex="US"/>
    </style:style>
    <style:style style:name="T14" style:family="text">
      <style:text-properties style:font-size-complex="11pt"/>
    </style:style>
    <style:style style:name="T15" style:family="text">
      <style:text-properties style:font-size-complex="11pt" style:font-style-complex="italic"/>
    </style:style>
    <style:style style:name="T16" style:family="text">
      <style:text-properties style:font-name-complex="Times"/>
    </style:style>
    <style:style style:name="T17" style:family="text">
      <style:text-properties style:font-name-complex="Helvetica"/>
    </style:style>
    <style:style style:name="T18" style:family="text">
      <style:text-properties style:font-style-complex="italic"/>
    </style:style>
    <style:style style:name="T19" style:family="text">
      <style:text-properties fo:color="#ff0000"/>
    </style:style>
    <style:style style:name="T20" style:family="text">
      <style:text-properties fo:font-size="16pt" style:font-size-asian="16pt" style:font-name-complex="Times" style:font-size-complex="16pt"/>
    </style:style>
    <style:style style:name="T21" style:family="text">
      <style:text-properties fo:font-size="11pt" fo:font-weight="bold" style:font-size-asian="11pt" style:font-weight-asian="bold" style:font-name-complex="Verdana" style:font-size-complex="11pt" style:font-weight-complex="bold"/>
    </style:style>
    <style:style style:name="T22" style:family="text">
      <style:text-properties fo:color="#0000ff" fo:font-style="italic" style:font-style-asian="italic"/>
    </style:style>
    <style:style style:name="T23" style:family="text">
      <style:text-properties fo:color="#000000"/>
    </style:style>
    <style:style style:name="T24" style:family="text">
      <style:text-properties fo:color="#000000" fo:font-style="italic" style:font-style-asian="italic"/>
    </style:style>
    <style:style style:name="T25" style:family="text">
      <style:text-properties fo:font-size="14pt" style:font-size-asian="14pt" style:font-name-complex="Arial" style:font-size-complex="14pt"/>
    </style:style>
    <style:style style:name="T26" style:family="text">
      <style:text-properties fo:font-size="13pt" style:font-size-asian="13pt" style:font-name-complex="Arial" style:font-size-complex="13pt"/>
    </style:style>
    <style:style style:name="Sect1" style:family="section">
      <style:section-properties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
      <text:p text:style-name="P7"/>
      <text:p text:style-name="P7"/>
      <text:p text:style-name="P7"/>
      <text:p text:style-name="P7"/>
      <text:p text:style-name="P7"/>
      <text:p text:style-name="P7"/>
      <text:p text:style-name="P7"/>
      <text:p text:style-name="P7"/>
      <text:p text:style-name="P5"/>
      <text:p text:style-name="P5"/>
      <text:p text:style-name="P5"/>
      <text:p text:style-name="P5">THE HISTORY OF THE ATHABASCA RIVER BASIN: AN INITIAL BIBLIOGRAPHY OF SECONDARY SOURCES<text:span text:style-name="T2"> </text:span>WITH ADDITIONAL SOURCES ON THE PEACE AND MACKENZIE WATERSHEDS</text:p>
      <text:p text:style-name="P5"/>
      <text:p text:style-name="P5">-ALPHABETIZED-<text:span text:style-name="Footnote_20_Symbol"><text:note text:id="ftn1" text:note-class="footnote"><text:note-citation>1</text:note-citation><text:note-body><text:p text:style-name="Footnote"><text:s/>Version 1 of 3. </text:p></text:note-body></text:note></text:span></text:p>
      <text:p text:style-name="P5"/>
      <text:p text:style-name="Standard"/>
      <text:p text:style-name="P5"/>
      <text:p text:style-name="P5">COMPILED FOR THE DEPARTMENT OF HISTORY,</text:p>
      <text:p text:style-name="P5">CENTER FOR GLOBAL STUDIES AND SOCIAL ANALYSIS,</text:p>
      <text:p text:style-name="P5">ATHABASCA UNIVERSITY</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able of Contents</text:p>
      <text:table-of-content text:style-name="Sect1" text:name="Table of Contents1">
        <text:table-of-content-source text:outline-level="3" text:use-index-marks="false">
          <text:index-title-template text:style-name="Contents_20_Heading"/>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index-entry-tab-stop style:type="left" style:position="5.1563in" style:leader-char="." style:with-tab="false"/>
          </text:table-of-content-entry-template>
        </text:table-of-content-source>
        <text:index-body>
          <text:p text:style-name="P4"> <text:tab/>3</text:p>
          <text:p text:style-name="P4">A. <text:s/><text:tab/>3</text:p>
          <text:p text:style-name="P4">B.<text:tab/>10</text:p>
          <text:p text:style-name="P4"> C.<text:tab/>24</text:p>
          <text:p text:style-name="P4">D.<text:tab/>36</text:p>
          <text:p text:style-name="P4">E.<text:tab/>43</text:p>
          <text:p text:style-name="P4">F.<text:tab/>45</text:p>
          <text:p text:style-name="P4">G.<text:tab/>50</text:p>
          <text:p text:style-name="P4">H.<text:tab/>57</text:p>
          <text:p text:style-name="P4">I.<text:tab/>69</text:p>
          <text:p text:style-name="P4">J.<text:tab/>70</text:p>
          <text:p text:style-name="P4">K.<text:tab/>72</text:p>
          <text:p text:style-name="P4">L.<text:tab/>78</text:p>
          <text:p text:style-name="P4">M. <text:tab/>82</text:p>
          <text:p text:style-name="P4">N.<text:tab/>98</text:p>
          <text:p text:style-name="P4">O.<text:tab/>101</text:p>
          <text:p text:style-name="P4">P.<text:tab/>102</text:p>
          <text:p text:style-name="P4">Q.<text:tab/>111</text:p>
          <text:p text:style-name="P4">R.<text:tab/>112</text:p>
          <text:p text:style-name="P4">S.<text:tab/>119</text:p>
          <text:p text:style-name="P4">T.<text:tab/>130</text:p>
          <text:p text:style-name="P4">U.<text:tab/>135</text:p>
          <text:p text:style-name="P4">V.<text:tab/>137</text:p>
          <text:p text:style-name="P4">W.<text:tab/>138</text:p>
          <text:p text:style-name="P4">Y. <text:tab/>146</text:p>
          <text:p text:style-name="P4">Z.<text:tab/>147</text:p>
        </text:index-body>
      </text:table-of-content>
      <text:h text:style-name="P2" text:outline-level="1"/>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Heading_20_2" text:outline-level="2"><text:soft-page-break/> </text:h>
      <text:h text:style-name="Heading_20_2" text:outline-level="2"/>
      <text:h text:style-name="Heading_20_2" text:outline-level="2"/>
      <text:h text:style-name="P3" text:outline-level="2">A. <text:s/></text:h>
      <text:p text:style-name="Standard"/>
      <text:p text:style-name="Standard"/>
      <text:p text:style-name="Standard">Aasen, Wendy. 1993. <text:span text:style-name="T4">Preliminary Treaty Review Report.</text:span> Fort St. John, British </text:p>
      <text:p text:style-name="P22">Columbia: Treaty 8 Tribal Council.</text:p>
      <text:p text:style-name="P22"/>
      <text:p text:style-name="Standard">––––––. 1994. <text:s/><text:span text:style-name="T4">The Spirit and Intent of Treaty 8 in the Northwest Territories: </text:span></text:p>
      <text:p text:style-name="P31"><text:span text:style-name="T4">As Long As the Sun Shines, the River Flows, and the Grass Grows.</text:span> Yellowknife: Treaty 8 Tribal Council.</text:p>
      <text:p text:style-name="P8"/>
      <text:p text:style-name="P8">Abel, G. 1954. <text:s/>“Report on a Reconnaissance of the Timberland Reserve Held by North </text:p>
      <text:p text:style-name="P23">Western Pulp and Power Limited, in the Vicinity of Edson Alberta.” June 1954. </text:p>
      <text:p text:style-name="P8"/>
      <text:p text:style-name="Standard">Abel, Kerry. 1993. <text:span text:style-name="T4">Drum Songs: Glimpses of Dene History</text:span>. Montreal: McGill-Queen's </text:p>
      <text:p text:style-name="P22">University Press.</text:p>
      <text:p text:style-name="P22"/>
      <text:p text:style-name="Standard">Abel, Kerry and Ken S. Coates, <text:span text:style-name="T4">eds. </text:span>2001. <text:span text:style-name="T4">Northern Visions: New </text:span></text:p>
      <text:p text:style-name="P31"><text:span text:style-name="T4">Perspectives on the North in Canadian History.</text:span> Peterborough, Ont.: Broadview Press. </text:p>
      <text:p text:style-name="P32"/>
      <text:p text:style-name="Standard">Abele, Frances. 1988. <text:span text:style-name="T4">A New Economic Development Policy for the North? : The Impact </text:span></text:p>
      <text:p text:style-name="P31"><text:span text:style-name="T4">of the Canada-U.S. Free Trade Agreement.</text:span> Ottawa: Canadian Centre for Policy Alternatives.</text:p>
      <text:p text:style-name="P31"/>
      <text:p text:style-name="Standard">Abouguendia, Z. M. ed. 1981. <text:span text:style-name="T4">Athabasca Sand Dunes in Saskatchewan. Mackenzie River </text:span></text:p>
      <text:p text:style-name="P22"><text:span text:style-name="T4">Basin Study Report Supplement 7.</text:span> Regina: Environment Canada.</text:p>
      <text:p text:style-name="Standard"/>
      <text:p text:style-name="P8">Achuff, P.L. and I.G.W. Corns. 1985. “Plants New To Alberta From Banff and Jasper </text:p>
      <text:p text:style-name="P22"><text:span text:style-name="T13">National Parks,” </text:span><text:span text:style-name="T6">Canadian Field-Naturalist </text:span><text:span text:style-name="T13">99: 94-98. </text:span></text:p>
      <text:p text:style-name="P23"/>
      <text:p text:style-name="Standard">Acres Consulting Services. 1985. <text:span text:style-name="T4">Past Climatic Change in the Canadian Arctic.</text:span> </text:p>
      <text:p text:style-name="P31">Downsview: Atmospheric Environment Service, Climatological Services Division.</text:p>
      <text:p text:style-name="P31"/>
      <text:p text:style-name="Standard"><text:span text:style-name="T13">Adam, Mercer G. 1885. </text:span><text:span text:style-name="T6">The Canadian North West</text:span><text:span text:style-name="T13">. Toronto: Rose Publishing. </text:span></text:p>
      <text:p text:style-name="P8"/>
      <text:p text:style-name="Standard"><text:span text:style-name="T13">Adams, Howard. 1975. </text:span><text:span text:style-name="T6">Prison of Grass: Canada From the Native Point of View</text:span><text:span text:style-name="T13">. </text:span></text:p>
      <text:p text:style-name="P23">Toronto: New Press. </text:p>
      <text:p text:style-name="Standard"/>
      <text:p text:style-name="Standard">Adams, Stuart. 1998. <text:span text:style-name="T4">Fort Chipewyan: Way of Life Study. Summary Report.</text:span> Vancouver: </text:p>
      <text:p text:style-name="P22"><text:soft-page-break/>Stuart Adams &amp; Associates.</text:p>
      <text:p text:style-name="P22"/>
      <text:p text:style-name="Standard">Adams, Willi Paul. 1994. <text:span text:style-name="T4">Directory of European Historians of North America: </text:span></text:p>
      <text:p text:style-name="P31"><text:span text:style-name="T4">Addresses, Publications, Research in Progress.</text:span> <text:span text:style-name="T4">3rd Edition, Revised</text:span>. Berlin, Germany : John F. Kennedy Institut for North American Studies, Freie Universität Berlin.</text:p>
      <text:p text:style-name="Standard"/>
      <text:p text:style-name="Standard">Adney, Tappan, E. 1994<text:span text:style-name="T4">. </text:span>[1900]<text:span text:style-name="T4"> The Klondike Stampede.</text:span> Vancouver: UBC Press.</text:p>
      <text:p text:style-name="P8"/>
      <text:p text:style-name="Standard">Ahenakew, Edward. 1973. <text:span text:style-name="T4">Voices of the Plains Cree</text:span>, Edited by Ruth Buck. Toronto: </text:p>
      <text:p text:style-name="P22">McClelland and Stewart.</text:p>
      <text:p text:style-name="P8"/>
      <text:p text:style-name="Standard"><text:span text:style-name="T13">Ahlf, Marguerite. 1986. </text:span><text:span text:style-name="T6">Edson: 75 Years-A History of the Town. </text:span><text:span text:style-name="T13">Winnipeg:</text:span></text:p>
      <text:p text:style-name="P23">Jostens Publishing. </text:p>
      <text:p text:style-name="P23"/>
      <text:p text:style-name="Standard">Ainslie, Patricia <text:span text:style-name="T13">and Mary-Beth Laviolette. 2008. </text:span><text:span text:style-name="T6">Alberta Arts and Artists: An Overview.</text:span><text:span text:style-name="T13"> </text:span></text:p>
      <text:p text:style-name="P23">Calgary: Fifth House Publishers.</text:p>
      <text:p text:style-name="Standard"/>
      <text:p text:style-name="Standard">Alaska. Division of State Libraries and Archives. 1990. <text:span text:style-name="T4">Musical Reflections of Alaska's </text:span></text:p>
      <text:p text:style-name="P31"><text:span text:style-name="T4">History: A List of Songs and Music at the Alaska Historical Library.</text:span> Revised Edition. Juneau, Alaska: Alaska Dept. of Education, Div. of State Libraries and Archives.</text:p>
      <text:p text:style-name="P31"/>
      <text:p text:style-name="Standard">Alaska Highway Pipeline Panel. 1979. <text:span text:style-name="T4">Initial Impact Assessment: Dempster Corridor.</text:span> </text:p>
      <text:p text:style-name="P22">Winnipeg: The Panel.</text:p>
      <text:p text:style-name="Standard"/>
      <text:p text:style-name="Standard"><text:span text:style-name="T4">Alaska Highway and Canol Bibliography of sources available at Yukon Archives.</text:span> 3rd </text:p>
      <text:p text:style-name="P31">Edition. 2006 Co-published by Yukon Archives. <text:a xlink:type="simple" xlink:href="http://www.alaskahighwayarchives.ca/en/resources/pdfs/AHbiblioweb.pdf"><text:span text:style-name="Internet_20_link">http://www.alaskahighwayarchives.ca/en/resources/pdfs/AHbiblioweb.pdf</text:span></text:a></text:p>
      <text:p text:style-name="Standard"/>
      <text:p text:style-name="Standard">Alberta. 1977. <text:span text:style-name="T4">As Long As the Sun Shines, the Rivers Flow and the Grass Grows.</text:span></text:p>
      <text:p text:style-name="P22">Edmonton: Government of Alberta.</text:p>
      <text:p text:style-name="Standard"/>
      <text:p text:style-name="P8">Alberta. 1949. “An Act Relating to the Administration of Forests and Certain Public </text:p>
      <text:p text:style-name="P22"><text:span text:style-name="T13">Lands, </text:span><text:span text:style-name="T6">The Forests Act,” </text:span><text:span text:style-name="T13">Chapter 43, Statues of Alberta 1949. </text:span></text:p>
      <text:p text:style-name="P8"/>
      <text:p text:style-name="Standard"><text:span text:style-name="T13">Alberta. 1954. <text:s/>“Agreement with North Western Pulp &amp; Power Ltd., O.C. 125054,” </text:span><text:span text:style-name="T6">The </text:span></text:p>
      <text:p text:style-name="P25">Alberta Gazette, 15 Nov. 1954. </text:p>
      <text:p text:style-name="P25"/>
      <text:p text:style-name="Standard">Alberta. Alberta Aboriginal Affairs and Northern Development. 2001. <text:span text:style-name="T4">Profiles Metis </text:span></text:p>
      <text:p text:style-name="P31"><text:span text:style-name="T4">Settlements and First Nations.</text:span> Edmonton: Alberta Aboriginal Affairs and Northern Development.</text:p>
      <text:p text:style-name="P31"/>
      <text:p text:style-name="Standard">Alberta. Alberta Association of Municipal Districts and Counties. 1983? <text:span text:style-name="T4">Story of Rural </text:span></text:p>
      <text:p text:style-name="P22"><text:span text:style-name="T4">Municipal Government in Alberta: 1909 to 1983</text:span>. Edmonton: The Association.</text:p>
      <text:p text:style-name="P22"/>
      <text:p text:style-name="Standard"><text:soft-page-break/>Alberta. Alberta Economic Development. 1982. <text:span text:style-name="T4">Alberta Industry &amp; Resources.</text:span> </text:p>
      <text:p text:style-name="P22">Edmonton: Alberta Economic Development.</text:p>
      <text:p text:style-name="Standard"/>
      <text:p text:style-name="Standard">Alberta. Alberta Environment. 1977.<text:span text:style-name="T4"> Ecological References Relating to the Slave River </text:span></text:p>
      <text:p text:style-name="P22"><text:span text:style-name="T4">Area</text:span>. Edmonton: Alberta Environment, Planning Division.</text:p>
      <text:p text:style-name="Standard"/>
      <text:p text:style-name="Standard">Alberta. Alberta Finance and Enterprise. 2009.<text:span text:style-name="T4"> Regional Economic Indicators. North </text:span></text:p>
      <text:p text:style-name="P22"><text:span text:style-name="T4">East Region.</text:span> Edmonton, Alta.: Alberta Finance and Enterprise.</text:p>
      <text:p text:style-name="P22"/>
      <text:p text:style-name="Standard">Alberta. Alberta Forestry, Lands and Wildlife. 1992.<text:span text:style-name="T4"> Directory of Secondary Wood-Using </text:span></text:p>
      <text:p text:style-name="P31"><text:span text:style-name="T4">Industries in Alberta. </text:span>Edmonton: Canadian Forestry Service, Northern Forestry Centre; Alberta Dept. of Forestry, Lands &amp; Wildlife.</text:p>
      <text:p text:style-name="P24"/>
      <text:p text:style-name="Standard"><text:span text:style-name="T13">Alberta. Alberta Human Resources and Employment. 2006. </text:span><text:span text:style-name="T6">Industry Profiles. Forestry </text:span></text:p>
      <text:p text:style-name="P31"><text:span text:style-name="T6">and Logging with Support Activities. </text:span><text:span text:style-name="T13">Edmonton: Alberta Human Resources and Employment.</text:span></text:p>
      <text:p text:style-name="P22"/>
      <text:p text:style-name="Standard">Alberta. Alberta Recreation and Parks. 1980-1988. <text:span text:style-name="T4">The Park: Winagami Lake Provincial </text:span></text:p>
      <text:p text:style-name="P22"><text:span text:style-name="T4">Park</text:span>. Edmonton: Alberta Recreation and Parks.</text:p>
      <text:p text:style-name="P22"/>
      <text:p text:style-name="Standard">Alberta. Department of Industry and Development. 1961. <text:span text:style-name="T4">Survey of Grande Prairie.</text:span> </text:p>
      <text:p text:style-name="P22">Edmonton. </text:p>
      <text:p text:style-name="P22"/>
      <text:p text:style-name="Standard">Alberta. Legislative Assembly. 2009. <text:span text:style-name="T4">Biographies of Members: Legislative Assembly of </text:span></text:p>
      <text:p text:style-name="P22"><text:span text:style-name="T4">Alberta, 27th Legislature</text:span>. Edmonton: Legislative Assembly of Alberta.</text:p>
      <text:p text:style-name="P22"/>
      <text:p text:style-name="Standard">Alberta. Parks Division. 19?? <text:span text:style-name="T4">Preliminary Natural History Inventory: Alberta Lakes and </text:span></text:p>
      <text:p text:style-name="P22"><text:span text:style-name="T4">Parks. </text:span>Edmonton: Alberta Parks</text:p>
      <text:p text:style-name="Standard"/>
      <text:p text:style-name="Standard">Alberta. Recreation, Parks and Wildlife Foundation. 1983. <text:span text:style-name="T4">Framework for a System </text:span></text:p>
      <text:p text:style-name="P31"><text:span text:style-name="T4">Approach to Interpreting Alberta's Natural History: Part 1 - Interpretive Media Materials. </text:span>1983. Edmonton, AB: Recreation, Parks and Wildlife Foundation.</text:p>
      <text:p text:style-name="P22"/>
      <text:p text:style-name="Standard">––––––. 1983. <text:span text:style-name="T4">Inventory of Alberta Natural History Interpretive Media Materials.</text:span> </text:p>
      <text:p text:style-name="P22">Edmonton: Recreation, Parks and Wildlife Foundation.</text:p>
      <text:p text:style-name="P22"/>
      <text:p text:style-name="Standard">Alberta. Water Resources Branch. 1948. <text:span text:style-name="T4">Report on Surface Water Supplies and Water </text:span></text:p>
      <text:p text:style-name="P31"><text:span text:style-name="T4">Power of Alberta: Their Present and Ultimate Uses.</text:span> Edmonton, Alta.: Alberta, Water Resources Branch.</text:p>
      <text:p text:style-name="Standard"/>
      <text:p text:style-name="Standard">Alberta Black Fly Coordinating Committee. 1980. <text:span text:style-name="T4">Control of Black Flies in the </text:span></text:p>
      <text:p text:style-name="P31"><text:span text:style-name="T4">Athabasca River: Evaluation and Recommendations for Chemical Control of Simulium Arcticum Malloch.</text:span> <text:s/>[Edmonton]: Alberta Environment, Pollution Control Division.</text:p>
      <text:p text:style-name="P22"/>
      <text:p text:style-name="Standard"><text:soft-page-break/>Alberta Environmental Protection. 1994. <text:span text:style-name="T4">An Inventory of significant natural features in </text:span></text:p>
      <text:p text:style-name="P31"><text:span text:style-name="T4">the Birch Mountains - Firebag River integrated resource planning area.</text:span> S.l. : D. A. Westworth &amp; Associates Ltd.</text:p>
      <text:p text:style-name="P31"/>
      <text:p text:style-name="Standard">Alberta Environmental Protection. 1996. <text:span text:style-name="T4">Canadian Heritage Rivers System Background </text:span></text:p>
      <text:p text:style-name="P22"><text:span text:style-name="T4">Study: Clearwater/Christina Rivers, Alberta.</text:span> Calgary: The Company.</text:p>
      <text:p text:style-name="P22"/>
      <text:p text:style-name="Standard">Alberta. Dept. of Industry and Development. 1959-1970. <text:span text:style-name="T4">Alberta Industry and Resources.</text:span> </text:p>
      <text:p text:style-name="P22">Edmonton: Alberta Bureau of Statistics, Dept. of Industry and Development.</text:p>
      <text:p text:style-name="Standard"/>
      <text:p text:style-name="Standard">Alberta Federation of Metis Settlement Associations. 1978. <text:span text:style-name="T4">The Metis People of Canada: </text:span></text:p>
      <text:p text:style-name="P24">A History. </text:p>
      <text:p text:style-name="P22"> </text:p>
      <text:p text:style-name="Standard">Alberta. Forest Service. 1977.<text:span text:style-name="T4"> Perspectives II: The Forest Industry in Alberta: </text:span></text:p>
      <text:p text:style-name="P22"><text:span text:style-name="T4">Contributions.</text:span> Edmonton: Environment Conservation Authority.</text:p>
      <text:p text:style-name="P22"/>
      <text:p text:style-name="Standard">Alberta Genealogical Society. Edmonton Branch. 1995. <text:span text:style-name="T4">Alberta, formerly the Northwest </text:span></text:p>
      <text:p text:style-name="P31"><text:span text:style-name="T4">Territories, Index to Registration of Births, Marriages and Deaths, 1870 to 1905. </text:span>Edmonton: The Society.</text:p>
      <text:p text:style-name="P31"/>
      <text:p text:style-name="Standard">––––––. Edmonton Branch. 1999. <text:span text:style-name="T4">Index to the 1901 Census: </text:span></text:p>
      <text:p text:style-name="P31"><text:span text:style-name="T4">District of Alberta (no. 202). </text:span>Edmonton: Alberta Genealogical Society, Edmonton Branch.</text:p>
      <text:p text:style-name="P22"/>
      <text:p text:style-name="Standard"><text:span text:style-name="T4">The Alberta Golden Jubilee Anthology.</text:span> 1955. Edmonton: McClelland and Stewart.</text:p>
      <text:p text:style-name="Standard"/>
      <text:p text:style-name="Standard">Alberta. Historical Resources Division. 1978.<text:span text:style-name="T4"> The Effects of Forestry Operations on the </text:span></text:p>
      <text:p text:style-name="P31"><text:span text:style-name="T4">Historical Resource Base of Alberta. </text:span>Edmonton: Archaeological Survey of Alberta; Alberta Culture, Historical Resources Division.</text:p>
      <text:p text:style-name="P8"/>
      <text:p text:style-name="Standard">Alberta Oil Sands Environmental Research Program. 1978. <text:s/><text:span text:style-name="T4">A Socioeconomic Evaluation </text:span></text:p>
      <text:p text:style-name="P31"><text:span text:style-name="T4">of the Recreational Use of Fish and Wildlife Resources in Alberta, with particular reference to the AOSERP Study Area. </text:span>Edmonton: Alberta Environment. </text:p>
      <text:p text:style-name="P31"/>
      <text:p text:style-name="Standard">Alberta Power Limited. 1982. <text:span text:style-name="T4">The Dispatch of Electric Energy in Alberta.</text:span> Alberta: </text:p>
      <text:p text:style-name="P22">Alberta Power, Edmonton Power, City of Medicine Hat, TransAlta Utilities.</text:p>
      <text:p text:style-name="Standard"/>
      <text:p text:style-name="Standard">Alberta Silver and Gold History Committee. 1981. <text:span text:style-name="T4">Always a River to Cross</text:span>. Bear </text:p>
      <text:p text:style-name="P22">Canyon. </text:p>
      <text:p text:style-name="P34"/>
      <text:p text:style-name="Standard">Alberta Women's Institute.<text:span text:style-name="T4"> Bridging the Years: The Worsley District.</text:span> (n.d.) Worsley, AB. </text:p>
      <text:p text:style-name="Standard"/>
      <text:p text:style-name="Standard">Albright, W. D. 1933. "Gardens of the Mackenzie," <text:span text:style-name="T4">Geographical Review</text:span> 23: 1–22.</text:p>
      <text:p text:style-name="Standard"/>
      <text:p text:style-name="Standard">––––––. (March) 1938. "Past, Present and Future of the Peace," <text:span text:style-name="T4">Canadian </text:span></text:p>
      <text:p text:style-name="P24"><text:soft-page-break/>Geographic.</text:p>
      <text:p text:style-name="Standard"/>
      <text:p text:style-name="Standard">Alcock, F.J. 1920. “Past and Present Trade Routes to the Canadian Northwest,” <text:span text:style-name="T4">The </text:span></text:p>
      <text:p text:style-name="P22"><text:span text:style-name="T4">Geographical Review</text:span>, Vol. 10, No. 2: 57-83. <text:s/></text:p>
      <text:p text:style-name="Standard"/>
      <text:p text:style-name="Standard">––––––. 1932. “Scow Brigade on the Athabasca,” <text:span text:style-name="T4">Canadian Geographical Journal</text:span>: 97-</text:p>
      <text:p text:style-name="P22">107.</text:p>
      <text:p text:style-name="Standard"/>
      <text:p text:style-name="P8">Alford, E.O.D. 1924. “With the Forest Rangers in the Rockies. Memoirs of Ethelwyn </text:p>
      <text:p text:style-name="P35">Octavia Doble Alford, Wife of Forest Ranger B.P. Alford.” Edmonton: Alberta Sustainable Resource Development, Library.</text:p>
      <text:p text:style-name="P8"/>
      <text:p text:style-name="Standard"><text:span text:style-name="T13">Allen, Denis. <text:s/>2004 (June). “The Pathfinders,” </text:span><text:span text:style-name="T6">Up Here</text:span><text:span text:style-name="T13">: 54-60.</text:span></text:p>
      <text:p text:style-name="P8"/>
      <text:p text:style-name="Standard"><text:span text:style-name="T13">Allen, Ralph. 1958. </text:span><text:span text:style-name="T6">Peace River Country. </text:span><text:span text:style-name="T13">Doubleday.</text:span></text:p>
      <text:p text:style-name="P8"/>
      <text:p text:style-name="Standard"><text:span text:style-name="T13">Allen, Richard. </text:span><text:span text:style-name="T6">ed</text:span><text:span text:style-name="T13">. 1973.</text:span><text:span text:style-name="T6"> A Region of the Mind: Interpreting the Western Canadian </text:span></text:p>
      <text:p text:style-name="P22"><text:span text:style-name="T6">Plains.</text:span><text:span text:style-name="T13"> Regina: Canadian Plains Studies Centre, University of Saskatchewan.</text:span></text:p>
      <text:p text:style-name="P8"/>
      <text:p text:style-name="P8">Allen, Robert. 1983. “Peter Fidler and Nottingham House, Lake Athabasca 1802-1806,” </text:p>
      <text:p text:style-name="P23">No. 69. </text:p>
      <text:p text:style-name="Standard"/>
      <text:p text:style-name="Standard"><text:span text:style-name="T13">Allen, W.G.P. 1972. </text:span><text:span text:style-name="T6">The Trail Through the Pembina Valley, 1790-1912.</text:span><text:span text:style-name="T13"> Barrhead, AB.</text:span></text:p>
      <text:p text:style-name="P22"/>
      <text:p text:style-name="Standard">Alunik, Ishmael. 2003.<text:span text:style-name="T4"> Across Time and Tundra: The Inuvialuit of the Western Arctic. </text:span></text:p>
      <text:p text:style-name="P22">Vancouver: Raincoast Books. </text:p>
      <text:p text:style-name="P8"/>
      <text:p text:style-name="P8">Amelia Spanach interviewed by Peter J. Murphy and Robert E. Stevenson at Edmonton, </text:p>
      <text:p text:style-name="P35">25 January 1999, for the Weldwood History Project. Hinton: West Fraser Archives.</text:p>
      <text:p text:style-name="P8"/>
      <text:p text:style-name="Standard">Anderson, Anne. 1973. <text:span text:style-name="T4">Legends of Wesakecha.</text:span> Edmonton: Cree Productions?</text:p>
      <text:p text:style-name="Standard"> </text:p>
      <text:p text:style-name="Standard">Anderson, Ross and B.O.K. Reeves. 1975. “Jasper National Park Archeological </text:p>
      <text:p text:style-name="P22">Inventory,” No. 158. </text:p>
      <text:p text:style-name="Standard"/>
      <text:p text:style-name="Standard">Anderson, R.R. 1970. “Alberta Stoney (Assiniboin) Origins and Adaptations: A Case for </text:p>
      <text:p text:style-name="P22">Reappraisal,” <text:span text:style-name="T4">Ethnohistory, </text:span>Vol. 17, No. 1-2. </text:p>
      <text:p text:style-name="P8"/>
      <text:p text:style-name="Standard">Andra-Warner, Elle. 2004. <text:span text:style-name="T4">Robert Service: A Great Canadian Poet's Romance With the </text:span></text:p>
      <text:p text:style-name="P22"><text:span text:style-name="T4">North. </text:span>Canmore, Alta: Altitude Pub. Canada.</text:p>
      <text:p text:style-name="P35"/>
      <text:p text:style-name="Standard">Andre, A. and I. Kristch. 1992. The Traditional use of the Travaillant Lake Area using </text:p>
      <text:p text:style-name="P31">Trails and Place Names of the Gwichya Gwich'in from Arctic Red River, N.W.T. Manuscript on file (No.3531), Document Collection, Library, Canadian Museum of Civilization, Hull.</text:p>
      <text:p text:style-name="P8"><text:soft-page-break/></text:p>
      <text:p text:style-name="Standard">Andrews, C.L. 1942 (April). “Muskeg Trail to Alaska,” <text:span text:style-name="T4">Alaska Life</text:span>.</text:p>
      <text:p text:style-name="P8"/>
      <text:p text:style-name="Standard">Andrews, Gerald Smedley. 1985. <text:span text:style-name="T4">Metis Outpost: The History of Kelly Lake.</text:span> Victoria: </text:p>
      <text:p text:style-name="P22">G.S. Andrews.</text:p>
      <text:p text:style-name="P22"/>
      <text:p text:style-name="Standard">Andruschuk, Sue. 1986. <text:span text:style-name="T4">TransAlta Utilities: 75 Years of Progress.</text:span> TransAlta Utilities: 75 </text:p>
      <text:p text:style-name="P22">Years of Progress.</text:p>
      <text:p text:style-name="P8"/>
      <text:p text:style-name="Standard"><text:span text:style-name="T13">Anglican Diocese of Athabaska. 1949. “</text:span><text:span text:style-name="T6">Seventy- Fifth Anniversary of the Diocese of </text:span></text:p>
      <text:p text:style-name="P31"><text:span text:style-name="T6">Athabasca, Church of England in Canada, 1874-1949. </text:span><text:span text:style-name="T13">N.1.: Diocese of Athabaska</text:span></text:p>
      <text:p text:style-name="P8"/>
      <text:p text:style-name="Standard"><text:span text:style-name="T13">Anonymous. 1876. “Rapport du P. Leduc, Saint-Albert, Le Lac Labiche.” </text:span><text:span text:style-name="T6">Missions de la </text:span></text:p>
      <text:p text:style-name="P31"><text:span text:style-name="T6">Congregation Des Missionnaires Oblats de Marie Imaculée. </text:span><text:span text:style-name="T13">Paris. A. Hennuyer: 411-434. </text:span></text:p>
      <text:p text:style-name="P8"/>
      <text:p text:style-name="P8">Anonymous. 1957. “The Hinton Trail: The Story of North Western Pulp and Power Ltd.” </text:p>
      <text:p text:style-name="P22"><text:span text:style-name="T6">Pulp and Paper Magazine of Canada</text:span><text:span text:style-name="T13"> 58: 125-188. </text:span></text:p>
      <text:p text:style-name="Standard"/>
      <text:p text:style-name="Standard">Aquilina, Alfred P. 1981. <text:span text:style-name="T4">The Mackenzie, Yesterday and Beyond.</text:span> Vancouver: Hancock </text:p>
      <text:p text:style-name="P22">House. </text:p>
      <text:p text:style-name="P22"/>
      <text:p text:style-name="Standard">Archer, Violet. 1966. <text:span text:style-name="T4">Life In a Prairie Shack: An Alberta Folk Song.</text:span> Alberta Historical </text:p>
      <text:p text:style-name="P22">Review.</text:p>
      <text:p text:style-name="Standard"/>
      <text:p text:style-name="P13">Armstrong, ??. 1995. Drinking Water and Agriculture; Synthesis Report #7, Northern </text:p>
      <text:p text:style-name="P12"><text:span text:style-name="T16"><text:tab/>River Basins</text:span><text:span text:style-name="T17"> </text:span><text:span text:style-name="T16">Study.</text:span></text:p>
      <text:p text:style-name="Standard"/>
      <text:p text:style-name="Standard">Arnold, Charles. 1981. <text:span text:style-name="T4">The Lagoon Site (OjR1-3): Implications for Paleoskimo </text:span></text:p>
      <text:p text:style-name="P31"><text:span text:style-name="T4">Interaction.</text:span> National Museum of Man Mercury Series, Archeological Survey of Canada, Paper No. 107. Ottawa, ON. </text:p>
      <text:p text:style-name="P31"/>
      <text:p text:style-name="Standard">––––––. 1983. “A Summary of the Prehistory of the Western Canadian </text:p>
      <text:p text:style-name="P22">Arctic,” <text:span text:style-name="T4">The Muskox</text:span>, 33: 10-20.</text:p>
      <text:p text:style-name="Standard"/>
      <text:p text:style-name="Standard">––––––. 1989. “Arctic Harpoons,” <text:span text:style-name="T4">Arctic</text:span> Vol. 42, No. 1: 80-81. </text:p>
      <text:p text:style-name="P22"/>
      <text:p text:style-name="Standard">Artibise, A.F.J. 1981. <text:span text:style-name="T4">Town and City: Aspects of Western Canadian Urban Development</text:span>. </text:p>
      <text:p text:style-name="P22">Regina: University of Regina.</text:p>
      <text:p text:style-name="P22"/>
      <text:p text:style-name="Standard">Artigue, Jean d'. 1973. <text:span text:style-name="T4">Six Years in the Canadian North-West.</text:span> Belleville: Ont. Mika.</text:p>
      <text:p text:style-name="Standard"/>
      <text:p text:style-name="Standard">Asch, Michael. 1975. “Social Context and the Musical Analysis of Slavey Drum </text:p>
      <text:p text:style-name="P22">Dances,” <text:span text:style-name="T4">Ethnomusicology</text:span>, 19: 245-257. </text:p>
      <text:p text:style-name="P22"/>
      <text:p text:style-name="P8"><text:soft-page-break/>––––––. 1976. “Statement in Response to Dr. C. Hobart's Testimony: Socio-</text:p>
      <text:p text:style-name="P23">Economic Overview of the Mackenzie River Corridor.” Edmonton: s. n.</text:p>
      <text:p text:style-name="Standard"/>
      <text:p text:style-name="Standard">––––––. 1976. <text:span text:style-name="T4">The Impact of Changing Fur Trade Practices on the Economy of </text:span></text:p>
      <text:p text:style-name="P31"><text:span text:style-name="T4">the Slavey Indians: Some Preliminary Conclusions Regarding the Period: 1870-1900.</text:span> [s.l. : s.n.]</text:p>
      <text:p text:style-name="Standard"/>
      <text:p text:style-name="Standard">––––––. 1976. “Past and Present Land-Use by Slavey Indinas [i.e. Indians] of the </text:p>
      <text:p text:style-name="P31">Mackenzie District: Summary of evidence of Michael Asch, Department of Anthropology, University of Alberta, Edmonton, Alberta, Canada, before the Mackenzie Valley Pipeline Inquiry.” s.l. : s.n.</text:p>
      <text:p text:style-name="P31"/>
      <text:p text:style-name="Standard">––––––. 1977. “The Dene Economy,” In: <text:span text:style-name="T4">Dene Nation—The Colony Within</text:span>. Edited by </text:p>
      <text:p text:style-name="P22">Mel Watkins. Toronto: University of Toronto Press, 245-257. </text:p>
      <text:p text:style-name="P22"/>
      <text:p text:style-name="Standard">––––––. 1978. <text:span text:style-name="T4">The Economics of Dene Self-Determination</text:span>. TURNER, D. and SMITH, </text:p>
      <text:p text:style-name="P22">G.A. Challenging Anthropology. Toronto. McGraw-Hill, Ryerson.</text:p>
      <text:p text:style-name="Standard"/>
      <text:p text:style-name="Standard">––––––. 1980. “Steps Towards the Analysis of Aboriginal Athapascan Social </text:p>
      <text:p text:style-name="P22">Organization. <text:span text:style-name="T4">Arctic Anthropology, </text:span>Vol. 17, No. 2: 46-51.</text:p>
      <text:p text:style-name="P31"/>
      <text:p text:style-name="Standard">––––––. 1981. “Slavey,” In: <text:span text:style-name="T4">Handbook of North American Indians, </text:span></text:p>
      <text:p text:style-name="P31"><text:span text:style-name="T4">Vol. 6, Subarctic. </text:span>Edited by June Helm.<text:span text:style-name="T4"> </text:span>Washington, D.C. Smithsonian Institution. </text:p>
      <text:p text:style-name="Standard"/>
      <text:p text:style-name="Standard">––––––. 1982. "Capital and Economic Development: A Critical Appraisal of the </text:p>
      <text:p text:style-name="P31">Recommendations of the Mackenzie Valley Pipeline Commission," <text:span text:style-name="T4">Culture</text:span>, Vol. 11, No.3: 3-9. </text:p>
      <text:p text:style-name="Standard"/>
      <text:p text:style-name="Standard">––––––. 1984. <text:span text:style-name="T4">Home and Native Land</text:span>. Toronto: Methune.</text:p>
      <text:p text:style-name="Standard"/>
      <text:p text:style-name="Standard">––––––. 1988. <text:span text:style-name="T4">Kinship and the Drum Dance in a Northern Dene Community. </text:span>Edmonton: </text:p>
      <text:p text:style-name="P22">Boreal Institute for Northern Studies.</text:p>
      <text:p text:style-name="P22"/>
      <text:p text:style-name="Standard">––––––. 1989. Wildlife: Defining the Animals the Dene Hunt and the Settlement of </text:p>
      <text:p text:style-name="P31">Aboriginal Rights Claims. <text:span text:style-name="T4">Canadian Public Policy/Analyses de politiques</text:span>. Vol. 15, No. 2: 205-19.</text:p>
      <text:p text:style-name="P31"/>
      <text:p text:style-name="Standard">––––––. 1993. <text:span text:style-name="T4">Home and Native Land: Aboriginal Rights and the Canadian Constitution.</text:span> </text:p>
      <text:p text:style-name="P22">Vancouver, BC: UBC Press.</text:p>
      <text:p text:style-name="P31"/>
      <text:p text:style-name="Standard">––––––. 1997. <text:span text:style-name="T4">Aboriginal and Treaty Rights in Canada [electronic resource]: </text:span></text:p>
      <text:p text:style-name="P31"><text:span text:style-name="T4">Essays on Law, Equity, and Respect for Difference.</text:span> Vancouver [B.C.] :UBC Press.</text:p>
      <text:p text:style-name="P31"/>
      <text:p text:style-name="Standard">––––––. 2003. <text:span text:style-name="T4">An Anthology of North American Indian and Eskimo Music</text:span> [sound </text:p>
      <text:p text:style-name="P22"><text:soft-page-break/>recording]. Washington, D.C.: Smithsonian Folkways Recordings.</text:p>
      <text:p text:style-name="P22"/>
      <text:p text:style-name="Standard">Ashwell, Reg. 1977. <text:span text:style-name="T4">Indian Tribes of British Columbia.</text:span> Saanichton, BC: Hancock </text:p>
      <text:p text:style-name="P22">House.</text:p>
      <text:p text:style-name="Standard"> </text:p>
      <text:p text:style-name="Standard">––––––. 1977. <text:span text:style-name="T4">Indian Tribes of the Northwest.</text:span> Saanichton, BC: Hancock House.</text:p>
      <text:p text:style-name="Standard"/>
      <text:p text:style-name="Standard">Association of Alberta Agricultural Fieldmen. 1987. <text:span text:style-name="T4">Fieldmen: The First Forty Years. </text:span></text:p>
      <text:p text:style-name="P22">Edmonton?: Association of Agricultural Fieldmen; Agricultural Service Boards.</text:p>
      <text:p text:style-name="Standard"/>
      <text:p text:style-name="Standard">Athabasca Chipewyan First Nation. 2003. <text:span text:style-name="T4">Footprints on the Land: Tracing the Path of </text:span></text:p>
      <text:p text:style-name="P31"><text:span text:style-name="T4">the Athabasca Chipewyan First Nation.</text:span> Fort Chipewyan, AB: Athabasca Chipewyan First Nation.</text:p>
      <text:p text:style-name="Standard"/>
      <text:p text:style-name="Standard">Atkin, Ron. 1973. <text:span text:style-name="T4">Maintain the Right:</text:span><text:span text:style-name="T11"> </text:span><text:span text:style-name="T4">The Early History of the North West Mounted </text:span></text:p>
      <text:p text:style-name="P22"><text:span text:style-name="T4">Police, 1873-1900</text:span>. New York: John Day.</text:p>
      <text:p text:style-name="P14"/>
      <text:p text:style-name="Standard">Aubrey, Merrily K. 1996. <text:span text:style-name="T4">Place Names of Alberta.</text:span> Vol. IV. <text:span text:style-name="T4">Northern Alberta.</text:span></text:p>
      <text:p text:style-name="P22">Calgary: University of Calgary Press. <text:s/></text:p>
      <text:p text:style-name="P22"/>
      <text:p text:style-name="Standard">Ayre, John. 1999. “The Art That Came In from the Cold: James Houston and the Advent </text:p>
      <text:p text:style-name="P22">of Inuit Printmaking,” <text:s/><text:span text:style-name="T4">The Beaver.</text:span> Vol. 79, No.1: 8-15.</text:p>
      <text:p text:style-name="P22"/>
      <text:h text:style-name="Heading_20_2" text:outline-level="2">B.</text:h>
      <text:p text:style-name="Standard"/>
      <text:p text:style-name="Standard">Babcock, John Pease. 1924. <text:span text:style-name="T4">Peace River Joe.</text:span> Litchfield.</text:p>
      <text:p text:style-name="Standard"/>
      <text:p text:style-name="Standard">Back, Joe. 1959. <text:span text:style-name="T4">Horses, Hitches and Rocky Trails.</text:span> Chicago: Swallow Press.</text:p>
      <text:p text:style-name="Standard"/>
      <text:p text:style-name="Standard">Backhouse, Frances. 1995. <text:span text:style-name="T4">Women of the Klondike. </text:span>Vancouver: Whitecap Books.</text:p>
      <text:p text:style-name="Standard"/>
      <text:p text:style-name="Standard">Baergen, William Peter. 2000. <text:span text:style-name="T4">The Ku Klux Klan in Central Alberta.</text:span> Red Deer, Alta.: </text:p>
      <text:p text:style-name="P22">Central Alberta Historical Society.</text:p>
      <text:p text:style-name="Standard"/>
      <text:p text:style-name="Standard">––––––. 2005. <text:span text:style-name="T4">Pioneering with a Piece of Chalk: The One-Room Country </text:span></text:p>
      <text:p text:style-name="P22"><text:span text:style-name="T4">Schools of Alberta, 1885-1982. </text:span>Stettler, AB : W.P. Baergen.</text:p>
      <text:p text:style-name="Standard"/>
      <text:p text:style-name="Standard">Baird, Patrick D. 1949. "Expeditions to the Arctic [Part 1]," <text:span text:style-name="T4">The Beaver</text:span>. Vol. 28, No. 4: </text:p>
      <text:p text:style-name="P22">44-47.</text:p>
      <text:p text:style-name="Standard"/>
      <text:p text:style-name="Standard">––––––. 1949. "Expeditions to the Arctic [Part 1]," <text:s/><text:span text:style-name="T4">The Beaver.</text:span> Vol. 29, No. 1: 41-47</text:p>
      <text:p text:style-name="Standard"/>
      <text:p text:style-name="Standard">––––––. 1949. "Expeditions to the Arctic [Part 3]," <text:span text:style-name="T4">The Beaver. </text:span>Vol. 29, No. 2: 44-48.</text:p>
      <text:p text:style-name="Standard"/>
      <text:p text:style-name="Standard">Banski, Erika, Fern Russell. <text:span text:style-name="T4">eds.</text:span> 2001. <text:span text:style-name="T4">A Guide to the Alberta Folklore and Local </text:span></text:p>
      <text:p text:style-name="P31"><text:soft-page-break/><text:span text:style-name="T4">History Collection.</text:span> Compiled by Joel MacKeen. Edmonton: University of Alberta Libraries.</text:p>
      <text:p text:style-name="Standard"/>
      <text:p text:style-name="Standard"/>
      <text:p text:style-name="Standard">Baldwin, Stuart J. 1978. <text:span text:style-name="T4">The Elk Point Burial "At the Place of the Willows," Alberta. </text:span></text:p>
      <text:p text:style-name="P22">Edmonton: Alberta Culture, Historical Resources Division. </text:p>
      <text:p text:style-name="P22"/>
      <text:p text:style-name="Standard">Balikci, Asen. 1963. <text:span text:style-name="T4">Vunta Kutchin Social Change.</text:span> Northern Coordination and Research </text:p>
      <text:p text:style-name="P31">Centre Publication 62(3). Ottawa: Department of Northern Affairs and National Resources, Canada.</text:p>
      <text:p text:style-name="P31"/>
      <text:p text:style-name="Standard">Ball, John. 1993. <text:span text:style-name="T4">Bibliography of Theatre History in Canada: The Beginnings Through </text:span></text:p>
      <text:p text:style-name="P22"><text:span text:style-name="T4">1984.</text:span> Toronto: ECW Press.</text:p>
      <text:p text:style-name="Standard"/>
      <text:p text:style-name="P12">Ball, Tim. 1985. “A Dramatic Change in the General Circulation on the West Coast of </text:p>
      <text:p text:style-name="P36">Hudson Bay in 1760,” <text:span text:style-name="T7">Syllogeus 55: Climatic Change in Canada, Critical Periods in the Quaternary Climate History of Northern North America, Ottawa: National Museums of Canada</text:span> 55: 219-228. <text:s/></text:p>
      <text:p text:style-name="Standard"/>
      <text:p text:style-name="Standard">Ballantyne, Robert M. 1848. <text:span text:style-name="T4">Hudson’s Bay; or Everyday Life in the Wilds of North </text:span></text:p>
      <text:p text:style-name="P22"><text:span text:style-name="T4">America</text:span>. Edinburgh: Blackwood.</text:p>
      <text:p text:style-name="P22"/>
      <text:p text:style-name="Standard">Bamforth, Douglas B. 1990. “An Empirical Perspective on the Little Ice Age Climatic </text:p>
      <text:p text:style-name="P22">Change on the Great Plains,” <text:span text:style-name="T4">Plains Anthropologist</text:span>, 35: 359-366.</text:p>
      <text:p text:style-name="P22"/>
      <text:p text:style-name="P12">––––––. <text:s/>1990. “What they Saw: The Climatic and Environmental Context </text:p>
      <text:p text:style-name="P12"><text:tab/>for Euro-Canadian Settlement in Alberta.” <text:span text:style-name="T7">Prairie Forum </text:span>24: 1-40. <text:s/></text:p>
      <text:p text:style-name="P12"/>
      <text:p text:style-name="Standard">Band, Ian. 1998. “Power Surge,” <text:span text:style-name="T4">The Beaver </text:span>Vol. 78, No 3: 19-23.</text:p>
      <text:p text:style-name="Standard"/>
      <text:p text:style-name="Standard">Barrie, Doreen Patricia. 2006. <text:span text:style-name="T4">The Other Alberta: Decoding a Political Enigma</text:span>. Regina: </text:p>
      <text:p text:style-name="P22">University of Regina, Canadian Plains Research Center.</text:p>
      <text:p text:style-name="Standard"/>
      <text:p text:style-name="Standard">Bataille, Gretchen M., ed., 1993. <text:span text:style-name="T4">Native American Women: A Biographical Dictionary.</text:span> </text:p>
      <text:p text:style-name="P22">New York: Garland Publishing. </text:p>
      <text:p text:style-name="Standard"/>
      <text:p text:style-name="Standard">Barbeau, Charles Marius. 1923. <text:span text:style-name="T4">Indian days in the Canadian Rockies.</text:span> Toronto: </text:p>
      <text:p text:style-name="P22">Macmillan.</text:p>
      <text:p text:style-name="P22"/>
      <text:p text:style-name="Standard">––––––. 1960. <text:span text:style-name="T4">Indian days on the Western Prairies.</text:span> Bulletin #163, </text:p>
      <text:p text:style-name="P31">Anthropology Series 46] Ottawa: Dept. of Northern Affairs and Natural Resources. </text:p>
      <text:p text:style-name="Standard"/>
      <text:p text:style-name="Standard">Barkhouse, Joyce C. 1974. <text:span text:style-name="T4">George Dawson: The Little Giant. </text:span>Toronto: Clarke, Irwin and </text:p>
      <text:p text:style-name="P22">Company.</text:p>
      <text:p text:style-name="P22"/>
      <text:p text:style-name="Standard"><text:soft-page-break/>Barkwell, Lawrence, Leah Dorion and Darren R. Préfontaine. <text:span text:style-name="T4">Annotated Bibliography </text:span></text:p>
      <text:p text:style-name="P31"><text:span text:style-name="T4">and References for Metis Researchers.</text:span> Accessed June 25, 2009 from: <text:a xlink:type="simple" xlink:href="http://www.mmf.mb.ca/publications/bibliography.for.metis.researchers.pdf"><text:span text:style-name="Internet_20_link">http://www.mmf.mb.ca/publications/bibliography.for.metis.researchers.pdf</text:span></text:a></text:p>
      <text:p text:style-name="Standard"/>
      <text:p text:style-name="Standard">Barlow, Maude. 2007. <text:span text:style-name="T4">Blue Covenant: The Global Water Crisis and the Coming Battle </text:span></text:p>
      <text:p text:style-name="P22"><text:span text:style-name="T4">for the Right to Water.</text:span> <text:s/>Toronto: McClelland and Stewart Ltd. </text:p>
      <text:p text:style-name="P22"/>
      <text:p text:style-name="Standard">Barlow, Maude and Tony Clark. 2002. <text:span text:style-name="T4">Blue Gold: The Fight to Stop the Corporate Theft </text:span></text:p>
      <text:p text:style-name="P22"><text:span text:style-name="T4">of the World's Water.</text:span> New York: New Press.</text:p>
      <text:p text:style-name="P22"/>
      <text:p text:style-name="Standard">Barrhead and Distric Historical Society. <text:span text:style-name="T4">Trails Northwest: A History of Barrhead and </text:span></text:p>
      <text:p text:style-name="P22"><text:span text:style-name="T4">District. </text:span>Barrhead Alberta: Barrhead and District Historical Society.</text:p>
      <text:p text:style-name="Standard"/>
      <text:p text:style-name="P8">Barr, William. 2000. “Dr. John Rae’s Telegraph Survey, St. Paul, Minnesota to Quesnel, </text:p>
      <text:p text:style-name="P22"><text:span text:style-name="T13">British Columbia, 1864.” </text:span><text:span text:style-name="T6">Manitoba History,</text:span><text:span text:style-name="T13"> 38. </text:span></text:p>
      <text:p text:style-name="P23"/>
      <text:p text:style-name="Standard"><text:span text:style-name="T13">Barris, Theodore. 1977. </text:span><text:span text:style-name="T6">Fire Canoe: Prairie Steamboat Days Revisited</text:span><text:span text:style-name="T13">. Toronto: </text:span></text:p>
      <text:p text:style-name="P23">McClelland and Stewart.</text:p>
      <text:p text:style-name="P8"/>
      <text:p text:style-name="P12">Barron, F.L. and J.B. Waldram. 1986. <text:span text:style-name="T4">1885 and After: Native Society in Transition </text:span></text:p>
      <text:p text:style-name="P12"><text:tab/>Regina: Canadian Plains Research Centre.</text:p>
      <text:p text:style-name="P12"/>
      <text:p text:style-name="P12">Basso, Ellen B. 1978. “The Enemy of Every Tribe: “Bushman” Images in Northern </text:p>
      <text:p text:style-name="P12"><text:tab/>Athpaskan Narratives,” <text:span text:style-name="T4">American Ethnologist.</text:span> 5: 690-709. </text:p>
      <text:p text:style-name="P12"/>
      <text:p text:style-name="P12">Basso, Keith. 1972. “Ice and Travel Among the Fort Norman Slave: Folk Taxonomies </text:p>
      <text:p text:style-name="P12"><text:tab/>and Cultural Rules,” <text:span text:style-name="T4">Language in Society, </text:span>Vol. 1, No. 1: 31-49.</text:p>
      <text:p text:style-name="P12"/>
      <text:p text:style-name="P12">Barz, Gregory. 2008. “The Challenges of Human Relations in Ethnographic Inquiry: </text:p>
      <text:p text:style-name="P36">Examples from Arctic and Subarctic Fieldwork,” In: <text:span text:style-name="T4">Shadows in the Field: New Perspectives for Fieldwork in Ethnomusicology. </text:span>2nd Edition. Edited by Gregory F. Barz and Timothy J. Cooley. New York: Oxford University Press.</text:p>
      <text:p text:style-name="P36"/>
      <text:p text:style-name="P12"><text:s/>Basque, Garnet. 1999. <text:span text:style-name="T4">Lost Bonanzas of Western Canada.</text:span> Surrey, BC: Heritage House. </text:p>
      <text:p text:style-name="P12"/>
      <text:p text:style-name="P12">Bayrock, L. A. 1972. <text:span text:style-name="T4">Geology of the Peace-Athabasca River Delta Region, Alberta.</text:span> </text:p>
      <text:p text:style-name="P12"><text:tab/>Edmonton: Alberta Geological Survey.</text:p>
      <text:p text:style-name="P12"/>
      <text:p text:style-name="Standard">Beahen, William and Stanley Horrall. 1998. <text:span text:style-name="T4">Red Coats on the Prairies: The North-West </text:span></text:p>
      <text:p text:style-name="P22"><text:span text:style-name="T4">Mounted Police, 1886-1900. </text:span>Regina: Centax Books.</text:p>
      <text:p text:style-name="P22"/>
      <text:p text:style-name="Standard">Beaudoin, Alwynne B. 1989. Annotated bibliography: Late Quaternary Studies in </text:p>
      <text:p text:style-name="P31">Alberta'a Western Corridor (1950-1988) Edmonton: Alberta Culture and Multiculturalism, Historical Resources Division, Archaeological Survey of Alberta.</text:p>
      <text:p text:style-name="Standard"/>
      <text:p text:style-name="Standard"><text:soft-page-break/>––––––. 1999. “What they Saw: The Climatic and Environmental Context </text:p>
      <text:p text:style-name="P22">for Euro-Canadian Settlement in Alberta,” <text:span text:style-name="T4">Prairie Forum</text:span>, 24: 1-40.</text:p>
      <text:p text:style-name="P22"/>
      <text:p text:style-name="Standard">––––––. 2003. Climate and Landscape of the Last 2000 Years in Alberta. In </text:p>
      <text:p text:style-name="P31">Archaeology In: <text:span text:style-name="T4">Alberta, A View from the New Millennium</text:span>, edited by Jack W. Brink and John F. Dormaar, pp. 10-45. Medicine Hat: Archaeological Society of Alberta. </text:p>
      <text:p text:style-name="P16"/>
      <text:p text:style-name="Standard">Beaudoin, A. B. and G. A. Oetelaar. 2006. “The Day the Dry Snow Fell: The Record of </text:p>
      <text:p text:style-name="P31">a 7627-year-old Disaster,” In: <text:span text:style-name="T4">Alberta Formed, Alberta Transformed, Volume</text:span> 1. Edited by M. Payne, D. Wetherell, and C. Kavanaugh, pp. 36-53. Co-published by University of Alberta Press and University of Calgary Press.</text:p>
      <text:p text:style-name="P31"/>
      <text:p text:style-name="P8">Beaudoin, A.B., M. Wright, and B. Ronaghan. 1996. “Late Quaternary Landscape </text:p>
      <text:p text:style-name="P31"><text:span text:style-name="T13">History and Archeology in the ‘Ice-free Corridor’: Some Recent Results from Alberta.” </text:span><text:span text:style-name="T6">Quaternary International </text:span><text:span text:style-name="T13">32: 113-126. </text:span></text:p>
      <text:p text:style-name="P8"/>
      <text:p text:style-name="P8">Beaudry, Ailie. 1998. “Lewis J. Swift and Family. Historical and Archaeological </text:p>
      <text:p text:style-name="P35">Evidence Pertaining to the First White Settler in the Upper Athabasca River Valley.” Paper for Dr. Eric Higgs. Edmonton: University of Alberta. <text:s/></text:p>
      <text:p text:style-name="P35"/>
      <text:p text:style-name="Standard"><text:span text:style-name="T4">Beaver Staff. 1921. </text:span>"How Smith's Landing Became FitzGerald," <text:span text:style-name="T4">The Beaver, </text:span>Vol. I, No. </text:p>
      <text:p text:style-name="P22">4: 4.</text:p>
      <text:p text:style-name="Standard"/>
      <text:p text:style-name="Standard">Beaverlodge and District Historical Society. 1974. <text:span text:style-name="T4">Beaverlodge to the Rockies </text:span></text:p>
      <text:p text:style-name="P22"><text:span text:style-name="T4">Supplement.</text:span> Peace River, AB. </text:p>
      <text:p text:style-name="P35"/>
      <text:p text:style-name="Standard">––––––. 1976. <text:span text:style-name="T4">Beaverlodge to the Rockies Supplement.</text:span> Peace River, AB. </text:p>
      <text:p text:style-name="P22"/>
      <text:p text:style-name="Standard"><text:span text:style-name="T13">Beck, J.S. 2001. </text:span><text:span text:style-name="T6">No Ordinary Woman: The Story of Mary Schäffer Warren</text:span><text:span text:style-name="T13">. Calgary: </text:span></text:p>
      <text:p text:style-name="P23">Rocky Mountain Books. </text:p>
      <text:p text:style-name="P8"/>
      <text:p text:style-name="P8">Beckingham, J.D., I.G.W. Corns, and J.H. Archibald. 1966. “Field Guide to Eco-sites of </text:p>
      <text:p text:style-name="P35">West-Central Alberta.” Special Report IX. Edmonton: Canadian Forest Service, Northern Forestry Centre. </text:p>
      <text:p text:style-name="P8"/>
      <text:p text:style-name="Standard"><text:span text:style-name="T13">Beers, D. 1996. </text:span><text:span text:style-name="T6">Jasper-Robson: A Taste of Heaven.</text:span><text:span text:style-name="T13"> Calgary: Highline Publishing. </text:span></text:p>
      <text:p text:style-name="Standard"/>
      <text:p text:style-name="Standard">Begg, Alexander. 1894. <text:span text:style-name="T4">History of the North West</text:span>. 3 Vols. Toronto: Hunter, Rose. </text:p>
      <text:p text:style-name="Standard"/>
      <text:p text:style-name="P8">Belanger, P.R.A. 1889. “Field Notes of the Survey of the Settlement of Lac La Biche </text:p>
      <text:p text:style-name="P35">North-West Territories.” Record No. 4933, on file, Provincial Archives of Alberta. </text:p>
      <text:p text:style-name="P8"/>
      <text:p text:style-name="P8">––––––. 1890. Survey of Trails and Settlements at Lake Ste Anne and Lac La Biche. </text:p>
      <text:p text:style-name="P22"><text:span text:style-name="T6">Annual Report of the Department of the Interior for the Year 1889. </text:span><text:span text:style-name="T13">Ottawa. </text:span></text:p>
      <text:p text:style-name="P23"><text:soft-page-break/></text:p>
      <text:p text:style-name="Standard"><text:span text:style-name="T13">Belanger, Yale Deron. 2008. </text:span><text:span text:style-name="T6">Aboriginal Self-Government in Canada: Current Trends </text:span></text:p>
      <text:p text:style-name="P22"><text:span text:style-name="T6">and Issues.</text:span><text:span text:style-name="T13"> 3rd. Issue. Saskatoon: Purich Pub.</text:span></text:p>
      <text:p text:style-name="P23"/>
      <text:p text:style-name="Standard">Bell, C. <text:s/>1997. "R. v. Badger: One Step Forward and Two Steps Back?" <text:span text:style-name="T4">Constitutional </text:span></text:p>
      <text:p text:style-name="P22"><text:span text:style-name="T4">Forum</text:span> 8: 21-26.</text:p>
      <text:p text:style-name="P23"/>
      <text:p text:style-name="Standard">Bell, Leslie. 1935 (September). "Up and down the Peace." <text:span text:style-name="T4">Canadian Geographic.</text:span></text:p>
      <text:p text:style-name="Standard"/>
      <text:p text:style-name="Standard"><text:span text:style-name="T13">Bell, Michael. 1973. </text:span><text:span text:style-name="T6">Painters in a New Land: From Annapolis Royal to the Klondike. </text:span></text:p>
      <text:p text:style-name="P23">Toronto. McClelland and Stewart.</text:p>
      <text:p text:style-name="P35"/>
      <text:p text:style-name="Standard">––––––. 1995. <text:span text:style-name="T4">The Other Alberta Sculpture.</text:span> Ottawa: Carleton University Art </text:p>
      <text:p text:style-name="P22">Gallery.</text:p>
      <text:p text:style-name="Standard"/>
      <text:p text:style-name="Standard">Bell, Robert. 1884. “Report on Part of the Basin of the Athabasca River, North-West </text:p>
      <text:p text:style-name="P22">Territories,” <text:span text:style-name="T4">Geographical Survey of Canada Progress Report 1882-3. </text:span></text:p>
      <text:p text:style-name="Standard"/>
      <text:p text:style-name="Standard">––––––. 1907. <text:span text:style-name="T4">The tar-sands of the Athabasca River, </text:span>Canada. Ottawa: American </text:p>
      <text:p text:style-name="P22">Institute of Mining Engineers.</text:p>
      <text:p text:style-name="Standard"/>
      <text:p text:style-name="Standard">––––––. 1901. “Legends of the Slavey Indians of the Mackenzie River,” <text:span text:style-name="T4">The Journal </text:span></text:p>
      <text:p text:style-name="P22"><text:span text:style-name="T4">of American Folklore</text:span>, Vol. 14, No. 52: 26-29.</text:p>
      <text:p text:style-name="P22"/>
      <text:p text:style-name="Standard">Bellisle, J. A. 1919. <text:span text:style-name="T4">Co-operation in the Regulation of the Fur Trade</text:span> [microform]. </text:p>
      <text:p text:style-name="P22">Ottawa: [s.n.].</text:p>
      <text:p text:style-name="Standard"/>
      <text:p text:style-name="Standard">Belyea, B. 1994. <text:span text:style-name="T4">David Thompson: Columbia Journals</text:span>. Montreal: McGill-Queens </text:p>
      <text:p text:style-name="P22">University Press. <text:s/></text:p>
      <text:p text:style-name="Standard"/>
      <text:p text:style-name="Standard"><text:span text:style-name="T13">Belyk, R.C. 1995. </text:span><text:span text:style-name="T6">John Tod: Rebel in the Ranks</text:span><text:span text:style-name="T13">. Victoria: Horsal &amp; Schubart. </text:span></text:p>
      <text:p text:style-name="Standard"/>
      <text:p text:style-name="Standard">Benke, Arthur C. and Colbert E. Cushing, <text:span text:style-name="T4">eds. </text:span>2005. <text:span text:style-name="T4">Rivers of North America</text:span>. Boston:<text:span text:style-name="T12"> </text:span></text:p>
      <text:p text:style-name="P22">Academic Press. </text:p>
      <text:p text:style-name="P22"/>
      <text:p text:style-name="Standard">Benoit, Charles J., Joan E. Benoit, and Alfred, Gordon J. 1992. <text:span text:style-name="T4">Report on the Indian </text:span></text:p>
      <text:p text:style-name="P31"><text:span text:style-name="T4">Understanding of the Negotiation of Treaty 8. Treaty No. 8 and Issues of Taxation. Indians and Taxation: A Historical Study of the Provisions of The Indian Act. </text:span>[Case File: Benoit v. HMTQ (1992) (F.C.T.D.)]. </text:p>
      <text:p text:style-name="Standard"/>
      <text:p text:style-name="Standard">Bercuson, David Jay. 1973. <text:span text:style-name="T4">Western Perspectives: 1 (formerly Prairie perspectives); </text:span></text:p>
      <text:p text:style-name="P31"><text:span text:style-name="T4">Papers of the Western Canadian Studies Conference, 1973. </text:span>Toronto: Holt, Rinehart and Winston of Canada.</text:p>
      <text:p text:style-name="P31"/>
      <text:p text:style-name="Standard">––––––. 1984. <text:span text:style-name="T4">Settling the Canadian West.</text:span> Toronto: Grolier.</text:p>
      <text:p text:style-name="Standard"/>
      <text:p text:style-name="Standard"><text:soft-page-break/>Berger, Thomas R. 1988. <text:span text:style-name="T4">Northern Frontier Northern Homeland: The Report of the </text:span></text:p>
      <text:p text:style-name="P31"><text:span text:style-name="T4">Mackenzie Valley Pipeline Inquiry,</text:span> Revised Edition. Vancouver: Douglas <text:s/>&amp; McIntyre. </text:p>
      <text:p text:style-name="Standard"/>
      <text:p text:style-name="Standard">Bernsohn, Ken. (n.d.) <text:span text:style-name="T4">Cutting Up the North.</text:span> North Vancouver: Hancock House. </text:p>
      <text:p text:style-name="Standard"/>
      <text:p text:style-name="Standard">Berry, Don. 1961. <text:span text:style-name="T4">A Majority of Scoundrels: History of the Rocky Mountain Fur </text:span></text:p>
      <text:p text:style-name="P22"><text:span text:style-name="T4">Company</text:span>. New York: Harper &amp; Brothers.</text:p>
      <text:p text:style-name="P22"/>
      <text:p text:style-name="Standard">Berry, Susan, and Jack Brink. 2004. <text:span text:style-name="T4">Aboriginal Cultures in Alberta: Five Hundred </text:span></text:p>
      <text:p text:style-name="P22"><text:span text:style-name="T4">Generations.</text:span> Edmonton: Royal Alberta Museum and Syncrude. </text:p>
      <text:p text:style-name="Standard"/>
      <text:p text:style-name="Standard">Berton, Pierre. 1949. “Edmonton: A Boom at the Crossroads,” <text:span text:style-name="T4">Maclean’s</text:span>, 15 July. </text:p>
      <text:p text:style-name="Standard"/>
      <text:p text:style-name="Standard">––––––. 1970. <text:span text:style-name="T4">The National Dream: The Great Railway</text:span> <text:span text:style-name="T4">1871-1881.</text:span> <text:s/>Toronto: </text:p>
      <text:p text:style-name="P22">McClelland and Stewart. </text:p>
      <text:p text:style-name="Standard"/>
      <text:p text:style-name="Standard">––––––. 1971. <text:span text:style-name="T4">The Last Spike: The Great Railway 1881-1885. </text:span>Toronto: McClelland and </text:p>
      <text:p text:style-name="P22">Stewart.</text:p>
      <text:p text:style-name="P22"/>
      <text:p text:style-name="Standard">––––––. 1972. <text:span text:style-name="T4">Klondike: The Last Great Gold Rush,</text:span> 1896-1899. Toronto: McClelland </text:p>
      <text:p text:style-name="P22">and Stewart.</text:p>
      <text:p text:style-name="Standard"/>
      <text:p text:style-name="Standard">––––––. 1978. <text:span text:style-name="T4">The Wild Frontier: More Tales from the Remarkable Past</text:span>. Toronto: </text:p>
      <text:p text:style-name="P22">McClelland and Stewart.</text:p>
      <text:p text:style-name="Standard"/>
      <text:p text:style-name="Standard">––––––. 1984. <text:span text:style-name="T4">The Promised Land:</text:span> <text:span text:style-name="T4">Settling the West 1896-1914.</text:span> Toronto: </text:p>
      <text:p text:style-name="P22">McClelland and Stewart. </text:p>
      <text:p text:style-name="P22"/>
      <text:p text:style-name="Standard">––––––. 1993. <text:span text:style-name="T4">Before the Gold Rush</text:span>. Toronto: McClelland &amp; Stewart.</text:p>
      <text:p text:style-name="P22"/>
      <text:p text:style-name="Standard">––––––. 2004. <text:span text:style-name="T4">Prisoners of the North.</text:span> New York: Carroll &amp; Graf.</text:p>
      <text:p text:style-name="Standard"/>
      <text:p text:style-name="Standard">––––––. 2005. [1997] <text:span text:style-name="T4">The Klondike Quest: A Photographic Essay, 1897-1899. </text:span></text:p>
      <text:p text:style-name="P22">Erin, ON: Boston Mills Press.</text:p>
      <text:p text:style-name="Standard"/>
      <text:p text:style-name="Standard">Bertrand, J.P. 1959. <text:span text:style-name="T4">Highway of Destiny. </text:span>New York: Vantage. </text:p>
      <text:p text:style-name="Standard"/>
      <text:p text:style-name="Standard">Bezanson, A.M. 1907. <text:span text:style-name="T4">The Peace River Trail</text:span>. Journal Co.</text:p>
      <text:p text:style-name="Standard"/>
      <text:p text:style-name="Standard">––––––. 1954. <text:span text:style-name="T4">Sodbusters Invade the Peace.</text:span> Toronto: Ryerson Press. </text:p>
      <text:p text:style-name="Standard"/>
      <text:p text:style-name="Standard">Bicha, Karel Denis. 1968. <text:span text:style-name="T4">The American Farmer and the Canadian West,</text:span> <text:span text:style-name="T4">1896-1914. </text:span></text:p>
      <text:p text:style-name="P22">Lawrence, Kansas: Coronado Press.</text:p>
      <text:p text:style-name="Standard"/>
      <text:p text:style-name="Standard">Bigsby, J.J. 1850. <text:span text:style-name="T4">The Shoe and Canoe or Pictures of Travel in the Canadas. </text:span>Vol. 1. </text:p>
      <text:p text:style-name="P22"><text:soft-page-break/>London: Chapman and Hall. </text:p>
      <text:p text:style-name="Standard"/>
      <text:p text:style-name="Standard">Binnema, Theodore. 2001. <text:span text:style-name="T4">Common and Contested Ground: A Human and </text:span></text:p>
      <text:p text:style-name="P31"><text:span text:style-name="T4">Environmental History of the Northwestern Plains.</text:span> Norman: University of Oklahoma Press.</text:p>
      <text:p text:style-name="Standard"/>
      <text:p text:style-name="Standard">Birrell, Andrew. Winter, 1971. "Fortunes of a misfit: Charles Horetzky." <text:span text:style-name="T4">Alberta </text:span></text:p>
      <text:p text:style-name="P24">Historical Review. </text:p>
      <text:p text:style-name="Standard"/>
      <text:p text:style-name="Standard">––––––. 1985. “Charles George Horetzky.” In: <text:span text:style-name="T4">The Canadian Encyclopedia</text:span>. </text:p>
      <text:p text:style-name="P22">Edited by James H. Marsh. Edmonton: Hurtig Publishers. </text:p>
      <text:p text:style-name="Standard"/>
      <text:p text:style-name="Standard">Bishop, Charles A. 1980. “Kwah: Carrier Chief,” In: <text:span text:style-name="T4">Old Trails and New Directions</text:span>. </text:p>
      <text:p text:style-name="P31">Edited by C.M. Judd and A.J. Ray. Toronto: University of Toronto Press, 191-206.</text:p>
      <text:p text:style-name="P22"/>
      <text:p text:style-name="Standard">Bissett, Don. 1974.<text:span text:style-name="T4"> Resource Harvests: Hunters-Trappers in the Mackenzie Valley </text:span></text:p>
      <text:p text:style-name="P31"><text:span text:style-name="T4">(economic and social significance). </text:span>[s.l.] Environmental-Social Committee, Northern Pipelines, Task Force on Northern Oil Development; available by mail from Information Canada.</text:p>
      <text:p text:style-name="P22"/>
      <text:p text:style-name="Standard">Black, Norman. 1913. <text:span text:style-name="T4">History of Saskatchewan and the Old North West. </text:span>Regina: North </text:p>
      <text:p text:style-name="P22">West Historical Co.</text:p>
      <text:p text:style-name="Standard"/>
      <text:p text:style-name="Standard">Black, Samuel. 1955. <text:span text:style-name="T4">A Journal of a Voyage From Rocky Mountain Portage in Peace </text:span></text:p>
      <text:p text:style-name="P31"><text:span text:style-name="T4">River to the Sources of Finlays Branch and North West Ward in Summer 1824.</text:span> Edited by E. E. Rich. Assisted by A. M. Johnson with an introd. by R. M. Patterson.</text:p>
      <text:p text:style-name="P31"/>
      <text:p text:style-name="Standard">Blackburn, John H. and John Archer. 1970. <text:span text:style-name="T4">Land of Promise.</text:span> Toronto: Macmillan.</text:p>
      <text:p text:style-name="Standard"/>
      <text:p text:style-name="Standard">Blackwood, W. 1898. “Romance of the Fur Trade: The Companies [microform],” <text:s/></text:p>
      <text:p text:style-name="P22">Edinburgh: <text:span text:style-name="T4">Blackwood's Edinburgh Magazine</text:span>.</text:p>
      <text:p text:style-name="Standard"/>
      <text:p text:style-name="Standard">Blanchard, Jim. 2002. <text:span text:style-name="T4">A Thousand Miles of Prairie: The Manitoba Historical Society and </text:span></text:p>
      <text:p text:style-name="P22"><text:span text:style-name="T4">the History of Western Canada. </text:span>Winnipeg, Man.: University of Manitoba Press.</text:p>
      <text:p text:style-name="P31"/>
      <text:p text:style-name="Standard">Blanchet, G. H. 1924. <text:span text:style-name="T4">Report on the Country North and East of Great Slave Lake: Trip </text:span></text:p>
      <text:p text:style-name="P22"><text:span text:style-name="T4">Made 1923, report Jan. 1924</text:span>. Ottawa: Surveys Branch, Interior Dept. </text:p>
      <text:p text:style-name="Standard"/>
      <text:p text:style-name="Standard">––––––. 1926. <text:span text:style-name="T4">Great Slave Lake Area, Northwest Territories</text:span>. Ottawa, F.A. </text:p>
      <text:p text:style-name="P22">Acland, Printer to the King.</text:p>
      <text:p text:style-name="Standard"/>
      <text:p text:style-name="Standard">––––––. 1930. <text:span text:style-name="T4">Preliminary Report on the Aerial Mineral Exploration of Northern </text:span></text:p>
      <text:p text:style-name="P22"><text:span text:style-name="T4">Canada</text:span>. Ottawa: F. A. Acland. </text:p>
      <text:p text:style-name="P22"><text:soft-page-break/></text:p>
      <text:p text:style-name="Standard">––––––. 1930. <text:span text:style-name="T4">Keewatin and Northeastern Mackenzie: A General Survey of the Life, </text:span></text:p>
      <text:p text:style-name="P31"><text:span text:style-name="T4">Activities, and Natural Resources of this Section of the Northwest Territories, Canada.</text:span> Ottawa: King's Printer.</text:p>
      <text:p text:style-name="P31"/>
      <text:p text:style-name="Standard">––––––. 1938. "The Last of the Brigades," <text:span text:style-name="T4">The Beaver.</text:span> <text:s/>Vol. 17, No. 4: 12-17.</text:p>
      <text:p text:style-name="P31"/>
      <text:p text:style-name="Standard">––––––. 1955. “The Last of the Brigades,” In: <text:span text:style-name="T4">Northern Treasury</text:span>, Edited by Clifford </text:p>
      <text:p text:style-name="P22">Wilson. New York: Devon Adair.</text:p>
      <text:p text:style-name="Standard"/>
      <text:p text:style-name="Standard">––––––. 1960. <text:span text:style-name="T4">Search in the North.</text:span> Toronto: Macmillan.</text:p>
      <text:p text:style-name="Standard"/>
      <text:p text:style-name="Standard">––––––. 1970. <text:span text:style-name="T4">Oil Over <text:s/>the <text:s/>Mountains: Canol, The First Oil Pipeline in <text:s/>the Canadian <text:s/></text:span></text:p>
      <text:p text:style-name="P22"><text:span text:style-name="T4">North. </text:span>Edited by Don W. Thomson. <text:s/>Ottawa: North.</text:p>
      <text:p text:style-name="Standard"/>
      <text:p text:style-name="Standard">Blefgen, T.F. 1931. “Annual Report of the Director of Forestry.” Edmonton: Alberta </text:p>
      <text:p text:style-name="P22">Department of Lands and Mines. <text:s/></text:p>
      <text:p text:style-name="P22"/>
      <text:p text:style-name="Standard">Bliss, W.L. 1939. An Archaeological and Geological Reconnaissance of Alberta, </text:p>
      <text:p text:style-name="P31">Mackenzie Valley, and Upper Yukon. American Philosophical Society, Year Book 1938: 136-139.</text:p>
      <text:p text:style-name="Standard"/>
      <text:p text:style-name="Standard">Blondin, George. 1990. <text:span text:style-name="T4">When the World Was New: Stories of the Sahtu Dene</text:span>. </text:p>
      <text:p text:style-name="P22">Yellowknife: Outcrop.</text:p>
      <text:p text:style-name="Standard"/>
      <text:p text:style-name="Standard">––––––. 1997. <text:span text:style-name="T4">Yamoria the Lawmaker: Stories of the Dene</text:span>. Edmonton: NeWest Press.</text:p>
      <text:p text:style-name="Standard"/>
      <text:p text:style-name="Standard">Blower, James. 1971. <text:span text:style-name="T4">Gold Rush</text:span>. Alberta Heritage Edition. Toronto: Ryerson.</text:p>
      <text:p text:style-name="Standard"/>
      <text:p text:style-name="Standard">Blue, John. <text:span text:style-name="T4">Ed. </text:span>1924. <text:span text:style-name="T4">Alberta Past and Present, Historical and Biographical.</text:span> 3 Vols. </text:p>
      <text:p text:style-name="P22">Chicago: Pioneer Historical Publishing Company.</text:p>
      <text:p text:style-name="Standard"/>
      <text:p text:style-name="Standard">Boam, Henry J. 1914. <text:span text:style-name="T4">The Prairie Provinces of Canada: Their History, People, </text:span></text:p>
      <text:p text:style-name="P22"><text:span text:style-name="T4">Commerce, Industries, and resources. </text:span>London: Sells. </text:p>
      <text:p text:style-name="Standard"/>
      <text:p text:style-name="Standard">Bobrowsky, P. T., N. R. Catto, J. Brink, B. E. Spurling, T. H. Gibson and N. W. Rutter </text:p>
      <text:p text:style-name="P31">1990. “Archaeological Geology of Western and Northwestern Canada,” In: <text:span text:style-name="T4">Archaeological Geology of North America,</text:span> edited by Norman P. Lasca and Jack Donahue, 87-122. </text:p>
      <text:p text:style-name="P31"/>
      <text:p text:style-name="Standard">Boddy, Trevor. <text:span text:style-name="T4">ed</text:span>. 1980. <text:span text:style-name="T4">Prairie Architecture: A Special Issue Of Prairie Forum</text:span>. Vol 5, </text:p>
      <text:p text:style-name="P22">No 2. Regina, Saskatchewan: Canadian Plains Research Center.</text:p>
      <text:p text:style-name="Standard"/>
      <text:p text:style-name="Standard">Bohi, Charles W. 1977.<text:span text:style-name="T4"> Canadian National's Western Depots: The Country Stations in </text:span></text:p>
      <text:p text:style-name="P22"><text:span text:style-name="T4">Western Canada.</text:span> Don Mills, ON: Fitzhenry &amp; Whiteside.</text:p>
      <text:p text:style-name="Standard"/>
      <text:p text:style-name="Standard"><text:soft-page-break/>Bompas, Charlotte Selina. [1886?] <text:span text:style-name="T4">Owindia: A True Tale of the Mackenzie River Indians, </text:span></text:p>
      <text:p text:style-name="P22"><text:span text:style-name="T4">North-West America. </text:span>London: Wells Gardner, Darton. </text:p>
      <text:p text:style-name="P8"/>
      <text:p text:style-name="Standard"><text:span text:style-name="T13">Bond, Rowland. 1970. </text:span><text:span text:style-name="T6">The Original Northwester: David Thompson and the Native Tribes </text:span></text:p>
      <text:p text:style-name="P22"><text:span text:style-name="T6">of North America. </text:span><text:span text:style-name="T13"><text:s/>Nine Mile Falls, WA: Spokane House Enterprises. </text:span></text:p>
      <text:p text:style-name="Standard"/>
      <text:p text:style-name="Standard">Bonnichsen, Robson, and Karen L. Tunrmire. 1999. <text:span text:style-name="T4">Ice Age People of North America.</text:span> </text:p>
      <text:p text:style-name="P31">Corvallis: Oregon State University Press for the Center for the Study of the First Americans. <text:s text:c="3"/></text:p>
      <text:p text:style-name="Standard"/>
      <text:p text:style-name="Standard">Boon, T.C.B. 1962. <text:span text:style-name="T4">The Anglican Church</text:span>. Toronto: Ryerson. </text:p>
      <text:p text:style-name="Standard"/>
      <text:p text:style-name="Standard">Booth, Michael R. 1960 “Pioneer Entertainment: Theatrical Taste in the Early Canadian </text:p>
      <text:p text:style-name="P22">West,” <text:span text:style-name="T4">Canadian Literature</text:span> No. 4: 52-58.</text:p>
      <text:p text:style-name="Standard"/>
      <text:p text:style-name="Standard">Bopp, Judie. 1987<text:span text:style-name="T4">. The Beaver People: A Case Study in Traditional Northern Native </text:span></text:p>
      <text:p text:style-name="P31"><text:span text:style-name="T4">Teaching and Learning Practices.</text:span> Lethbridge, AB: Four Worlds International Institute for Human and Community Development.</text:p>
      <text:p text:style-name="Standard"/>
      <text:p text:style-name="Standard">Boreal Institute for Northern Studies. 1974.<text:span text:style-name="T4"> The Land of Peter Pond. </text:span>Edmonton: </text:p>
      <text:p text:style-name="P22">University of Alberta [Occasional publication #12,]. <text:s/></text:p>
      <text:p text:style-name="Standard"/>
      <text:p text:style-name="Standard">Borgstede, A. 1985. <text:span text:style-name="T4">The Black Robés Vision.</text:span> <text:span text:style-name="T4">A History of St. Albert District.</text:span> St. Albert </text:p>
      <text:p text:style-name="P22">Historical Society. </text:p>
      <text:p text:style-name="P31"/>
      <text:p text:style-name="Standard">Bott, Robert. 1998. <text:span text:style-name="T4">Living Legacy: Sustainable Forest Management at Hinton, Alberta</text:span>. </text:p>
      <text:p text:style-name="P22">Hinton: Weldwood of Canada. <text:s/></text:p>
      <text:p text:style-name="Standard"/>
      <text:p text:style-name="P8">Bott, Robert, Peter Murphy, and Robert Udell with Robert Stevenson (photo research). </text:p>
      <text:p text:style-name="P31"><text:span text:style-name="T13">2003. </text:span><text:span text:style-name="T6">Learning from the Forest: A Fifty-Year Journey in Sustainable Forest</text:span><text:span text:style-name="T13"> Management. Calgary, Alta.: Fifth House Publishers.</text:span></text:p>
      <text:p text:style-name="Standard"/>
      <text:p text:style-name="Standard">Bowen, Dawn. 2002. "Agricultural Settlement in Northern Alberta," <text:span text:style-name="T4">Geographical </text:span></text:p>
      <text:p text:style-name="P22"><text:span text:style-name="T4">Review</text:span> 92: 503–25. </text:p>
      <text:p text:style-name="P22"/>
      <text:p text:style-name="Standard">Bowen, Lynn. 1999. <text:s/>“Elusive Treasure: Fortune Seeking in the Athabasca Tar Sands,” </text:p>
      <text:p text:style-name="P22"><text:span text:style-name="T4">The Beaver. </text:span>Vol. 79, No. 1: 22-27.</text:p>
      <text:p text:style-name="Standard"/>
      <text:p text:style-name="Standard">Bowes, Gordon E, <text:span text:style-name="T4">ed</text:span>. 1963. <text:span text:style-name="T4">Peace River Chronicles.</text:span> Vancouver: Prescott Pub. <text:s/></text:p>
      <text:p text:style-name="Standard"/>
      <text:p text:style-name="Standard">Bowles, Frances. <text:span text:style-name="T4">ed</text:span>. 1984. <text:span text:style-name="T4">Across Canada to the Klondyke: Being the Journal of a Ten </text:span></text:p>
      <text:p text:style-name="P31"><text:span text:style-name="T4">Thousand Mile Tour Through the "Great North West," July 19th-October 13th, 1900. </text:span>By "Col. d Streamer" (Harry Graham). Toronto: Methuen. </text:p>
      <text:p text:style-name="Standard"/>
      <text:p text:style-name="Standard">Boyd, Robert. 1999. <text:span text:style-name="T4">Coming of the Spirit of Pestilence: Introduced Infectious Diseases </text:span></text:p>
      <text:p text:style-name="P31"><text:soft-page-break/><text:span text:style-name="T4">and Population Decline Among Northwest Coast Indians, 1774-1874</text:span>. Seattle: University of Washington Press.</text:p>
      <text:p text:style-name="P31"/>
      <text:p text:style-name="Standard">Boyle and District Historical Society. 1982. <text:span text:style-name="T4">Forests, Furrows and Faith: A History of </text:span></text:p>
      <text:p text:style-name="P22"><text:span text:style-name="T4">Boyle and Districts</text:span>. Boyle, AB: The Society.</text:p>
      <text:p text:style-name="P31"/>
      <text:p text:style-name="Standard">Boyle, George. 1951. <text:span text:style-name="T4">The Poor Man's Prayer: The Story of Credit Union Beginnings.</text:span> </text:p>
      <text:p text:style-name="P22">New York: Harper and Brothers.</text:p>
      <text:p text:style-name="P22"/>
      <text:p text:style-name="Standard">Bradley, George B. 1898. <text:span text:style-name="T4">The Klondike-Peace Gold Fields.</text:span> Ottawa: [s.n.]</text:p>
      <text:p text:style-name="Standard"/>
      <text:p text:style-name="Standard">Brady, Archange J. 1985. <text:span text:style-name="T4">A History of Fort Chipewyan: Alberta's Oldest Continuously </text:span></text:p>
      <text:p text:style-name="P22"><text:span text:style-name="T4">Inhabited Settlement.</text:span> 2nd Edition. Athabasca, Alberta: Gregorach Printing.</text:p>
      <text:p text:style-name="P22"/>
      <text:p text:style-name="Standard">Brandson, Lorraine E. 1981. <text:span text:style-name="T4">From Tundra to Forest: A Chipewyan Resource Manual.</text:span> </text:p>
      <text:p text:style-name="P22">Winnipeg: Manitoba Museum of Man and Nature. </text:p>
      <text:p text:style-name="Standard"/>
      <text:p text:style-name="Standard">Brass, Eleanor Dieter. 1979. <text:span text:style-name="T4">Medicine Boy and other Cree Tales.</text:span> Calgary: Glenbow </text:p>
      <text:p text:style-name="P22">Institute. </text:p>
      <text:p text:style-name="Standard"/>
      <text:p text:style-name="Standard">Brasser, T.J., 1975. “Mestis Artisans,” <text:span text:style-name="T4">The Beaver</text:span>, Vol. 55, No. 2: 52-57.</text:p>
      <text:p text:style-name="P22"/>
      <text:p text:style-name="Standard">Bredin, William. F. 1971. “Far West and Far North,” <text:span text:style-name="T4">Alberta Historical Review</text:span>: 8-21. </text:p>
      <text:p text:style-name="P22"/>
      <text:p text:style-name="Standard">Brennan, Brian. 2003. "The Mystery of the Canadian Himalayas." <text:span text:style-name="T4">Alberta History</text:span> 51.4</text:p>
      <text:p text:style-name="Standard"/>
      <text:p text:style-name="Standard">Breton, Rev. Paul E. 1955. <text:span text:style-name="T4">Big Chief of the Prairies: Life of Father Lacombe</text:span>. Edmonton: </text:p>
      <text:p text:style-name="P22">Palm Press.</text:p>
      <text:p text:style-name="P22"/>
      <text:p text:style-name="Standard">Breynat, Gabriel, Mgr. 1955. <text:span text:style-name="T4">The Flying Bishop: Fifty Years in the Canadian North</text:span>. </text:p>
      <text:p text:style-name="P22">London: Burns and Oates.</text:p>
      <text:p text:style-name="Standard"/>
      <text:p text:style-name="Standard">Brick, A.L. “Rev. J. Gough and His Shaftesbury Mission Farm,” <text:span text:style-name="T4">Alberta Historical </text:span></text:p>
      <text:p text:style-name="P22"><text:span text:style-name="T4">Review:</text:span> 3-12. </text:p>
      <text:p text:style-name="Standard"/>
      <text:p text:style-name="Standard">Bridgland, M.P., and R. Douglas. 1917. <text:span text:style-name="T4">Description of and Guide to Jasper Park. </text:span></text:p>
      <text:p text:style-name="P22">Ottawa: Department of the Interior. </text:p>
      <text:p text:style-name="Standard"/>
      <text:p text:style-name="Standard">Briffa, K.R., P.D. Jones, F.H. Schweingruber and T.J. Osborn. 1998.“Influence of </text:p>
      <text:p text:style-name="P31">Volcanic Eruptions on Northern Hemisphere Temperatures over the Past 600 Years,” <text:span text:style-name="T4">Nature</text:span> 393: 450-455.</text:p>
      <text:p text:style-name="P22"/>
      <text:p text:style-name="Standard">Brink, Jack. 1981. “Rock Art Sites in Alberta: Retrospect and Prospect”. In:<text:span text:style-name="T4"> Alberta </text:span></text:p>
      <text:p text:style-name="P31"><text:span text:style-name="T4">Archaeology: Prospect and Retrospect.</text:span> Edited by<text:span text:style-name="T4"> </text:span>T.A. Moore, 69-82. Lethbridge: Archaeological Society of Alberta.</text:p>
      <text:p text:style-name="Standard"/>
      <text:p text:style-name="Standard"><text:soft-page-break/>––––––. 1982. <text:span text:style-name="T4">Riverrun: An Appraisal of Contract Archaeology in Alberta. In </text:span></text:p>
      <text:p text:style-name="P31"><text:span text:style-name="T4">Directions In Archaeology, A Question of Goals,</text:span> edited by P.D. Francis and E. Poplin, pp. 37-46. Calgary: University of Calgary Archaeological Association.</text:p>
      <text:p text:style-name="P31"/>
      <text:p text:style-name="Standard">––––––. 2002. <text:span text:style-name="T4">Applied Archaeology on the Canadian Plains.</text:span> The SAA </text:p>
      <text:p text:style-name="P31">Archaeological Record Vol. 2, No. 2: 17-20. [Reprinted in Alberta Archaeological Review No. 36: 17-20 (2002)].</text:p>
      <text:p text:style-name="Standard"/>
      <text:p text:style-name="Standard">––––––. 2005. “Searching for David Thompson,” <text:span text:style-name="T4">Alberta Archaeological Review</text:span> </text:p>
      <text:p text:style-name="P22">No. 42: 15-19.</text:p>
      <text:p text:style-name="P22"/>
      <text:p text:style-name="Standard">Brink, Jack, and B. Dawe. 1986. An Introduction to the Archaeology of the Grande </text:p>
      <text:p text:style-name="P31">Cache Region in the North Alberta Rocky Mountains. In: <text:span text:style-name="T4">Eastern Slopes Prehistory: Selected Papers</text:span>, edited by B. Ronaghan, pp. 161-246. Edmonton: Archaeological Survey of Alberta Occasional Paper No. 30.</text:p>
      <text:p text:style-name="P22"/>
      <text:p text:style-name="Standard">Brink, Jack, and S. Baldwin. 1988. “The Highwood Site: A Pelican Lake Phase Burial </text:p>
      <text:p text:style-name="P22">from the Alberta Plains,” <text:span text:style-name="T4">Canadian Journal of Archaeology,</text:span> 12: 109-136.</text:p>
      <text:p text:style-name="P22"/>
      <text:p text:style-name="Standard">Brink, Jack W., Kristine Wright-Fedyniak and Dean Wetzel. 2003, A Review of Certain </text:p>
      <text:p text:style-name="P31">Stone Alignments and Rock Cairns in Alberta Archaeology. In Archaeology in Alberta, A View from the New Millennium, Edited by Jack W. Brink and John F. Dormaar. Medicine Hat: The Archaeological Society of Alberta. 208-241. </text:p>
      <text:p text:style-name="Standard"/>
      <text:p text:style-name="Standard">Brink, John W. 1977. “Frost-heave and Archaeological Interpretation,” <text:span text:style-name="T4">Western </text:span></text:p>
      <text:p text:style-name="P22"><text:span text:style-name="T4">Canadian Journal of Anthropology </text:span>Vol. 7, No. 3: 61-73.</text:p>
      <text:p text:style-name="Standard"/>
      <text:p text:style-name="Standard">British Columbia. Department of Lands and Forests. 1959. <text:span text:style-name="T4">The Peace River District, </text:span></text:p>
      <text:p text:style-name="P22"><text:span text:style-name="T4">Bulletin #10. </text:span>Victoria: Queen's Printer.</text:p>
      <text:p text:style-name="Standard"> </text:p>
      <text:p text:style-name="Standard">British Columbia. Department of Agriculture. 1965. <text:span text:style-name="T4">Soil Survey of the Peace River Area </text:span></text:p>
      <text:p text:style-name="P22"><text:span text:style-name="T4">in British Columbia. </text:span>Victoria: Queen's Printer.</text:p>
      <text:p text:style-name="P22"/>
      <text:p text:style-name="Standard">British Columbia Hydro and Power Authority. 1981. <text:span text:style-name="T4">Indian Reserves and Indian </text:span></text:p>
      <text:p text:style-name="P31"><text:span text:style-name="T4">Treaty Problems in Northeastern B.C. </text:span>British Columbia: British Columbia Hydro and Power Authority.</text:p>
      <text:p text:style-name="Standard"> </text:p>
      <text:p text:style-name="Standard">British Columbia. Department of Agriculture. 1972. <text:span text:style-name="T4">Agriculture in the Peace River </text:span></text:p>
      <text:p text:style-name="P22"><text:span text:style-name="T4">Region of British Columbia. </text:span>Victoria: Queen's Printer. </text:p>
      <text:p text:style-name="P22"/>
      <text:p text:style-name="Standard">British Columbia. Department of Environment. 1975. <text:span text:style-name="T4">An outline of events pertaining to </text:span></text:p>
      <text:p text:style-name="P31"><text:span text:style-name="T4">the creation of the Esquimalt and Nanaimo Railway land grants, the railway belt and the Peace River Block with reference to documents affecting the administration of land, roads, water and minerals. </text:span>Victoria: Queen's Printer. [prepared by W.A. Taylor] </text:p>
      <text:p text:style-name="Standard"> </text:p>
      <text:p text:style-name="Standard"><text:soft-page-break/>British &amp; Foreign Bible Society. 1904. <text:span text:style-name="T4">Cree Bible.</text:span> London.</text:p>
      <text:p text:style-name="Standard"/>
      <text:p text:style-name="Standard">British &amp; Foreign Bible Society. 1946. Bible. <text:span text:style-name="T4">Old Testament: the Old Testament in the </text:span></text:p>
      <text:p text:style-name="P22"><text:span text:style-name="T4">Cree language.</text:span> London.</text:p>
      <text:p text:style-name="Standard"/>
      <text:p text:style-name="Standard">Brock, Harald Beyer. 1983. "The Bluefish River Incident," In: <text:span text:style-name="T4">The Politics of Indianness: </text:span></text:p>
      <text:p text:style-name="P31"><text:span text:style-name="T4">Case Studies of Ethno- politics in Canada</text:span>. Edited by Adrian Tanner. St. Johns: Institute of Social and Economic Research, Memorial University.</text:p>
      <text:p text:style-name="P31"/>
      <text:p text:style-name="Standard">––––––. 1986. <text:span text:style-name="T4">Woodland Trappers: Hare Indians of the North-west Canada</text:span>. Bergen </text:p>
      <text:p text:style-name="P31">Studies in Social Anthropology, No. 35. Bergen, Norway: Department of Anthropology, University of Bergen. </text:p>
      <text:p text:style-name="Standard"/>
      <text:p text:style-name="Standard">Brody, Hugh. 1976. <text:span text:style-name="T4">The People’s Land: Eskimos and Whites in the Eastern Arctic</text:span>. </text:p>
      <text:p text:style-name="P22">Hammondsworth: Penguin Books.</text:p>
      <text:p text:style-name="Standard"/>
      <text:p text:style-name="Standard">––––––.1988. <text:span text:style-name="T4">Maps and Dreams: Indians and the British Columbia Frontier.</text:span> Vancouver: </text:p>
      <text:p text:style-name="P22">Douglas &amp; McIntyre.</text:p>
      <text:p text:style-name="P22"/>
      <text:p text:style-name="Standard">Brooks, Bill. 1978. <text:span text:style-name="T4">The Colour of Alberta.</text:span> Willowdale, ON: Hounslow Press.</text:p>
      <text:p text:style-name="Standard"/>
      <text:p text:style-name="Standard">Brower, Jennifer. 2008. <text:span text:style-name="T4">Buffalo National Park, 1909-1939.</text:span> Edmonton: Athabasca </text:p>
      <text:p text:style-name="P22">University Press.</text:p>
      <text:p text:style-name="Standard"/>
      <text:p text:style-name="Standard">Brown, Harriet C. 1979. <text:span text:style-name="T4">Beaver Tales: History of Ryley &amp; District.</text:span> Ryley, Alta.: Ladies' </text:p>
      <text:p text:style-name="P22">Auxiliary Royal Canadian Legion, Ryley Branch No.</text:p>
      <text:p text:style-name="Standard"/>
      <text:p text:style-name="Standard">Brown, Jennifer. 1976. “A Demographic Transition in the Fur Trade Country: Family </text:p>
      <text:p text:style-name="P31">Sizes and Fertility of Company Officers and Country Wives, ca. 1759-1850,” <text:span text:style-name="T4">Western Canadian Journal of Anthropology</text:span> 6:66-71.</text:p>
      <text:p text:style-name="P31"/>
      <text:p text:style-name="Standard">––––––. 1980. <text:span text:style-name="T4">Strangers in Blood: Fur Trade Families in Indian Country,</text:span> </text:p>
      <text:p text:style-name="P22">Vancouver: University of British Columbia Press.</text:p>
      <text:p text:style-name="P22"/>
      <text:p text:style-name="Standard">––––––. 1990. “The Blind Men and the Elephant: Fur Trade History Revisited,” In </text:p>
      <text:p text:style-name="P31"><text:span text:style-name="T4">Proceedings of the Fort Chipewyan Fort Vermilion Bicentennial Conference.</text:span> Edited by Paticia A. McCormack and R. Geoffrey Ironside. Edmonton: Boreal Institute for Northern Studies, University of Alberta, 15-19.</text:p>
      <text:p text:style-name="Standard"/>
      <text:p text:style-name="Standard">Brown, Jennifer, W. Eccles, and D. Heldman. <text:span text:style-name="T4">eds. </text:span>1994. <text:span text:style-name="T4">The Fur Trade Revisited: </text:span></text:p>
      <text:p text:style-name="P31"><text:span text:style-name="T4">Selected Papers of the Sixth North American Fur Trade Conference, Mackinac Island, Michigan, 1991.</text:span> East Lansing, Michigan State University Press, Mackinac Island State Park Commission.</text:p>
      <text:p text:style-name="P22"/>
      <text:p text:style-name="Standard">Brown, J.S.H. 1985. “North West Company.” In: <text:span text:style-name="T4">The Canadian Encyclopedia.</text:span> Edited by </text:p>
      <text:p text:style-name="P22"><text:soft-page-break/>James H. Marsh. Edmonton: Hurtig Publishers. </text:p>
      <text:p text:style-name="Standard"/>
      <text:p text:style-name="Standard">Brown, S.R. 2002. “In The Footsteps of David Thompson,” <text:span text:style-name="T4">The Beaver</text:span>. Vol. 82, No. 3: </text:p>
      <text:p text:style-name="P22">13-19.</text:p>
      <text:p text:style-name="Standard"/>
      <text:p text:style-name="Standard">Browne, Nancy and Lynn Whidden. 1992<text:span text:style-name="T4">. Songs of the Northern Plains: Traditional and </text:span></text:p>
      <text:p text:style-name="P22"><text:span text:style-name="T4">Contemporary Aboriginal Songs.</text:span> Regina: Weigl.</text:p>
      <text:p text:style-name="Standard"/>
      <text:p text:style-name="Standard">Bruce, James P. 2006. <text:span text:style-name="T4">Implications of a 2ºC Global Temperature Rise on Canada's </text:span></text:p>
      <text:p text:style-name="P31"><text:span text:style-name="T4">Water Resources: Athabasca River and oil sands development, Great Lakes and Hydropower production.</text:span> Toronto, Ont.: World Wildlife Fund Canada.</text:p>
      <text:p text:style-name="Standard"/>
      <text:p text:style-name="Standard">Brumbach, Hetty Jo. 1985. ”The Recent Fur Trade In Northwestern Saskatchewan,” </text:p>
      <text:p text:style-name="P22"><text:span text:style-name="T4">Historical Archaeology</text:span>, Vol. 19. No. 2: 19-39.</text:p>
      <text:p text:style-name="P22"/>
      <text:p text:style-name="Standard">Brumbach, Hetty Jo, Robert Jarvenpa, and Clifford Buell. 1982. “An </text:p>
      <text:p text:style-name="P31">Ethnoarchaeological Approach to Chipewyan Adaptations in the Late Fur Trade Period,” <text:span text:style-name="T4">Arctic Anthropology Vol. </text:span>19, No. 1:1-49.</text:p>
      <text:p text:style-name="Standard"/>
      <text:p text:style-name="Standard">––––––. 1989. <text:span text:style-name="T4">Ethnoarchaelogical and Cultural Frontiers: Athapaskan, Algonquian, and </text:span></text:p>
      <text:p text:style-name="P22"><text:span text:style-name="T4">European Adaptations in the Central Subarctic. </text:span>New York: P. Lang. </text:p>
      <text:p text:style-name="P31"/>
      <text:p text:style-name="Standard">Brumbach, Hetty Jo, Robert Jarvenpa, and Clifford Buell. 1982. “An Ethno-</text:p>
      <text:p text:style-name="P31">archaeological Approach to Chipewyan Adaptations in the Late Fur Trade Period,” <text:span text:style-name="T4">Arctic Anthropology Vol. </text:span>19, No.1:1-49.</text:p>
      <text:p text:style-name="Standard"/>
      <text:p text:style-name="Standard">Brumley, J.H. 1987. <text:span text:style-name="T4">Medicine Wheels on the Northern Plains: A Summary and </text:span></text:p>
      <text:p text:style-name="P22"><text:span text:style-name="T4">Appraisal. </text:span>Edmonton: Archeological Survey of Canada. </text:p>
      <text:p text:style-name="P22"/>
      <text:p text:style-name="Standard">Brunvand, Jan Harold. 1974. <text:span text:style-name="T4">Norwegian Settlers in Alberta.</text:span> Ottawa, National Museum of </text:p>
      <text:p text:style-name="P22">Man, National Museums of Canada.</text:p>
      <text:p text:style-name="Standard"/>
      <text:p text:style-name="Standard">Bryan, A.L. 1969. “Late Prehistoric Cree Expansion into North Central Alberta.” <text:span text:style-name="T4">Western </text:span></text:p>
      <text:p text:style-name="P22"><text:span text:style-name="T4">Canadian Journal of Anthropology. </text:span>Vol. 1. </text:p>
      <text:p text:style-name="P22"/>
      <text:p text:style-name="Standard">Bryan, Liz. 2005. <text:span text:style-name="T4">Stone by Stone: Exploring Ancient Sites on the Canadian Plains.</text:span> </text:p>
      <text:p text:style-name="P22">Surrey, B.C.: Heritage House.</text:p>
      <text:p text:style-name="Standard"/>
      <text:p text:style-name="Standard">––––––. 2007. <text:span text:style-name="T4">Country Roads of Alberta: Exploring the Routes Less Travelled.</text:span> </text:p>
      <text:p text:style-name="P22">Surrey, B.C.: Heritage House.</text:p>
      <text:p text:style-name="Standard"/>
      <text:p text:style-name="Standard">Bryce, George. 1912. <text:span text:style-name="T4">Mackenzie, Selkirk, Simpson.</text:span> Toronto: Morang.</text:p>
      <text:p text:style-name="Standard"/>
      <text:p text:style-name="Standard">––––––. 1968. <text:span text:style-name="T4">The Remarkable History of the Hudson's Bay Company, Including </text:span></text:p>
      <text:p text:style-name="P31"><text:span text:style-name="T4">That of the French Traders of North-Western Canada and of the North-West,</text:span><text:soft-page-break/><text:span text:style-name="T4"><text:tab/> XY, and Astor Fur Companies</text:span>. New York: B. Franklin.</text:p>
      <text:p text:style-name="Standard"/>
      <text:p text:style-name="Standard">Budgell, Leonard. 2009. <text:span text:style-name="T4">Arctic Twilight: Leonard Budgell and Canada's Changing </text:span></text:p>
      <text:p text:style-name="P22"><text:span text:style-name="T4">North.</text:span> Toronto: Blue Butterfly Books. <text:s/></text:p>
      <text:p text:style-name="Standard"/>
      <text:p text:style-name="Standard">Bumsted, J. M. 1999. <text:span text:style-name="T4">Fur Trade Wars: The Founding of Western Canada.</text:span> Winnipeg: </text:p>
      <text:p text:style-name="P22">Great Plains Publications.</text:p>
      <text:p text:style-name="Standard"/>
      <text:p text:style-name="Standard">Burch, E.S., Jr. 1979. “Ethnography of Northern North America: A Guide to Recent </text:p>
      <text:p text:style-name="P22">Research. <text:span text:style-name="T4">Arctic Anthropology</text:span>, Vol. 16, No. 1. </text:p>
      <text:p text:style-name="P22"/>
      <text:p text:style-name="Standard">Bureau of Climate Change. <text:span text:style-name="T4">The State of Canada's Environment, 1996</text:span>. Ottawa : Minister </text:p>
      <text:p text:style-name="P22">of Public Works and Government.</text:p>
      <text:p text:style-name="P22"/>
      <text:p text:style-name="Standard">Burley, David. 1985. <text:span text:style-name="T4">Contributions to Plains Prehistory: The 1984 Victoria Symposium</text:span>. </text:p>
      <text:p text:style-name="P22">Edmonton: Alberta Culture Historical Resource Division.</text:p>
      <text:p text:style-name="Standard"/>
      <text:p text:style-name="Standard">––––––. 1988. <text:span text:style-name="T4">Stability and Change in Western Canadian Metis Lifeways: An </text:span></text:p>
      <text:p text:style-name="P31"><text:span text:style-name="T4">Archaeological and Architectural Study.</text:span> Regina: University of Saskatchewwan, Dept. of Archaeology and Anthropology.</text:p>
      <text:p text:style-name="Standard"/>
      <text:p text:style-name="Standard">––––––. 1989. “Function, Meaning and Context: Ambiguities in Ceramic Use by </text:p>
      <text:p text:style-name="P31">the Hivernant Metis of the Northwestern Plains,” <text:span text:style-name="T4">Historical Archaeology</text:span> 23(1): 97-106.</text:p>
      <text:p text:style-name="P31"/>
      <text:p text:style-name="Standard">––––––. 1991. <text:span text:style-name="T4">Structural Considerations of Métis Ethnicity: An Archaeological, </text:span></text:p>
      <text:p text:style-name="P31"><text:span text:style-name="T4">Architectural, and Historical Study.</text:span> Vermillion, S.D. : University of South Dakota Press.</text:p>
      <text:p text:style-name="Standard"/>
      <text:p text:style-name="Standard">Burley, David, J. Scott Hamilton, and Knut R. Fladmark. 1996. <text:span text:style-name="T4">Prophesy of the Swan: </text:span></text:p>
      <text:p text:style-name="P31"><text:span text:style-name="T4">The Upper Peace River Fur Trade of 1794 – 1823. </text:span>Vancouver: University of British Columbia Press. </text:p>
      <text:p text:style-name="P33"/>
      <text:p text:style-name="Standard">Burnet, Jean R. 1988. <text:span text:style-name="T4">Coming Canadians: An Introduction to a History of Canada's </text:span></text:p>
      <text:p text:style-name="P22"><text:span text:style-name="T4">Peoples.</text:span> Toronto: McClelland and Stewart.</text:p>
      <text:p text:style-name="Standard"/>
      <text:p text:style-name="Standard">Burpee, L.J. 1907. “Journal of a Journey Performed by Anthony Hendry: To Explore the </text:p>
      <text:p text:style-name="P31">Country Inland, and to Endeavour to Increase the Hudson’s Bay Company’s Trade, A.D., 1754-1755.” <text:span text:style-name="T4">Transactions, Royal Society of Canada,</text:span> Series 3, vol. 1, sect.2. </text:p>
      <text:p text:style-name="Standard"/>
      <text:p text:style-name="Standard">––––––. 1908a. <text:span text:style-name="T4">The Search for the Western Sea. </text:span>London: Alston Rivers, Ltd. </text:p>
      <text:p text:style-name="Standard"/>
      <text:p text:style-name="Standard">––––––. 1908b. “An Adventure from Hudson Bay: Being the Journal of a Journey </text:p>
      <text:p text:style-name="P31">Performed by Matthew Cocking, Second Factor at York Fort in Order to Take a View of the Inland Country, and to Promote the Hudson’s Bay Company’s <text:soft-page-break/>Interest, Whose Trade is Diminishing by the Canadians Yearly Intercepting Natives on Their Way to the Settlements, 1772-1773.” <text:span text:style-name="T4">Transactions, Royal Society of Canada, </text:span>Series 3, Vol. 2, sect. 2.</text:p>
      <text:p text:style-name="P31"/>
      <text:p text:style-name="Standard">––––––. 1914. <text:span text:style-name="T4">Highways of the Fur Trade </text:span>[microform]. Ottawa: Printed for the Royal </text:p>
      <text:p text:style-name="P22">Society of Canada.</text:p>
      <text:p text:style-name="Standard"/>
      <text:p text:style-name="Standard">––––––. 1928.<text:span text:style-name="T4"> Two Western Adventurers, Alexander Henry and Peter Pond. </text:span>Toronto: </text:p>
      <text:p text:style-name="P22">Ryerson Press.</text:p>
      <text:p text:style-name="P22"/>
      <text:p text:style-name="Standard">––––––. 1929. <text:span text:style-name="T4">Hudson Bay to the Blackfoot Country: Journals of Hendry </text:span></text:p>
      <text:p text:style-name="P22"><text:span text:style-name="T4">and Cocking</text:span>. Toronto: Ryerson Press. </text:p>
      <text:p text:style-name="Standard"/>
      <text:p text:style-name="Standard">Burry, Shierlaw. 1973. “Edmonton to the Klondike,” <text:span text:style-name="T4">Alberta Historical Review</text:span>: 20-25. </text:p>
      <text:p text:style-name="Standard"/>
      <text:p text:style-name="Standard">Butler, W.F. 1873. <text:span text:style-name="T4">The Wild North Land: Being the Story of a Winter Journey, </text:span></text:p>
      <text:p text:style-name="P22"><text:span text:style-name="T4">With Dogs, Across Northern North America. <text:s/></text:span>London: Sampson Low, </text:p>
      <text:p text:style-name="P22">Marston, Low &amp; Searle. </text:p>
      <text:p text:style-name="P22"/>
      <text:p text:style-name="Standard">Buzak, Dean, Diana Bodnar and Jim Pasnak. 1977. “Alberta, Alberta, Tomorrow </text:p>
      <text:p text:style-name="P22">Remembers Her Heritage,” <text:span text:style-name="T4">Heritage Canada </text:span>3, no. 4: 32-35.</text:p>
      <text:p text:style-name="Standard">  </text:p>
      <text:p text:style-name="Standard">Byrnes, Slim. 1985. <text:span text:style-name="T4">Old Trails</text:span>. Fort St. John, B.C.: Slim Byrnes.</text:p>
      <text:p text:style-name="Standard"> </text:p>
      <text:h text:style-name="Heading_20_2" text:outline-level="2"> C.</text:h>
      <text:p text:style-name="Standard"/>
      <text:p text:style-name="Standard">Caldwell, C. J. 1979. <text:span text:style-name="T4">Perception of the Fort McMurray Environment Through Time</text:span>. S.l. </text:p>
      <text:p text:style-name="P22">:s.n..</text:p>
      <text:p text:style-name="Standard"/>
      <text:p text:style-name="Standard">Callihoo, Victoria. 1970. “Early Life in Lac St. Anne and St. Albert in the 1870’s,” <text:span text:style-name="T4">The </text:span></text:p>
      <text:p text:style-name="P22"><text:span text:style-name="T4">Pioneer West, </text:span>No. 2: 7-10.</text:p>
      <text:p text:style-name="Standard"/>
      <text:p text:style-name="Standard">Calverley, Dorthea. <text:s/>1982. <text:span text:style-name="T4">History of the Anglican Churches in the Peace River </text:span></text:p>
      <text:p text:style-name="P22"><text:span text:style-name="T4">District</text:span>. <text:s/>Dawson Creek.</text:p>
      <text:p text:style-name="Standard"/>
      <text:p text:style-name="Standard">Cameron, Agnes Deans. 1910. <text:span text:style-name="T4">The New North: Being Some Account of a Woman's </text:span></text:p>
      <text:p text:style-name="P31"><text:span text:style-name="T4">Journey Through Canada to the Arctic</text:span> (with many illustrations from photographs by the author). New York; London: D. Appleton and Co.</text:p>
      <text:p text:style-name="Standard"/>
      <text:p text:style-name="Standard">Cameron, A. E. 1922. <text:s/>“Post-Glacial Lakes in the Mackenzie River Basin, North West </text:p>
      <text:p text:style-name="P22">Territories, Canada,” <text:span text:style-name="T4">The Journal of Geology</text:span>, Vol. 30, No. 5: 337-353. </text:p>
      <text:p text:style-name="Standard"/>
      <text:p text:style-name="Standard">Cameron, Eion M. <text:span text:style-name="T4">ed</text:span>. 1983. <text:span text:style-name="T4">Uranium Exploration in Athabasca Basin, Saskatchewan, </text:span></text:p>
      <text:p text:style-name="P22"><text:span text:style-name="T4">Canada.</text:span> Ottawa: Canada, Geological Survey: Canadian Govt. Pub. Centre. </text:p>
      <text:p text:style-name="Standard"/>
      <text:p text:style-name="Standard"><text:soft-page-break/>Cameron, W.B. 1976. “Blood Red the Sun.” In: <text:span text:style-name="T4">The Frog Lake “Massacre.” </text:span>Edited by S. </text:p>
      <text:p text:style-name="P22">Hughes: 5-158. Toronto: McClelland and Stewart Limited. <text:s text:c="2"/></text:p>
      <text:p text:style-name="Standard"/>
      <text:p text:style-name="Standard">Campbell, Clyde and Myrle. 1988. <text:span text:style-name="T4">Challenge of the Homestead.</text:span> Calgary: Historical </text:p>
      <text:p text:style-name="P22">Society of Alberta. </text:p>
      <text:p text:style-name="P22"/>
      <text:p text:style-name="Standard">Campbell, Peter C. 2000. <text:span text:style-name="T4">Footprints in the Delta</text:span> [videorecording]. Montreal: National </text:p>
      <text:p text:style-name="P22">Film Board.</text:p>
      <text:p text:style-name="Standard"/>
      <text:p text:style-name="Standard">Campbell, I.M. 1968. <text:span text:style-name="T4">Grande Prairie, The Capital of the Peace.</text:span> Grande Prairie, Alberta:</text:p>
      <text:p text:style-name="P22">Isobel M. Campbell. </text:p>
      <text:p text:style-name="Standard"/>
      <text:p text:style-name="Standard">Campbell, Marjorie Wilkins. 1973. <text:span text:style-name="T4">The North West Company. </text:span>Toronto: The MacMillan </text:p>
      <text:p text:style-name="P22">Company of Canada Limited. </text:p>
      <text:p text:style-name="Standard"/>
      <text:p text:style-name="Standard">––––––. 2002<text:span text:style-name="T4">. The Nor'westers: The Fight for the Fur Trade.</text:span> Calgary: Fifth House </text:p>
      <text:p text:style-name="P22">Publishers.</text:p>
      <text:p text:style-name="Standard"/>
      <text:p text:style-name="P8">Campbell, R.H. 1909. Report of the Superintendent of Forestry. In: “Annual Report of </text:p>
      <text:p text:style-name="P35">the Department of the Interior for the fiscal year ending 31 March 1908.” Sessional paper 25A. Ottawa. <text:s/></text:p>
      <text:p text:style-name="P8"/>
      <text:p text:style-name="Standard"><text:span text:style-name="T13">Campbell, Sandra M. 2000. </text:span><text:span text:style-name="T6">Human Activity in the Upper Athabasca Valley</text:span><text:span text:style-name="T13"> [electronic </text:span></text:p>
      <text:p text:style-name="P23">resource]. Edmonton, Alberta: University of Alberta.</text:p>
      <text:p text:style-name="P35"/>
      <text:p text:style-name="Standard"><text:span text:style-name="T13">Camp. F. 1993. </text:span><text:span text:style-name="T6">Roots in the Rockies</text:span><text:span text:style-name="T13">. Frank Camp Ventures, Ucluelet, B.C.</text:span></text:p>
      <text:p text:style-name="P8"/>
      <text:p text:style-name="Standard">Camsell, Charles. 1955. <text:span text:style-name="T4">Son of the North.</text:span> Toronto: Ryerson Press.</text:p>
      <text:p text:style-name="Standard"/>
      <text:p text:style-name="Standard">Camsell, Charles and Wyatt Malcolm. 1919. <text:span text:style-name="T4">The Mackenzie River Basin</text:span>. Canadian </text:p>
      <text:p text:style-name="P22">Geological Survey, Memoir 108. </text:p>
      <text:p text:style-name="Standard"/>
      <text:p text:style-name="Standard">––––––. 1921. <text:span text:style-name="T4">The Mackenzie River Basin.</text:span> Memoir 108, No. 92 </text:p>
      <text:p text:style-name="P22">Geological Series, Canada Department of Mines, Geological Survey. Ottawa.</text:p>
      <text:p text:style-name="Standard"/>
      <text:p text:style-name="Standard">Canada. Department of Energy, Mines and Resources.1967. <text:span text:style-name="T4">Early Canada: a Collection </text:span></text:p>
      <text:p text:style-name="P31"><text:span text:style-name="T4">of Historical Photographs by Officers of the Geological Survey of Canada.</text:span> Ottawa. </text:p>
      <text:p text:style-name="P31"/>
      <text:p text:style-name="Standard">Canada. Department of the Interior. 1898. “Dominion Lands Survey,” <text:span text:style-name="T4">Sessional Papers,</text:span> </text:p>
      <text:p text:style-name="P22">Vol. XXXII, #10: 5, 66-68. </text:p>
      <text:p text:style-name="P22"/>
      <text:p text:style-name="Standard">––––––. 1895. <text:span text:style-name="T4">Geological Survey of Canada: Report on Progress, 1894</text:span>. Ottawa: Depart. </text:p>
      <text:p text:style-name="P22">of the Interior.</text:p>
      <text:p text:style-name="P8"/>
      <text:p text:style-name="P8">––––––. 1914. “Annual Report of the Superintendent of Jasper </text:p>
      <text:p text:style-name="P23"><text:soft-page-break/>Park.” Sessional Papers 1913-1914, Ottawa. </text:p>
      <text:p text:style-name="P22"/>
      <text:p text:style-name="Standard">––––––. 1896. <text:span text:style-name="T4">Geological Survey of Canada: Report on Progress, 1895</text:span>. Ottawa: Depart. </text:p>
      <text:p text:style-name="P22">of the Interior.</text:p>
      <text:p text:style-name="P22"/>
      <text:p text:style-name="Standard">Canada. Dept. of Northern Affairs and National Resources. 1957. <text:span text:style-name="T4">Wood Buffalo National </text:span></text:p>
      <text:p text:style-name="P22"><text:span text:style-name="T4">Park</text:span>. Canada: Department of Northern Affairs and National Resources.</text:p>
      <text:p text:style-name="P8"/>
      <text:p text:style-name="Standard"><text:span text:style-name="T13">Canada. National Historic Parks and Sites. Research Publications Section. </text:span><text:span text:style-name="T6">Manuscript </text:span></text:p>
      <text:p text:style-name="P22"><text:span text:style-name="T6">report series (discontinued).</text:span><text:span text:style-name="T13"> Ottawa: The Section.</text:span></text:p>
      <text:p text:style-name="Standard"/>
      <text:p text:style-name="Standard">Canada. National Museum of Man. 1974. <text:span text:style-name="T4">The Athapaskans: Strangers of the North.</text:span> </text:p>
      <text:p text:style-name="P22">Ottawa.  </text:p>
      <text:p text:style-name="Standard"/>
      <text:p text:style-name="P8">Canadian Council of Forest Ministers. 1998. “National Forest Strategy 1998-2003: </text:p>
      <text:p text:style-name="P23">Sustainable forest, a Canadian commitment.” Ottawa. </text:p>
      <text:p text:style-name="P23"/>
      <text:p text:style-name="Standard"><text:span text:style-name="T13">Canadian Heritage Rivers Board. 1999-1945. </text:span><text:span text:style-name="T6">The Athabasca River, Alberta (Jasper </text:span></text:p>
      <text:p text:style-name="P22"><text:span text:style-name="T6">National Park).</text:span><text:span text:style-name="T13"> Ottawa: Canadian Heritage Rivers Board.</text:span></text:p>
      <text:p text:style-name="P23"/>
      <text:p text:style-name="Standard">Canadian Institute for Historical Microreproductions. 1981. <text:span text:style-name="T4">Calgary Route to the </text:span></text:p>
      <text:p text:style-name="P31"><text:span text:style-name="T4">Klondyke Gold Fields: description of routes: miners' and prospectors' outfitting guide.</text:span> Library Division, Provincial Archives of British Columbia. Ottawa: Canadian Institute for Historical Microreproductions.</text:p>
      <text:p text:style-name="P23"/>
      <text:p text:style-name="Standard"><text:span text:style-name="T13">Canadian Pacific Railway Company. 1899. </text:span><text:span text:style-name="T6">Western Canada: Manitoba, </text:span></text:p>
      <text:p text:style-name="P31"><text:span text:style-name="T6">Assiniboia, Alberta, Saskatchewan and northern Ontario: How to get there, how to select lands, how to make a home</text:span><text:span text:style-name="T13"> [S.l.]: Canadian Pacific Railway.</text:span></text:p>
      <text:p text:style-name="P23"/>
      <text:p text:style-name="Standard"><text:span text:style-name="T13">Canuk, Janey (Emily Murphy). 1914. </text:span><text:span text:style-name="T6">Seeds of Pine</text:span><text:span text:style-name="T13">. Toronto: Hodder and Stoughton. </text:span></text:p>
      <text:p text:style-name="Standard"/>
      <text:p text:style-name="Standard">CAPP. 2002. Use of Water by Alberta's Upstream Oil and Gas Industry. Technical </text:p>
      <text:p text:style-name="P22">Report. Calgary: Canadian Association of Petroleum Producers: 52. </text:p>
      <text:p text:style-name="P22"/>
      <text:p text:style-name="Standard">Caragata, Warren. 1979. <text:span text:style-name="T4">Alberta Labour: A Heritage Untold. </text:span>Toronto: Lorimer.</text:p>
      <text:p text:style-name="P22"/>
      <text:p text:style-name="Standard">Cardinal, Harold. 1993.Treaty 8 - A Case Study. Ottawa: Royal Commission on </text:p>
      <text:p text:style-name="P22">Aboriginal Peoples.</text:p>
      <text:p text:style-name="Standard"/>
      <text:p text:style-name="Standard">––––––. 1997. <text:span text:style-name="T4">Treaty 8: Right to Livelihood.</text:span></text:p>
      <text:p text:style-name="Standard"/>
      <text:p text:style-name="Standard">Carlson, Gary C. 1981. <text:span text:style-name="T4">Farm Voices: A Brief History and Reference Guide of Prairie </text:span></text:p>
      <text:p text:style-name="P31"><text:span text:style-name="T4">Farm Organizations and Their Leaders, 1870 to 1980.</text:span> Regina: Saskatchewan Federation of Agriculture.</text:p>
      <text:p text:style-name="P31"/>
      <text:p text:style-name="Standard">Carlson, Nathan D. 2009. “Reviving Witiko (Windigo): An Ethnohistory of "Cannibal </text:p>
      <text:p text:style-name="P31"><text:soft-page-break/>Monsters" in the Athabasca District of Northern Alberta, 1878-1910," <text:span text:style-name="T4">Ethnohistory,</text:span> Vol. 56 Issue 3: 355-394.</text:p>
      <text:p text:style-name="Standard"/>
      <text:p text:style-name="Standard">Carlson, R.L. 1983. “The Far West.” In: <text:span text:style-name="T4">Early Man in the New World</text:span>, edited by R. </text:p>
      <text:p text:style-name="P22">Shutler, 73-96. Beverley Hills: Sage Publications Inc.</text:p>
      <text:p text:style-name="P22"/>
      <text:p text:style-name="Standard">Carr, Anna and Susan Lawrence. 1989 (Sept.)."Peace River: the Land of Wine and </text:p>
      <text:p text:style-name="P22">Honey." <text:span text:style-name="T4">Canadian Living.</text:span> </text:p>
      <text:p text:style-name="P22"><text:s/></text:p>
      <text:p text:style-name="Standard">Carrothers, E.H. 1965 (Autumn)."Three Trips to Peace River country." <text:span text:style-name="T4">Alberta Historical </text:span></text:p>
      <text:p text:style-name="P24">Review. </text:p>
      <text:p text:style-name="P24"/>
      <text:p text:style-name="Standard">Carruthers, D.R. and R.D. Jakimchuk. 1981. <text:span text:style-name="T4">The Distribution, Numbers and Movements </text:span></text:p>
      <text:p text:style-name="P31"><text:span text:style-name="T4">of Caribou and Muskoxen North of Great Bear Lake, Northwest Territories. </text:span>Prepared for Polar Gas Project by Renewable Resources Services Ltd. Sidney, B.C.</text:p>
      <text:p text:style-name="Standard"/>
      <text:p text:style-name="Standard">Carter, Sarah. 1989. <text:span text:style-name="T4">Two Acres and a Cow: Peasant Farming for the Indians of the </text:span></text:p>
      <text:p text:style-name="P22"><text:span text:style-name="T4">Northwest 1889-1897. Canadian Historical Review.</text:span> Vol. LXX, Vol II. </text:p>
      <text:p text:style-name="P22"/>
      <text:p text:style-name="Standard">––––––. 1997. <text:span text:style-name="T4">Capturing Women: The Manipulation of Cultural Imagery in </text:span></text:p>
      <text:p text:style-name="P22"><text:span text:style-name="T4">Canada's Prairie West.</text:span> Montreal: McGill-Queen's University Press.</text:p>
      <text:p text:style-name="P22"/>
      <text:p text:style-name="Standard">––––––. 1999. <text:span text:style-name="T4">Aboriginal People and Colonizers of Western Canada to 1900.</text:span> </text:p>
      <text:p text:style-name="P22">Toronto: University of Toronto Press.</text:p>
      <text:p text:style-name="P22"/>
      <text:p text:style-name="Standard">––––––. 2005. <text:span text:style-name="T4">Unsettled Pasts:</text:span> <text:span text:style-name="T4">Reconceiving The West Through Women's History.</text:span> </text:p>
      <text:p text:style-name="P22">Calgary: University of Calgary Press.</text:p>
      <text:p text:style-name="P22"/>
      <text:p text:style-name="Standard">––––––. 2008. <text:span text:style-name="T4">The Importance of Being Monogamous: Marriage and Nation Building in </text:span></text:p>
      <text:p text:style-name="P22"><text:span text:style-name="T4">Western Canada to 1915.</text:span> Edmonton: University of Alberta Press.</text:p>
      <text:p text:style-name="P22"/>
      <text:p text:style-name="Standard">Carter, Velma. 1981. <text:span text:style-name="T4">The Window of our Memories.</text:span> St. Albert: B.C.R. Society of </text:p>
      <text:p text:style-name="P22">Alberta.</text:p>
      <text:p text:style-name="Standard"/>
      <text:p text:style-name="Standard">––––––. 1993. <text:span text:style-name="T4">The Black Canadians: Their History and Contributions. </text:span>Revised </text:p>
      <text:p text:style-name="P22">Edition. Edmonton: Reidmore Books.</text:p>
      <text:p text:style-name="P22"/>
      <text:p text:style-name="Standard">Carter, William Harry. 1973.<text:span text:style-name="T4"> Metallic Ornaments of the North American Indians 1400-</text:span></text:p>
      <text:p text:style-name="P22"><text:span text:style-name="T4">1900. </text:span>London, Ont: Namind Printers and Publishers.</text:p>
      <text:p text:style-name="P31"/>
      <text:p text:style-name="Standard">Case, R.A. and G.M. MacDonald. 1995. “A Dendroclimatic Reconstruction of Annual </text:p>
      <text:p text:style-name="P31">Precipitation on the Western Canadian Prairies since A.D. 1505 from Pinus flexilis James.” <text:span text:style-name="T4">Quaternary Research</text:span> 44: 267-275.</text:p>
      <text:p text:style-name="Standard"/>
      <text:p text:style-name="Standard"><text:soft-page-break/>––––––. 2003. “Tree Ring Reconstructions of Streamflow for Three Canadian Prairie </text:p>
      <text:p text:style-name="P31">Rivers.” <text:span text:style-name="T4">Journal of the American Water Resources Association</text:span> 39, No. 3: 707-716.</text:p>
      <text:p text:style-name="Standard"/>
      <text:p text:style-name="Standard">Cashman, Anthony W. (Tony). 1956. <text:span text:style-name="T4">The Edmonton Story: The Life and Times of </text:span></text:p>
      <text:p text:style-name="P22"><text:span text:style-name="T4">Edmonton, Alberta. </text:span>Edmonton: Institute of Applied Art.</text:p>
      <text:p text:style-name="Standard"/>
      <text:p text:style-name="Standard">––––––. 1958. <text:span text:style-name="T4">More Edmonton Stories: The Life and Times of Edmonton, Alberta.</text:span> </text:p>
      <text:p text:style-name="P22">Edmonton: Institute of Applied Art.</text:p>
      <text:p text:style-name="Standard"/>
      <text:p text:style-name="Standard">––––––. 1972. <text:span text:style-name="T4">Singing Wires: The Telephone in Alberta.</text:span> Edmonton: Alberta </text:p>
      <text:p text:style-name="P22">Government Telephones Commission.</text:p>
      <text:p text:style-name="Standard"/>
      <text:p text:style-name="Standard">––––––. 1976. <text:span text:style-name="T4">The Best Edmonton Stories.</text:span> Edmonton: Hurtig.</text:p>
      <text:p text:style-name="Standard"/>
      <text:p text:style-name="Standard">––––––. 1979.<text:span text:style-name="T4"> A Picture History of Alberta</text:span>. Edmonton: Hurtig.</text:p>
      <text:p text:style-name="P22"/>
      <text:p text:style-name="Standard">Castonguay, Therese. 1999. <text:span text:style-name="T4">A Leap in Faith: The Grey Nuns Ministries in Western and </text:span></text:p>
      <text:p text:style-name="P22"><text:span text:style-name="T4">Northern Canada. </text:span>Edmonton: The Grey Nuns of Alberta. <text:s/></text:p>
      <text:p text:style-name="Standard"/>
      <text:p text:style-name="Standard">Cavanaguh, Beverley. 1972. “Annotated Bibliography: Eskimo Music,” </text:p>
      <text:p text:style-name="P22"><text:span text:style-name="T4">Ethnomusicology</text:span>, Vol.16.</text:p>
      <text:p text:style-name="Standard"/>
      <text:p text:style-name="Standard">Cavell, Janice. 2008. <text:span text:style-name="T4">Tracing the Connected Narrative: Arctic Exploration in British </text:span></text:p>
      <text:p text:style-name="P22"><text:span text:style-name="T4">Print Culture, 1818-1860.</text:span> Toronto: University of Toronto Press.</text:p>
      <text:p text:style-name="P22"/>
      <text:p text:style-name="Standard">Chalmers, John West. 1960. <text:span text:style-name="T4">Fur Trade Governor: George Simpson, 1820-1860.</text:span> </text:p>
      <text:p text:style-name="P22">Edmonton: Institute of Applied Art. <text:s/></text:p>
      <text:p text:style-name="Standard"/>
      <text:p text:style-name="Standard">––––––. 1968 (Winter). “Strangers in Our Midst,” <text:span text:style-name="T4">Alberta Historical Review, </text:span>Vol. 16<text:span text:style-name="T19">.</text:span></text:p>
      <text:p text:style-name="Standard"> </text:p>
      <text:p text:style-name="Standard">––––––. 1969 (Winter). "Social stratification of the Fur Trade." <text:span text:style-name="T4">Alberta Historical </text:span></text:p>
      <text:p text:style-name="P24">Review.</text:p>
      <text:p text:style-name="Standard"/>
      <text:p text:style-name="Standard">––––––. 1969. “Fort Dunvegan: Fur Post and Mission on Canada's Peace River,” </text:p>
      <text:p text:style-name="P22"><text:span text:style-name="T4">Montana: The Magazine of Western History,</text:span> Vol. 19, No. 1: 50-55.</text:p>
      <text:p text:style-name="P22"/>
      <text:p text:style-name="Standard">––––––. 1972. "Inland Journey." <text:span text:style-name="T4">The Beaver</text:span>. Vol. 52, No. 2: 52-59.</text:p>
      <text:p text:style-name="Standard"/>
      <text:p text:style-name="Standard">––––––. 1974. “Fort Chipewyan—On the Edge of History,” <text:span text:style-name="T4">Heritage. </text:span>Vol. 2, No. 6: 1-4, </text:p>
      <text:p text:style-name="P22">18.</text:p>
      <text:p text:style-name="P22"/>
      <text:p text:style-name="Standard">––––––. 1976 (Winter). "Season's greetings from Fort Chip." <text:span text:style-name="T4">Alberta History.</text:span> </text:p>
      <text:p text:style-name="Standard"/>
      <text:p text:style-name="Standard">––––––. 1983 (Winter). "Missions and Schools in the Athabaska." <text:span text:style-name="T4">Alberta </text:span></text:p>
      <text:p text:style-name="P22"><text:span text:style-name="T4">History.</text:span> </text:p>
      <text:p text:style-name="Standard"><text:soft-page-break/></text:p>
      <text:p text:style-name="Standard">––––––. 2002. <text:span text:style-name="T4">The Land of Peter Pond.</text:span> with assistance from the Staff of the </text:p>
      <text:p text:style-name="P31">Boreal Institute for Northern Studies, eds. (now the circumpolar institute); G.A. Lester, Cartographer. <text:s/>Edmonton: CCI Press. </text:p>
      <text:p text:style-name="P31"/>
      <text:p text:style-name="Standard">Chalmers, John West. <text:span text:style-name="T4">ed. </text:span>1971. <text:span text:style-name="T4">On the Edge of the Shield. Fort Chipewyan and its </text:span></text:p>
      <text:p text:style-name="P31"><text:span text:style-name="T4">Hinterland.</text:span> Edmonton: The Boreal Institute for Norhern Studies, University of Alberta, Occasional Papers, No. 7.</text:p>
      <text:p text:style-name="P31"/>
      <text:p text:style-name="Standard">Chamberlin, Richard J. 1981 (Summer). "Monkman Pass," <text:span text:style-name="T4">The Beaver.</text:span> Vol. 61, No.1: 8-</text:p>
      <text:p text:style-name="P22">13.</text:p>
      <text:p text:style-name="Standard"/>
      <text:p text:style-name="Standard">Chambers, Ernest J. 1906. <text:span text:style-name="T4">The Royal North-West Mounted Police: A Corps History</text:span>.</text:p>
      <text:p text:style-name="P22">Souvenir edition. Montreal-Ottawa: The Mortimer Press. </text:p>
      <text:p text:style-name="Standard"/>
      <text:p text:style-name="Standard">––––––. 1908. <text:span text:style-name="T4">Canada's Fertile Northland: A Glimpse of the Enormous Resources of </text:span></text:p>
      <text:p text:style-name="P31"><text:span text:style-name="T4">Part of the Unexplored Regions of the Dominion.</text:span> Ottawa: Government Printing Bureau. <text:s/></text:p>
      <text:p text:style-name="Standard"/>
      <text:p text:style-name="Standard">––––––. 1914. <text:span text:style-name="T4">The Unexploited West: A Compilation of the Authentic Information </text:span></text:p>
      <text:p text:style-name="P31"><text:span text:style-name="T4">Available at the Present Time as to the Natural Resources of the Unexploited Regions of Northern Canada.</text:span> Ottawa: King's Printer/ [Printed by J. de L. Tach]. </text:p>
      <text:p text:style-name="Standard"/>
      <text:p text:style-name="Standard">––––––. 1916. <text:span text:style-name="T4">The Athabaska River Country: A Compilation of All Authentic Information </text:span></text:p>
      <text:p text:style-name="P31"><text:span text:style-name="T4">Available as to the Resources and Possibilities of the Athabaska River Basin.</text:span> <text:s/>Ottawa: prepared in the Railway Lands Branch, Department of the Interior.</text:p>
      <text:p text:style-name="Standard"/>
      <text:p text:style-name="Standard">––––––. <text:span text:style-name="T4">1928. The Peace River country, Canada: Its Resources and </text:span></text:p>
      <text:p text:style-name="P22"><text:span text:style-name="T4">Opportunities. </text:span>Dept. of the Interior, Natural Resources Intelligence Service.</text:p>
      <text:p text:style-name="Standard"/>
      <text:p text:style-name="Standard">Chambers, Ernest J., ed. 1908. The Great Mackenzie Basin Reports of the Select </text:p>
      <text:p text:style-name="P31">Committees of the Senate; Sessions 1887 and 1888; A summary of the reports of the "Schultz committees." [Canada. Parliament. Senate. Select Committee on Natural Food Products of Northwest Territories]. Ottawa: Printed by S. E. Dawson. [Ottawa, Printed by C.H. Parmelee, 1910]. <text:s/></text:p>
      <text:p text:style-name="P11"/>
      <text:p text:style-name="Standard"><text:s/>Chambers, Ernest J. and Dave Fleshman. 1992. <text:s/><text:span text:style-name="T4">History of the 65th Mount Royal Rifles </text:span></text:p>
      <text:p text:style-name="P22"><text:span text:style-name="T4">in Western Canada.</text:span> Montreal: Guertin.</text:p>
      <text:p text:style-name="Standard"/>
      <text:p text:style-name="P8">The Champlain Society. 1938. "Journal of Occurrences in the Athabasca Department," </text:p>
      <text:p text:style-name="P22"><text:span text:style-name="T6">The Beaver.</text:span><text:span text:style-name="T13"> Vol. 18, No. 3: 6-12.</text:span></text:p>
      <text:p text:style-name="Standard"/>
      <text:p text:style-name="Standard">Chapman, J.D. and J.S. Gilmore. (n.d.) <text:span text:style-name="T4">Peace River-South: Land Utilization Survey, </text:span></text:p>
      <text:p text:style-name="P22"><text:span text:style-name="T4">1948-1951.</text:span> Victoria: Province of British Columbia, Dept. of Lands and Forests. </text:p>
      <text:p text:style-name="Standard"/>
      <text:p text:style-name="Standard"><text:soft-page-break/>Chastko, Paul A. 2004. <text:span text:style-name="T4">Developing Alberta's Oil Sands: From Karl Clark to Kyoto.</text:span> </text:p>
      <text:p text:style-name="P22">Calgary: University of Calgary Press.</text:p>
      <text:p text:style-name="P22"/>
      <text:p text:style-name="Standard">Chester, David W. 1977. <text:span text:style-name="T4">Athabasca: Exhibitions from the University Collections.</text:span> </text:p>
      <text:p text:style-name="P22">Edmonton: University of Alberta.</text:p>
      <text:p text:style-name="Standard"/>
      <text:p text:style-name="Standard">Chipeniuk, R.C. 1975. <text:span text:style-name="T4">Lakes of the Lac La Biche District. </text:span>Lac La Biche: R.C. Chipeniuk.</text:p>
      <text:p text:style-name="Standard"/>
      <text:p text:style-name="Standard">––––––. 1975. <text:span text:style-name="T4">Lac La Biche, Yesterday and Today. </text:span>Lac La Biche, Alberta. Lac La Biche </text:p>
      <text:p text:style-name="P22">Heritage Society.</text:p>
      <text:p text:style-name="P22"/>
      <text:p text:style-name="Standard">Chipman, Warwick Fielding. <text:span text:style-name="T4">The Amber Valley [microform]: Poems.</text:span> Toronto: S.B. </text:p>
      <text:p text:style-name="P22">Gundy.</text:p>
      <text:p text:style-name="Standard"/>
      <text:p text:style-name="Standard">Chittenden, Hiram Martin. 1986. <text:span text:style-name="T4">The American Fur Trade of the Far West</text:span>. Lincoln: </text:p>
      <text:p text:style-name="P22">University of Nebraska Press.</text:p>
      <text:p text:style-name="P22"/>
      <text:p text:style-name="Standard">Chittended, H.M. and A.T. Richardson. 1905. <text:span text:style-name="T4">Life, Letters and Travels of Father Pierre-</text:span></text:p>
      <text:p text:style-name="P22"><text:span text:style-name="T4">Jean De Smet, 1801-1873. </text:span>Vol. 1. New York: Francis P. Harper.</text:p>
      <text:p text:style-name="Standard"/>
      <text:p text:style-name="Standard">Christian, Jane and Peter M. Gardiner. 1977. <text:span text:style-name="T4">The Individual in Northern Dene Thought </text:span></text:p>
      <text:p text:style-name="P31"><text:span text:style-name="T4">and Communication: A Study in Sharing and Diversity. </text:span>Mercury Series, Canadian Ethnology Service Paper 35. Ottawa: National Museum of Man.</text:p>
      <text:p text:style-name="Standard"/>
      <text:p text:style-name="Standard">Christie, R. Morley. 1976. <text:span text:style-name="T4">Zoning in the Athabasca River Basin</text:span>. Edmonton, AB: Alberta </text:p>
      <text:p text:style-name="P22">Energy and Natural Resources, Forest Service.</text:p>
      <text:p text:style-name="P22"/>
      <text:p text:style-name="Standard">Chumak, Sebastian and Nelson, Kenneth. 1978.<text:span text:style-name="T4"> The Spirit of Alberta: An Illustrated </text:span></text:p>
      <text:p text:style-name="P22"><text:span text:style-name="T4">Heritage. </text:span>Special limited Edition. Edmonton: Alberta Heritage Foundation.</text:p>
      <text:p text:style-name="Standard"/>
      <text:p text:style-name="Standard">––––––. 1983. <text:span text:style-name="T4">The Stonies of Alberta: An Illustrated Heritage of Genesis, </text:span></text:p>
      <text:p text:style-name="P31"><text:span text:style-name="T4">Myths, Legends, Folklore and Wisdom of Yahey Wichastabi, The People Who-Cook-With-Hot-Stones. </text:span>Calgary: The Alberta [Heritage] Foundation.</text:p>
      <text:p text:style-name="Standard"/>
      <text:p text:style-name="Standard">Ciaccia, John. ?? <text:span text:style-name="T4">The Settlement of Native Claims</text:span>. Edmonton: <text:span text:style-name="T4">The Alberta Law Review.</text:span> </text:p>
      <text:p text:style-name="P22">Vol. XV.</text:p>
      <text:p text:style-name="P22"/>
      <text:p text:style-name="Standard">Cinq-Mars, Jacques.<text:span text:style-name="T4"> Preliminary Archaeological Study, Mackenzie Corridor (second </text:span></text:p>
      <text:p text:style-name="P31"><text:span text:style-name="T4">report). </text:span>Ottawa: Environmental-Social Committee, Northern Pipelines, Task Force on Northern Oil Development.</text:p>
      <text:p text:style-name="P22"/>
      <text:p text:style-name="Standard">Clare, Gerald. 1998. <text:span text:style-name="T4">Homesteaders in the South Peace, 1912-1930.</text:span> Dawson Creek.</text:p>
      <text:p text:style-name="Standard"/>
      <text:p text:style-name="Standard">Clark, W. D. 1971. <text:span text:style-name="T4">Fort Edmonton: Development of a Fur Trade Centre.</text:span> Edmonton: </text:p>
      <text:p text:style-name="P22">Alberta Culture, Historical Resources. </text:p>
      <text:p text:style-name="Standard"/>
      <text:p text:style-name="Standard"><text:soft-page-break/>––––––. 1975. <text:span text:style-name="T4">Archaeological Reconnaissance in Northern Interior District of </text:span></text:p>
      <text:p text:style-name="P31"><text:span text:style-name="T4">Mackenzie: 1969, 1970, and 1972.</text:span> <text:s/>Archaeological Survey of Canada Mercury Series Paper 27, National Museum of Man, Ottawa.</text:p>
      <text:p text:style-name="Standard"/>
      <text:p text:style-name="Standard">––––––. 1983. “Mackenzie River to Nowhere?,” <text:span text:style-name="T4">Muskox</text:span> 83: 1-9.</text:p>
      <text:p text:style-name="Standard"/>
      <text:p text:style-name="Standard">­­­­­––––––. 1987. <text:span text:style-name="T4">Archaeological Reconnaissance at Great Bear Lake.</text:span> Archaeological </text:p>
      <text:p text:style-name="P31">Survey of Canada Mercury Series Paper 136, Canadian Museum of Civilization, Hull.</text:p>
      <text:p text:style-name="P31"/>
      <text:p text:style-name="Standard">Clark, Donald W., and Richard E. Moran. 1982. “Western Subarctic Prehistory: Twenty </text:p>
      <text:p text:style-name="P22">Years,” <text:span text:style-name="T4">Canadian Journal of Archeology</text:span>, 6: 79-93.</text:p>
      <text:p text:style-name="Standard"/>
      <text:p text:style-name="Standard">Cline, Beverly Fink. 2007. <text:span text:style-name="T4">Forts and Trading Posts.</text:span> Calgary: Weigl Educational </text:p>
      <text:p text:style-name="P22">Publishers.</text:p>
      <text:p text:style-name="P22"/>
      <text:p text:style-name="Standard">Clyde History Book Committee. 2000. <text:span text:style-name="T4">Clyde: A Place to Call Home</text:span>. Friesens </text:p>
      <text:p text:style-name="P22">Corporation.</text:p>
      <text:p text:style-name="P22"/>
      <text:p text:style-name="Standard">Coates, Kenneth. 1992. <text:span text:style-name="T4">North to Alaska.</text:span> Toronto: McClelland and Stewart.</text:p>
      <text:p text:style-name="P22"/>
      <text:p text:style-name="Standard">––––––. 1996. <text:span text:style-name="T4">The Historiography of the Provincial Norths.</text:span> [Thunder Bay, </text:p>
      <text:p text:style-name="P22">Ont.?]: Centre for Northern Studies, Lakehead University.</text:p>
      <text:p text:style-name="P22"/>
      <text:p text:style-name="Standard">––––––. 2008. <text:span text:style-name="T4">Arctic Front: Defending Canada in the Far North.</text:span> Toronto: T. </text:p>
      <text:p text:style-name="P22">Allen Publishers.</text:p>
      <text:p text:style-name="P22"/>
      <text:p text:style-name="Standard">Coates, Ken and William Morrison. 1985. “More Than a Matter of Blood: The Federal </text:p>
      <text:p text:style-name="P31">Government, the Churches and the Mixed Blood Populations of the Yukon and the Mackenzie River Valley, 1890-1950” in: 1885 and After: Native Society in Transition. Edited by F.L. Barron and J. Waldram. Regina: Canadian Plains Research Center, University of Regina, 1985: 253-277.</text:p>
      <text:p text:style-name="Standard"/>
      <text:p text:style-name="Standard">––––––. 1992. <text:span text:style-name="T4">The Forgotten North: A History of Canada's Provincial Norths.</text:span> Toronto: </text:p>
      <text:p text:style-name="P22">James Lorimer and Company. </text:p>
      <text:p text:style-name="P32"/>
      <text:p text:style-name="Standard"><text:span text:style-name="T14">Coates, Kenneth S. and William R. Morrison, </text:span><text:span text:style-name="T8">eds.</text:span><text:span text:style-name="T14">1989. </text:span><text:span text:style-name="T9">Interpreting Canada's North: </text:span></text:p>
      <text:p text:style-name="P22"><text:span text:style-name="T9">Selected Readings</text:span><text:span text:style-name="T14">. Toronto: Copp Clarke Pitman. </text:span></text:p>
      <text:p text:style-name="P22"/>
      <text:p text:style-name="Standard">––––––. 1989. <text:span text:style-name="T4">For the Purposes of Dominion: Essays in Honour of Morris Zaslow. </text:span></text:p>
      <text:p text:style-name="P22">Toronto: Captus Press. </text:p>
      <text:p text:style-name="Standard"/>
      <text:p text:style-name="Standard">Cochran, Bente Roed. 1989. <text:span text:style-name="T4">Printmaking in Alberta 1945-1985. </text:span>Edmonton: The </text:p>
      <text:p text:style-name="P22">University of Alberta Press.</text:p>
      <text:p text:style-name="Standard"/>
      <text:p text:style-name="Standard">Cochrane, Charles Norris. 1924. <text:span text:style-name="T4">David Thompson the Explorer.</text:span> Toronto: The MacMilan </text:p>
      <text:p text:style-name="P22">Company of Canada.</text:p>
      <text:p text:style-name="Standard"><text:soft-page-break/></text:p>
      <text:p text:style-name="Standard">Cohen, Ronald. 1962. <text:span text:style-name="T4">An Anthropological Survey of Communities in the Mackenzie-Slave </text:span></text:p>
      <text:p text:style-name="P31"><text:span text:style-name="T4">Lake Region of Canada.</text:span> Ottawa: Dept. of Indian Affairs and National Resources, Northern Co-ordination and Research Centre.</text:p>
      <text:p text:style-name="P31"/>
      <text:p text:style-name="Standard">Cohen, Stan. 1977. <text:span text:style-name="T4">The Streets Were Paved with Gold: A Pictorial History of the </text:span></text:p>
      <text:p text:style-name="P22"><text:span text:style-name="T4">Klondike Gold Rush 1896-1899.</text:span> <text:s/>Missoula, Mont.: Pictorial Histories.</text:p>
      <text:p text:style-name="P22"/>
      <text:p text:style-name="Standard">––––––. 1979. <text:span text:style-name="T4">The Trail of '42: A Pictorial History of the Alaska Highway.</text:span> </text:p>
      <text:p text:style-name="P22">Missoula, Montana: Pictorial Histories Publishing Co. </text:p>
      <text:p text:style-name="P22"/>
      <text:p text:style-name="Standard">––––––. 1981. <text:span text:style-name="T4">The Forgotten War: A Pictorial History of World War II in Alaska </text:span></text:p>
      <text:p text:style-name="P22"><text:span text:style-name="T4">and Northwestern Canada.</text:span> Missoula, Montana: Pictorial History Publishing Co.</text:p>
      <text:p text:style-name="P22"/>
      <text:p text:style-name="Standard">Cohen, Stewart Jay. 1995. <text:span text:style-name="T4">The Potential Effects of Climate Change in the Peace, </text:span></text:p>
      <text:p text:style-name="P31"><text:span text:style-name="T4">Athabasca and Slave River Basins: A Discussion Paper</text:span>. Edmonton: Northern River Basins Study.</text:p>
      <text:p text:style-name="Standard"/>
      <text:p text:style-name="Standard">Cole, Douglas. 1995. <text:span text:style-name="T4">Captured Heritage: The Scramble for Northwest Artifacts</text:span>. Norman: </text:p>
      <text:p text:style-name="P22">University of Oklahoma Press.</text:p>
      <text:p text:style-name="P22"/>
      <text:p text:style-name="Standard">Cole, E.L. <text:s/>1955 (March, April, May). “The Deadly Edmonton Trail,” <text:span text:style-name="T4">Alaska Sportsman.</text:span></text:p>
      <text:p text:style-name="Standard"/>
      <text:p text:style-name="Standard">Coleman, A.P (1852-1939). 1894? <text:s/><text:span text:style-name="T4">Mount Brown and the sources of the Athabasca </text:span></text:p>
      <text:p text:style-name="P22">[microform]. S.l.: s.n. </text:p>
      <text:p text:style-name="Standard"/>
      <text:p text:style-name="Standard">––––––. <text:s/>1999. <text:span text:style-name="T4">The Canadian Rockies: New and Old Trails. </text:span>Calgary: Aquila Books. </text:p>
      <text:p text:style-name="Standard"/>
      <text:p text:style-name="Standard">Collados, C. and T.P. Duane. 1999. “Natural capital and quality of life: A Model for </text:p>
      <text:p text:style-name="P31">Evaluating the Sustainability of Alternative Regional Development Paths.” <text:span text:style-name="T4">Ecological Economics</text:span> 30: 441-460. <text:s/></text:p>
      <text:p text:style-name="P31"/>
      <text:p text:style-name="Standard">Colley, Kate. 1970. <text:span text:style-name="T4">While Rivers Flow: Stories of Early Alberta.</text:span> Saskatoon: Western </text:p>
      <text:p text:style-name="P22">Producer-Prairie Books. </text:p>
      <text:p text:style-name="P31"/>
      <text:p text:style-name="Standard">Collignon, D. 1873. Unpublished Letter, June 16, 1873, on file, Oblate Private Archives, </text:p>
      <text:p text:style-name="P22">McClennan, Alberta. <text:s/></text:p>
      <text:p text:style-name="Standard"/>
      <text:p text:style-name="Standard">Collinson, Helen. 1979. <text:span text:style-name="T4">One’s Man’s Mountains: Joe Weiss in Jasper.</text:span> Edmonton: </text:p>
      <text:p text:style-name="P22">University of Alberta Collections.</text:p>
      <text:p text:style-name="P22"/>
      <text:p text:style-name="Standard">Colinton History Book Club. 1984. <text:span text:style-name="T4">Colinton &amp; Districts: Yesterday and Today. </text:span>Colinton, </text:p>
      <text:p text:style-name="P22">Alberta: Colinton History Book Club.</text:p>
      <text:p text:style-name="Standard"/>
      <text:p text:style-name="Standard">Comfort, D. J. 1973-74. <text:span text:style-name="T4">Meeting Place of Many Waters: A History of Fort McMurray.</text:span> </text:p>
      <text:p text:style-name="P22"><text:soft-page-break/>Fort McMurray, AB: Comfort Enterprises.</text:p>
      <text:p text:style-name="P22"/>
      <text:p text:style-name="Standard">––––––. 1974. <text:span text:style-name="T4">Ribbon of Water and Steamboats North: A History of Fort McMurray, </text:span></text:p>
      <text:p text:style-name="P24">1870-1898. </text:p>
      <text:p text:style-name="Standard"/>
      <text:p text:style-name="Standard">––––––. 1975 (Autumn)."William McMurray: The Name Behind the Fort," <text:span text:style-name="T4">Alberta </text:span></text:p>
      <text:p text:style-name="P22"><text:span text:style-name="T4">History.</text:span> </text:p>
      <text:p text:style-name="P22"/>
      <text:p text:style-name="Standard">––––––. 1975. <text:span text:style-name="T4">Pass the McMurray Salt Please! the Alberta Salt Company as </text:span></text:p>
      <text:p text:style-name="P31"><text:span text:style-name="T4">Remembered by three Fort McMurray Pioneers.</text:span> Fort McMurray, Alt., Fort McMurray Public Library.</text:p>
      <text:p text:style-name="P31"/>
      <text:p text:style-name="Standard">––––––. 1980. <text:span text:style-name="T4">The Abasand Fiasco: The Rise and Fall of a Brave Pioneer Oil </text:span></text:p>
      <text:p text:style-name="P22"><text:span text:style-name="T4">Sands Extraction Plant. </text:span>Edmonton: Friesen Printers.</text:p>
      <text:p text:style-name="P22"/>
      <text:p text:style-name="Standard">––––––. <text:span text:style-name="T4">Collection 1972-1982.</text:span> Accession no. 84-25. University of Alberta </text:p>
      <text:p text:style-name="P22">Archives.</text:p>
      <text:p text:style-name="Standard"/>
      <text:p text:style-name="Standard">Conaty, Gerald T. and Lloyd Binder. 2003. <text:span text:style-name="T4">The Reindeer Herders of the Mackenzie </text:span></text:p>
      <text:p text:style-name="P22"><text:span text:style-name="T4">Delta. </text:span>Toronto: Key Porter. </text:p>
      <text:p text:style-name="P22"/>
      <text:p text:style-name="Standard">Conn, W.M. 1922. "Northern Steamer Ready," <text:span text:style-name="T4">The Beaver. </text:span>Vol. 2, No. 8: 11.</text:p>
      <text:p text:style-name="Standard"/>
      <text:p text:style-name="Standard">Conrad, Margaret and Alvin Finkel.<text:span text:style-name="T4"> History of the Canadian Peoples. 5th Edition. </text:span></text:p>
      <text:p text:style-name="P22">Toronto: Pearson Longman.</text:p>
      <text:p text:style-name="P22"/>
      <text:p text:style-name="Standard">Conrad, Margaret and Alvin Finkel. <text:span text:style-name="T4">ed</text:span>. 2008. <text:span text:style-name="T4">Foundations: Readings in Pre-</text:span></text:p>
      <text:p text:style-name="P22"><text:span text:style-name="T4">Confederation Canadian History. 2nd Edition.</text:span> Toronto: Pearson Longman.</text:p>
      <text:p text:style-name="P22"/>
      <text:p text:style-name="Standard">Conrad, Margaret and Alvin Finkel. <text:span text:style-name="T4">ed</text:span>. 2008. <text:span text:style-name="T4">Nation and Society: Readings in Post-</text:span></text:p>
      <text:p text:style-name="P22"><text:span text:style-name="T4">Confederation Canadian History. 2nd ed. </text:span>Toronto: Pearson Longman.</text:p>
      <text:p text:style-name="Standard"/>
      <text:p text:style-name="Standard">Conrad, Norman C. 1999. <text:span text:style-name="T4">Reading The Entrails: An Alberta Ecohistory.</text:span> Calgary: </text:p>
      <text:p text:style-name="P22">University of Calgary Press.</text:p>
      <text:p text:style-name="P22"/>
      <text:p text:style-name="Standard">Constantine, C. P. <text:span text:style-name="T4">I was a Mountie: The Adventures of a Trooper of Canada's famed </text:span></text:p>
      <text:p text:style-name="P22"><text:span text:style-name="T4">Mounted Police.</text:span> New York: Exposition Press.</text:p>
      <text:p text:style-name="Standard"/>
      <text:p text:style-name="Standard">Cook, A. and C. Holland. 1978. <text:span text:style-name="T4">The Exploration of Northern Canada 500-1920: A </text:span></text:p>
      <text:p text:style-name="P22"><text:span text:style-name="T4">Chronology. </text:span>Toronto: The Arctic History Press. </text:p>
      <text:p text:style-name="P22"/>
      <text:p text:style-name="Standard">Cooke, Edgar D. 1974 (Winter)."Peter Pond: Forgotten Developer of the North West." </text:p>
      <text:p text:style-name="P24">Alberta Historical Review. </text:p>
      <text:p text:style-name="Standard"/>
      <text:p text:style-name="Standard">Cosier, Tony. 1989. <text:span text:style-name="T4">Songs from the North: Inspirational Poems by 30 Canadian Poets.</text:span> </text:p>
      <text:p text:style-name="P22">[Cambridge Springs, PA : High Street Community Church].</text:p>
      <text:p text:style-name="Standard"><text:soft-page-break/></text:p>
      <text:p text:style-name="Standard">Cottam, S. Barry. 1997. <text:span text:style-name="T4">Aboriginal Peoples and Archives: A Brief History of Aboriginal </text:span></text:p>
      <text:p text:style-name="P22"><text:span text:style-name="T4">and European Relations in Canada.</text:span> Ottawa: National Archives of Canada.</text:p>
      <text:p text:style-name="Standard"/>
      <text:p text:style-name="Standard">Coues, Elliot.<text:span text:style-name="T4"> ed.</text:span> 1965. <text:span text:style-name="T4">New Light on the Early History of the Greater Northwest:</text:span> <text:span text:style-name="T4">The </text:span></text:p>
      <text:p text:style-name="P22"><text:span text:style-name="T4">Manuscript Journals of Alexander Henry and David Thompson 1799-1814. </text:span>2 </text:p>
      <text:p text:style-name="P22">Vols. Minneapolis: Ross &amp; Haines, Inc. </text:p>
      <text:p text:style-name="P22"/>
      <text:p text:style-name="Standard">Coull, Cheryl. 1998 (Summer)."Prophets of Peace." Beautiful British Columbia (?).</text:p>
      <text:p text:style-name="Standard"> </text:p>
      <text:p text:style-name="Standard">Coutts, Marjorie E. (n.d.) <text:span text:style-name="T4">Dawson Creek Past and Present.</text:span> Edmonton: Dawson Creek </text:p>
      <text:p text:style-name="P22">Historical Society.</text:p>
      <text:p text:style-name="Standard"/>
      <text:p text:style-name="Standard">Coutu, Phillip R. and Lorraine D. Hoffman-Mercredi. 1999. <text:span text:style-name="T4">Inkonze: The Stones of </text:span></text:p>
      <text:p text:style-name="P31"><text:span text:style-name="T4">Traditional Knowledge: A History of Northeastern Alberta. </text:span>1<text:span text:style-name="T1">st</text:span> Edition. Edmonton: Thunderwoman Ethnographics.</text:p>
      <text:p text:style-name="Standard"/>
      <text:p text:style-name="Standard">––––––. 2002. <text:span text:style-name="T4">Inkonze: The Stones of Traditional Knowledge: A Story of the </text:span></text:p>
      <text:p text:style-name="P22"><text:span text:style-name="T4">Athabasca Tar Sands.</text:span> 2nd Edition. Edmonton: Thunderwoman Ethnographics.</text:p>
      <text:p text:style-name="P31"/>
      <text:p text:style-name="Standard">Co-West Associates. 1981. <text:span text:style-name="T4">Socio-economic Overview of Northern Alberta. </text:span>Edmonton: </text:p>
      <text:p text:style-name="P22">Northern Alberta Development Council.</text:p>
      <text:p text:style-name="P31"/>
      <text:p text:style-name="Standard">Cowie, Isaac. 1913. <text:span text:style-name="T4">The Company of Adventurers. </text:span>Toronto: William Briggs. </text:p>
      <text:p text:style-name="Standard"/>
      <text:p text:style-name="Standard">Cox, Doug. 1993. <text:span text:style-name="T4">Pioneering the Peace.</text:span> Penticton, B.C.: Skookum Publications. </text:p>
      <text:p text:style-name="Standard"/>
      <text:p text:style-name="Standard"><text:span text:style-name="T13">Cox, R. 1832. </text:span><text:span text:style-name="T6">Adventures on the Columbia River Including the Narrative of a Residence </text:span></text:p>
      <text:p text:style-name="P31"><text:span text:style-name="T6">of Six Years on the Western Side of the Rocky Mountains, Among Various Tribes of Indians Hitherto Unknown: Together with a Journey Across the American Continent. </text:span><text:span text:style-name="T13">New York: J. &amp; J. Harper.</text:span></text:p>
      <text:p text:style-name="P8"/>
      <text:p text:style-name="Standard"><text:span text:style-name="T13">–––––. 1957. </text:span><text:span text:style-name="T6">The Columbia River. </text:span><text:span text:style-name="T13">Edited by E.I. Stewart and J.R. Stewart. Normal: </text:span></text:p>
      <text:p text:style-name="P23">University of Oklahoma Press. </text:p>
      <text:p text:style-name="P23"/>
      <text:p text:style-name="Standard"><text:span text:style-name="T13">Craig, B. G. 1965. </text:span><text:span text:style-name="T6">Glacial Lake McConnell, and the surficial geology of parts of Slave </text:span></text:p>
      <text:p text:style-name="P22"><text:span text:style-name="T6">River and Redstone River map-areas, District of Mackenzie.</text:span><text:span text:style-name="T13"> Ottawa, Ont.: GSC.</text:span></text:p>
      <text:p text:style-name="P8"/>
      <text:p text:style-name="Standard">Crandall, Richard C. 2000. <text:span text:style-name="T4">Inuit Art: A History.</text:span> Jefferson, N.C.: McFarland.</text:p>
      <text:p text:style-name="Standard"/>
      <text:p text:style-name="Standard">Craufurd-Lewis, Michael. 1995. "Treaties with Aboriginal Minorities." <text:span text:style-name="T4">Canadian </text:span></text:p>
      <text:p text:style-name="P22"><text:span text:style-name="T4">Journal of Native Studies </text:span>15, No. 1: 1-59.</text:p>
      <text:p text:style-name="Standard"/>
      <text:p text:style-name="Standard">Crerar, Duff, and Jaroslav Petryshyn <text:span text:style-name="T4">eds</text:span>. 2000. <text:span text:style-name="T4">Treaty 8 Revisited: Selected Papers on </text:span></text:p>
      <text:p text:style-name="P22"><text:span text:style-name="T4">the 1999 Centennial Conference. </text:span>Grand Prairie, AB: Lobstick.</text:p>
      <text:p text:style-name="P23"/>
      <text:p text:style-name="Standard"><text:soft-page-break/><text:span text:style-name="T13">Crnkovich, Mary. 1990. </text:span><text:span text:style-name="T6">Gossip: A Spoken History of Women in the North</text:span><text:span text:style-name="T13">. Ottawa: </text:span></text:p>
      <text:p text:style-name="P23">Canadian Arctic Resources Committee.</text:p>
      <text:p text:style-name="P23"/>
      <text:p text:style-name="Standard">Cronyn, George W. 1934. <text:span text:style-name="T4">The Path on the Rainbow: An Anthology of Songs and Chants </text:span></text:p>
      <text:p text:style-name="P22"><text:span text:style-name="T4">from the Indians of North America.</text:span> New York, Liveright Pub. Corp.</text:p>
      <text:p text:style-name="Standard"/>
      <text:p text:style-name="P8">Crossley, D.I. 1983-1984. “We did it our way.” Interviews with Desmond I. Crossley by </text:p>
      <text:p text:style-name="P35">Peter J. Murphy and James M. Parker at Hinton and Edmonton. Edmonton: University of Alberta Archives. </text:p>
      <text:p text:style-name="Standard"/>
      <text:p text:style-name="Standard">Crowe, Kieth J. 1991. <text:span text:style-name="T4">A History of the Original Peoples of Northern Canada. </text:span>Revised </text:p>
      <text:p text:style-name="P22">Edition. Montreal: Mc-Gill-Queens Press.</text:p>
      <text:p text:style-name="P22"/>
      <text:p text:style-name="Standard">Crozier, Jean. 1996. <text:span text:style-name="T4">A Compilation of Archived Writings about Environmental Change </text:span></text:p>
      <text:p text:style-name="P31"><text:span text:style-name="T4">in the Peace, Athabasca and Slave River Basins.</text:span> Edmonton: Northern River Basins Study.</text:p>
      <text:p text:style-name="Standard"/>
      <text:p text:style-name="Standard">Cruikshank, Julie. 1988a. “Myth and Tradition as Narrative Framework: Oral Histories </text:p>
      <text:p text:style-name="P22">From Northern Canada,” <text:span text:style-name="T4">International Jounral of Oral History</text:span>, 9: 198-214.</text:p>
      <text:p text:style-name="Standard"/>
      <text:p text:style-name="Standard">––––––. 1988b. “Telling about Culture: Changing Traditions in Subarctic Anthropology,” </text:p>
      <text:p text:style-name="P22"><text:span text:style-name="T4">Northern Review</text:span>, 1: 27-40.</text:p>
      <text:p text:style-name="Standard"/>
      <text:p text:style-name="Standard">––––––. 1990. “Getting the Words Right: Perspectives on Naming and Places in </text:p>
      <text:p text:style-name="P22">Athapaskan Oral History,” <text:span text:style-name="T4">Arctic Anthropology</text:span>, Vol. 27, No. 1: 52-65.</text:p>
      <text:p text:style-name="P22"/>
      <text:p text:style-name="Standard"/>
      <text:p text:style-name="Standard">––––––. 2001. "Glaciers and Climate Change: Perspectives from Oral Tradition," <text:span text:style-name="T4">Arctic</text:span> </text:p>
      <text:p text:style-name="P22">54, No. 4: 377-393. <text:s text:c="2"/></text:p>
      <text:p text:style-name="P22"/>
      <text:p text:style-name="Standard">Cumming, Peter and Neil Mickenberg, <text:span text:style-name="T4">eds. </text:span>1972. <text:span text:style-name="T4">Native Rights in Canada</text:span>, 2<text:span text:style-name="T1">nd</text:span> Edition. </text:p>
      <text:p text:style-name="P22">Toronto: Indian-Eskimo Association of Canada.</text:p>
      <text:p text:style-name="P22"/>
      <text:p text:style-name="P12">Cunfer, Geoff. 2002. “Causes of the Dust Bowl.” In <text:span text:style-name="T7">Past Time, Past Place: GIS for </text:span></text:p>
      <text:p text:style-name="P12"><text:span text:style-name="T7"><text:tab/>History, ed. Anne Kelly Knowles</text:span>. Redlands, Calif.: ESRI Press. </text:p>
      <text:p text:style-name="P16"/>
      <text:p text:style-name="P12">––––––. 2005. <text:s/><text:span text:style-name="T7">On the Great Plains: Agriculture and Environment</text:span>. 1st ed. College </text:p>
      <text:p text:style-name="P12"><text:tab/>Station: Texas A&amp;M University Press.</text:p>
      <text:p text:style-name="Standard"/>
      <text:p text:style-name="Standard">Culp, J.M., K.J. Cash, and F.J. Wrona. 2000. <text:s/>“Integrated Assessment of Ecosystem </text:p>
      <text:p text:style-name="P31">Integrity of Large Northern Rivers: The Northern Rivers Basins Study Example,” <text:span text:style-name="T4">Journal of Aquatic Ecosystem Stress and Recovery</text:span> 8: 1-5.</text:p>
      <text:p text:style-name="Standard"/>
      <text:p text:style-name="Standard">Curtis, Natalie. <text:span text:style-name="T4">Ed. </text:span>1950. <text:span text:style-name="T4">The Indians' Book</text:span>. New York: Dover.</text:p>
      <text:p text:style-name="P22"/>
      <text:p text:style-name="Standard">Curwood, James Oliver. 1923. <text:span text:style-name="T4">The Flaming Forest: A Novel of the Canadian Northwest.</text:span> </text:p>
      <text:p text:style-name="P22"><text:soft-page-break/>Toronto: Copp Clark Co.</text:p>
      <text:p text:style-name="Standard"/>
      <text:p text:style-name="Standard">––––––. 1943. <text:span text:style-name="T4">The Valley of Silent Men: A Story of the Three River Country. </text:span>New York: </text:p>
      <text:p text:style-name="P22">Triangle Books.</text:p>
      <text:p text:style-name="Standard"/>
      <text:p text:style-name="Standard">––––––. 1958.<text:span text:style-name="T4"> Steele of the Royal Mounted: A story of the great Canadian Northwest. </text:span></text:p>
      <text:p text:style-name="P22">Winnipeg : Harlequin Books. <text:s/></text:p>
      <text:p text:style-name="P22"/>
      <text:p text:style-name="Standard"> </text:p>
      <text:h text:style-name="Heading_20_2" text:outline-level="2">D.</text:h>
      <text:p text:style-name="Standard"/>
      <text:p text:style-name="Standard">Dacks, Gurston and Ken Coates. <text:span text:style-name="T4">eds</text:span>. 1988. <text:span text:style-name="T4">Northern Communities: The Prospects for </text:span></text:p>
      <text:p text:style-name="P22"><text:span text:style-name="T4">Empowerment</text:span>. Edmonton, Alta.: Boreal Institute for Northern Studies.</text:p>
      <text:p text:style-name="Standard"/>
      <text:p text:style-name="Standard">Dafoe, John W. 1931. <text:span text:style-name="T4">Clifford Sifton in Relation to His Times.</text:span> Toronto.</text:p>
      <text:p text:style-name="Standard"/>
      <text:p text:style-name="Standard">Daily Herald-Tribune.<text:span text:style-name="T4"> </text:span>1999.<text:span text:style-name="T4"> Grande Century: A Perspective of Grand Prairie and Area, </text:span></text:p>
      <text:p text:style-name="P22"><text:span text:style-name="T4">1900-2000. </text:span>Grande Prairie, AB: Bowes Publishers Ltd.</text:p>
      <text:p text:style-name="P22"/>
      <text:p text:style-name="Standard">Dahlgren, Dorothy. 1975. <text:span text:style-name="T4">Tales of the Tarsands</text:span>. Fort McMurray, AB: Jean Pub.</text:p>
      <text:p text:style-name="Standard"/>
      <text:p text:style-name="Standard">Daniels, H. W. 1979. <text:span text:style-name="T4">The Forgotten People: Metis and Non-Status Indian Land Claims.</text:span></text:p>
      <text:p text:style-name="P22">Ottawa: Native Council of Canada. </text:p>
      <text:p text:style-name="Standard"/>
      <text:p text:style-name="Standard">Daniels, James Roy. 1971. <text:span text:style-name="T4">Alexander Mackenzie and the North West.</text:span> Toronto: Oxford </text:p>
      <text:p text:style-name="P22">University Press.</text:p>
      <text:p text:style-name="P22"/>
      <text:p text:style-name="Standard">Danylchuck, Jack. n.d. “High-art romance on the Hinton Trail: A 12-year old Love </text:p>
      <text:p text:style-name="P22">Affair,” <text:span text:style-name="T4">The Edmonton Journal.</text:span></text:p>
      <text:p text:style-name="Standard"/>
      <text:p text:style-name="Standard">Dapp and District Reunion. 1982. <text:span text:style-name="T4">Wheels of Progress: A History of Dapp and Districts.</text:span> </text:p>
      <text:p text:style-name="P22">Dapp, Alta.: Dapp and District Reunion.</text:p>
      <text:p text:style-name="Standard"/>
      <text:p text:style-name="Standard">Daschuk, Jim. 2002. “The 1790s Drought on the Canadian Prairies,” Technical Report. </text:p>
      <text:p text:style-name="P22">Prairie Adaptation Research Collaborative (PARC), University of Regina.</text:p>
      <text:p text:style-name="P22"/>
      <text:p text:style-name="Standard">––––––. 2006. Review Essay: “Theodore Binnema’s Common and Contested </text:p>
      <text:p text:style-name="P31">Ground: A Human and Environmental History of the Northwestern Plains.” <text:span text:style-name="T4">Prairie Forum</text:span> 31: 141-148.</text:p>
      <text:p text:style-name="Standard"/>
      <text:p text:style-name="Standard">––––––. 2007. “Early Epidemics on the Northwestern Plains: A Reconsideration,” </text:p>
      <text:p text:style-name="P31">Submitted to Montana: <text:span text:style-name="T4">The Magazine of Western History</text:span>, (discusses the relationship between the spread of equestrianism and disease in the first half of the 18th century).</text:p>
      <text:p text:style-name="P31"/>
      <text:p text:style-name="Standard"><text:soft-page-break/>––––––. 2008. “Horses, Climate and War on the Northern Great Plains to 1806,” </text:p>
      <text:p text:style-name="P22">Paper presented at the American Society for Environmental History, Boise, Idaho.</text:p>
      <text:p text:style-name="Standard"/>
      <text:p text:style-name="Standard">––––––. 2009 “A Dry Oasis: The Northern Great Plains in Late Prehistory,” In </text:p>
      <text:p text:style-name="P22">Press, <text:span text:style-name="T4">Prairie Forum</text:span> 34 (Spring). </text:p>
      <text:p text:style-name="Standard"/>
      <text:p text:style-name="Standard">Daschuk, Jim, with Gregory Marchildon. 2005. “Climate and Aboriginal-Newcomer <text:s text:c="3"/></text:p>
      <text:p text:style-name="P31">Adaptation in the South Saskatchewan River Basin, 1700-1800.” Public paper, Institutional Adaptations to Climate Change Project.</text:p>
      <text:p text:style-name="Standard"/>
      <text:p text:style-name="Standard">­­­––––––. 2005. “Overview of Climate and Aboriginal </text:p>
      <text:p text:style-name="P31">Adaptation in the South Saskatchewan River Basin before the Settlement Period.” Public paper, Institutional Adaptations to Climate Change Project.</text:p>
      <text:p text:style-name="Standard"/>
      <text:p text:style-name="Standard">––––––. 2005. <text:s/>“Climate and Aboriginal Adaptation in </text:p>
      <text:p text:style-name="P31">the South Saskatchewan River Basin, A.D. 800-1700.” Public paper, Institutional Adaptations to Climate Change Project.</text:p>
      <text:p text:style-name="P31"/>
      <text:p text:style-name="Standard">Daschuk, Jim, with Paul Hackett and Scott D. MacNeil. 2006. “Treaties and </text:p>
      <text:p text:style-name="P31">Tuberculosis: First Nations People in Late 19th Century Western Canada, A Political and Economic Transformation.” <text:span text:style-name="T4">Canadian Bulletin of the History of Medicine</text:span>, 23: 307-330.</text:p>
      <text:p text:style-name="P31"/>
      <text:p text:style-name="Standard">Davidson, Gordon Charles. 1918. <text:span text:style-name="T4">The North West Company</text:span>. Berkeley: University of </text:p>
      <text:p text:style-name="P22">California Press. </text:p>
      <text:p text:style-name="Standard"/>
      <text:p text:style-name="P8">Davidson, L. 1990. “Park Policy and Development in Jasper National Park.” Jasper </text:p>
      <text:p text:style-name="P23">National Park. </text:p>
      <text:p text:style-name="Standard"/>
      <text:p text:style-name="Standard">Davis, Gail. 1985 (July 30<text:span text:style-name="T1">th</text:span>). “Amber Valley: A Proud People, A Proud Community,” </text:p>
      <text:p text:style-name="P22"><text:span text:style-name="T4">Athabasca Advocate</text:span>: 11-20.</text:p>
      <text:p text:style-name="Standard"/>
      <text:p text:style-name="Standard">Davis, T. O. "Report as to the Value of that Portion of the Dominion Lying North of the </text:p>
      <text:p text:style-name="P31">Saskatchewan Watershed and East of the Rocky Mountains," Appendix I, <text:span text:style-name="T4">Journals of the Senate of Canada</text:span>, 1906–07. </text:p>
      <text:p text:style-name="P31"/>
      <text:p text:style-name="Standard">Davis, W.L. 1979. <text:span text:style-name="T4">Hudson’s Bay Company at Lac La Biche 1853-1917.</text:span> Unpublished </text:p>
      <text:p text:style-name="P22">Report, on file, Archeological Survey of Alberta, Edmonton. </text:p>
      <text:p text:style-name="Standard"/>
      <text:p text:style-name="Standard">Dawson, Carl A. 1934. <text:span text:style-name="T4">The Settlement of the Peace River Country: A Study of a Pioneer </text:span></text:p>
      <text:p text:style-name="P31"><text:span text:style-name="T4">Area.</text:span> Edited by MacKintosh, W.A. and W.L.G. Joerg and assisted by R.W. Murchie. Toronto: The Macmillan Company. <text:s/></text:p>
      <text:p text:style-name="Standard"/>
      <text:p text:style-name="Standard">––––––. 1936. <text:span text:style-name="T4">Group Settlement: Ethnic Communities in Western Canada. </text:span>Toronto: </text:p>
      <text:p text:style-name="P22">Macmillan of Canada.</text:p>
      <text:p text:style-name="P11"/>
      <text:p text:style-name="Standard"><text:soft-page-break/>––––––. <text:span text:style-name="T4">ed</text:span>. 1947. <text:span text:style-name="T4">The New North-West.</text:span> Toronto: University of Toronto Press.</text:p>
      <text:p text:style-name="Standard"/>
      <text:p text:style-name="Standard">Dawson, Carl A. and Eva R. Younge. 1940. <text:span text:style-name="T4">Pioneering in the Prairie Provinces: The </text:span></text:p>
      <text:p text:style-name="P22"><text:span text:style-name="T4">Social Side of the Settlement Process</text:span>. Toronto: Macmillan Company of Canada.</text:p>
      <text:p text:style-name="Standard"/>
      <text:p text:style-name="Standard">Dawson, G. 1873-81. “Diaries of G.M. Dawson, Geologist, Botonist and Surveyor, on N. </text:p>
      <text:p text:style-name="P31">American Boundary Commission and Geological Survey of Canada.” Microfilm, on file, Glenbow-Alberta Institute.</text:p>
      <text:p text:style-name="P31"/>
      <text:p text:style-name="Standard">––––––. 1880. <text:span text:style-name="T4">Report On The Climate And Agricultural Value, General </text:span></text:p>
      <text:p text:style-name="P33">Geological Features And Minerals Of Economic Importance Of Part Of The Northern Portion Of British Columbia And Of The Peace River Country.</text:p>
      <text:p text:style-name="Standard"/>
      <text:p text:style-name="Standard">––––––. 1881. <text:span text:style-name="T4">Report on an Exploration from Port Simpson on the Pacific coast, to </text:span></text:p>
      <text:p text:style-name="P31"><text:span text:style-name="T4">Edmonton on the Saskatchewan, Embracing a Portion of the Northern Part of British Columbia and the Peace River Country 1879.</text:span> Montreal: Dawson Brothers. </text:p>
      <text:p text:style-name="Standard"/>
      <text:p text:style-name="Standard">––––––. 1886. “Preliminary report on the physical and geological features of that portion </text:p>
      <text:p text:style-name="P31">of the Rocky Mountains between latitudes 49 degrees and 51 degrees 30 minutes,”<text:span text:style-name="T4"> </text:span>Annual Report, Vol. 1, 1885. <text:span text:style-name="T4">Geological &amp; Natural History Survey of Canada.</text:span></text:p>
      <text:p text:style-name="P33"/>
      <text:p text:style-name="Standard">––––––. 1886.<text:span text:style-name="T4"> On the Canadian Rocky Mountains [microform]: with special reference </text:span></text:p>
      <text:p text:style-name="P31"><text:span text:style-name="T4">to that part of the range between the forty-ninth parallel and the head-waters of the Red Deer River. <text:s/></text:span>s.i., s.n.</text:p>
      <text:p text:style-name="P11"/>
      <text:p text:style-name="Standard">––––––. 1962. <text:span text:style-name="T4">The Life of George Mercer Dawson, 1849-1901.</text:span> Edited by Winslow-</text:p>
      <text:p text:style-name="P22">Spragge, Lois. n.p.</text:p>
      <text:p text:style-name="P22"/>
      <text:p text:style-name="Standard">––––––. 1989. <text:span text:style-name="T4">The Journals of George M. Dawson: British Columbia, 1875-1878. Edited </text:span></text:p>
      <text:p text:style-name="P31"><text:span text:style-name="T4">by Douglas Cole and Bradely John Lockner.</text:span> Vancouver: University of British Columbia Press.</text:p>
      <text:p text:style-name="P33"/>
      <text:p text:style-name="Standard">Dean, John. 1982. <text:span text:style-name="T4">Quillwork of the Plains</text:span>. Calgary: Glenbow-Alberta Institute.</text:p>
      <text:p text:style-name="P31"/>
      <text:p text:style-name="Standard">Dean, William G., Conrad Heidenreich, Thomas F. McIlwraith, and John </text:p>
      <text:p text:style-name="P31">Warkentin, eds. 1998. <text:span text:style-name="T4">The Concise Historical Atlas of Canada.</text:span> 3 Volumes. Geoffrey J. Matthews and Byron Moldofsky, Cartographers. Toronto: University of Toronto Press.</text:p>
      <text:p text:style-name="P33"/>
      <text:p text:style-name="Standard">Deane, R. Burton. 1916. <text:span text:style-name="T4">Mounted Police Life in Canada: A Record of Thirty-One Years' </text:span></text:p>
      <text:p text:style-name="P22"><text:span text:style-name="T4">Service.</text:span> London: Cassell.</text:p>
      <text:p text:style-name="Standard"/>
      <text:p text:style-name="Standard">de Brou Dave and Bill Waiser. Eds. 1992. <text:span text:style-name="T4">Documenting Canada: A History of Modern </text:span></text:p>
      <text:p text:style-name="P22"><text:span text:style-name="T4">Canada in Documents.</text:span> Saskatoon: Fifth House.</text:p>
      <text:p text:style-name="Standard"/>
      <text:p text:style-name="Standard"><text:soft-page-break/>Decker, Jody. 1988. "Tracing Historical Diffusion Patterns: The Case of the 1780–82 </text:p>
      <text:p text:style-name="P31">Smallpox Epidemic Among the Indians of Western Canada," <text:span text:style-name="T4">Native Studies Review</text:span> 4: 1–24.</text:p>
      <text:p text:style-name="P31"/>
      <text:p text:style-name="Standard">––––––. 1991. "Depopulation of the Northern Plains Natives," <text:span text:style-name="T4">Social Science and </text:span></text:p>
      <text:p text:style-name="P22"><text:span text:style-name="T4">Medicine </text:span>33, No. 4: 381-393.</text:p>
      <text:p text:style-name="Standard"/>
      <text:p text:style-name="Standard">––––––. 1998. “Surgeons’ Stories,” <text:span text:style-name="T4">The Beaver.</text:span> Vol. 78, No. 3: 24-27.</text:p>
      <text:p text:style-name="Standard"/>
      <text:p text:style-name="Standard">Dekin, Albert A. 1978. <text:span text:style-name="T4">Arctic Archaeology: A Bibliography and History.</text:span> New York: </text:p>
      <text:p text:style-name="P22">Garland Pub.</text:p>
      <text:p text:style-name="Standard"/>
      <text:p text:style-name="Standard">Dene Cultural Institute. 1989. Dehcho : "Mom, we've been discovered!". Yellowknife, </text:p>
      <text:p text:style-name="P22">N.W.T.: Dene Cultural Institute.</text:p>
      <text:p text:style-name="P22"/>
      <text:p text:style-name="Standard">Dennett, John Frederick. 1837. <text:span text:style-name="T4">The Voyages and Travels of Captains Ross, Parry, </text:span></text:p>
      <text:p text:style-name="P31"><text:span text:style-name="T4">Franklin, and Mr. Belzoni; Forming an Interesting History of the Manners, Customs, and Characters of Various Nations.</text:span> London, W. Wright.</text:p>
      <text:p text:style-name="Standard"/>
      <text:p text:style-name="Standard">Denney, C. D. 1971. <text:span text:style-name="T4">The Athabasca Landing Trail</text:span>. Edmonton: C. D. Denney, 8315-105 </text:p>
      <text:p text:style-name="P22">St.</text:p>
      <text:p text:style-name="P22"/>
      <text:p text:style-name="Standard">Denny, Cecil E. 1972. <text:span text:style-name="T4">The Law Marches West.</text:span> Toronto: J. M. Dent.</text:p>
      <text:p text:style-name="Standard"/>
      <text:p text:style-name="Standard">Dempsey, Hugh A. 1952. <text:span text:style-name="T4">Historic Sites of the Province Alberta</text:span>. Edmonton, AB. </text:p>
      <text:p text:style-name="P22">Department of Economic Affairs.</text:p>
      <text:p text:style-name="Standard"/>
      <text:p text:style-name="Standard">––––––. 1957. <text:span text:style-name="T4">The Early West.</text:span> Edmonton: Historical Society of Alberta.</text:p>
      <text:p text:style-name="Standard"/>
      <text:p text:style-name="Standard">––––––. 1966 (Winter). "David Thompson on the Peace River, Part 1." </text:p>
      <text:p text:style-name="P24">Alberta Historical Review. </text:p>
      <text:p text:style-name="Standard"> </text:p>
      <text:p text:style-name="Standard">––––––. 1966 (Spring). "David Thompson on the Peace River, Part 2." <text:span text:style-name="T4">Alberta </text:span></text:p>
      <text:p text:style-name="P24">Historical Review. </text:p>
      <text:p text:style-name="P24"/>
      <text:p text:style-name="Standard">––––––. 1966 (Autumn). "David Thompson on the Peace River, Part 3." <text:span text:style-name="T4">Alberta </text:span></text:p>
      <text:p text:style-name="P22"><text:span text:style-name="T4">Historical Review.</text:span> </text:p>
      <text:p text:style-name="Standard"> </text:p>
      <text:p text:style-name="Standard">––––––. <text:s/>1967 (Winter). "The Indians of Alberta," <text:span text:style-name="T4">Alberta Historical Review.</text:span> </text:p>
      <text:p text:style-name="Standard"> </text:p>
      <text:p text:style-name="Standard">––––––. 1969. <text:span text:style-name="T4">Indian Names for Alberta Communities.</text:span> Calgary: Glenbow-Alberta</text:p>
      <text:p text:style-name="P22">Institute. </text:p>
      <text:p text:style-name="Standard"/>
      <text:p text:style-name="Standard">––––––. 1970.<text:span text:style-name="T4"> Historic Sites Alberta. Edmonton: Alberta Government Travel </text:span></text:p>
      <text:p text:style-name="P22"><text:span text:style-name="T4">Bureau</text:span>. Edmonton: Alberta Government Travel Bureau.</text:p>
      <text:p text:style-name="P22"/>
      <text:p text:style-name="Standard"><text:soft-page-break/>––––––. 1973. “A History of Rocky Mountain House,” No. 6. </text:p>
      <text:p text:style-name="Standard"/>
      <text:p text:style-name="Standard">––––––. 1976. <text:span text:style-name="T4">Men in Scarlet.</text:span> Calgary: Historical Society of Alberta/McClelland and </text:p>
      <text:p text:style-name="P22">Stewart West.</text:p>
      <text:p text:style-name="Standard"/>
      <text:p text:style-name="Standard">––––––. 1981. <text:span text:style-name="T4">The Best from Alberta History.</text:span> Saskatoon: Western Producer Prairie </text:p>
      <text:p text:style-name="P22">Books.</text:p>
      <text:p text:style-name="Standard"/>
      <text:p text:style-name="Standard">––––––. 1984. <text:span text:style-name="T4">Big Bear: The End of Freedom</text:span>. Vancouver: Douglas &amp; </text:p>
      <text:p text:style-name="P22">McIntyre. <text:s text:c="2"/></text:p>
      <text:p text:style-name="Standard"/>
      <text:p text:style-name="Standard">––––––. 1997. <text:span text:style-name="T4">Indian Tribes of Alberta</text:span>. 3rd Revised, Expanded, and Updated </text:p>
      <text:p text:style-name="P22">Edition. Calgary: Glenbow Museum.</text:p>
      <text:p text:style-name="Standard"/>
      <text:p text:style-name="Standard">––––––. 2008. <text:s/>"The State of the Edmonton District in 1815,” <text:span text:style-name="T4">Alberta History</text:span> </text:p>
      <text:p text:style-name="P22">Vol. 56 No.2</text:p>
      <text:p text:style-name="Standard"/>
      <text:p text:style-name="Standard">Dempsey, Hugh A. <text:span text:style-name="T4">ed.</text:span> 1996. “Marcus Smith’s Journey of 1887,” <text:span text:style-name="T4">Alberta History.</text:span></text:p>
      <text:p text:style-name="P11"/>
      <text:p text:style-name="Standard">Denny, Cecil. 1967 (Summer). "Trail to the Yukon," <text:span text:style-name="T4">Alberta Historical Review.</text:span> </text:p>
      <text:p text:style-name="Standard"/>
      <text:p text:style-name="Standard">––––––. 1971. <text:span text:style-name="T4">The Athabasca Landing Trail. </text:span>[pamphlet] Athabasca, Alberta: CD </text:p>
      <text:p text:style-name="P22">Denney. <text:span text:style-name="T4"><text:s/></text:span></text:p>
      <text:p text:style-name="Standard"/>
      <text:p text:style-name="Standard">den Otter, M. 2000. “The Development of Active Management in the Protected Areas of </text:p>
      <text:p text:style-name="P31">the Foothills Model Forest.” <text:span text:style-name="T4">Case Studies in Adaptive Management</text:span>, Vol. 5. Hinton: Foothills Model Forest. </text:p>
      <text:p text:style-name="Standard"/>
      <text:p text:style-name="Standard">Densmore, Frances. 1910. “Chippewa Music, I.” <text:span text:style-name="T4">Bureau of American Ethnology Bulletin</text:span> </text:p>
      <text:p text:style-name="P22">45. Washington D.C. <text:s/></text:p>
      <text:p text:style-name="P22"/>
      <text:p text:style-name="Standard">Department of Indian and Northern Affairs. 1972. <text:span text:style-name="T4">Investigation of the Clearwater as a </text:span></text:p>
      <text:p text:style-name="P31"><text:span text:style-name="T4">Possible Wild River, National or Historic Park. </text:span>Ottawa: Wild Rivers Survey, National and Historic Parks Branch. </text:p>
      <text:p text:style-name="P8"/>
      <text:p text:style-name="Standard"><text:span text:style-name="T13">Dept. of the Interior. 1916. </text:span><text:span text:style-name="T6">The Peace River Country: A Compilation of All Authentic </text:span></text:p>
      <text:p text:style-name="P34">Information Available as to the Resources and Possibilities of the Basins of the Peace &amp; Hay Rivers.</text:p>
      <text:p text:style-name="P8"/>
      <text:p text:style-name="Standard"><text:span text:style-name="T13">De Smet, Pierre-Jean. 1906. </text:span><text:span text:style-name="T6">Oregon Missions and Travel in the Far Northwest, 1839-</text:span></text:p>
      <text:p text:style-name="P22"><text:span text:style-name="T6">1846. </text:span><text:span text:style-name="T13">Vol. II Edited by Ruben Gold Thwaites. Cleveland: A.H. Clark. </text:span></text:p>
      <text:p text:style-name="P23"/>
      <text:p text:style-name="Standard">DeSorcy, Gerry. 1990. <text:span text:style-name="T4">The Proposed Alberta-Pacific Pulp Mill: Report of the EIA </text:span></text:p>
      <text:p text:style-name="P22"><text:span text:style-name="T4">Review Board.</text:span> Edmonton: Alberta Environment.</text:p>
      <text:p text:style-name="Standard"/>
      <text:p text:style-name="Standard">Devine, Heather. 2004.<text:span text:style-name="T4"> People Who Own Themselves: Aboriginal Ethnogenesis in a </text:span></text:p>
      <text:p text:style-name="P22"><text:soft-page-break/><text:span text:style-name="T4">Canadian Family, 1660-1900. </text:span>University of Calgary Press.</text:p>
      <text:p text:style-name="Standard"/>
      <text:p text:style-name="Standard">Diamond, Beverley and Robert Witmer. 1994.<text:span text:style-name="T4"> Canadian Music: Issues of Hegemony and </text:span></text:p>
      <text:p text:style-name="P22"><text:span text:style-name="T4">Identity. </text:span>Toronto: Canadian Scholars' Press.</text:p>
      <text:p text:style-name="Standard"/>
      <text:p text:style-name="Standard">DIAND. 1973. Select Papers: <text:span text:style-name="T4">Evolution of Treaty Concepts Generally, Aboriginal Title, </text:span></text:p>
      <text:p text:style-name="P31"><text:span text:style-name="T4">Etc.</text:span> Ottawa: Treaties and Historical Research Centre, Department of Indian Affairs and Northern Development.</text:p>
      <text:p text:style-name="Standard"/>
      <text:p text:style-name="Standard">DIAND. "Treaty 8 Renovation: Discussion Paper", 1986. Treaties and Historical </text:p>
      <text:p text:style-name="P22">Research Centre, Department of Indian Affairs and Northern Development</text:p>
      <text:p text:style-name="Standard"/>
      <text:p text:style-name="Standard">Dickason, Olive Patricia. 1980. “A Historical Reconstruction for the Northwestern </text:p>
      <text:p text:style-name="P22">Plains,” <text:span text:style-name="T4">Prairie Forum</text:span>: 19-37. </text:p>
      <text:p text:style-name="Standard"/>
      <text:p text:style-name="Standard">––––––. [1996] 1992. <text:span text:style-name="T4">Canada’s First Nations: A History of Founding Peoples from </text:span></text:p>
      <text:p text:style-name="P22"><text:span text:style-name="T4">Earliest Times.</text:span> Toronto: Oxford University Press. <text:s/></text:p>
      <text:p text:style-name="Standard"/>
      <text:p text:style-name="Standard">Dickason, Olive Patricia. <text:span text:style-name="T4">ed</text:span>., 1995. <text:span text:style-name="T4">The Native Imprint: The Contribution of First </text:span></text:p>
      <text:p text:style-name="P22"><text:span text:style-name="T4">Peoples to Canada’s Character</text:span>. Athabasca: Athabasca University. </text:p>
      <text:p text:style-name="Standard"/>
      <text:p text:style-name="Standard">Dickerson, Mark O. 1992. <text:span text:style-name="T4">Whose North? Political Change, Political Development, and </text:span></text:p>
      <text:p text:style-name="P31"><text:span text:style-name="T4">Self Government in the Northwest Territories. </text:span>Calgary: Arctic Institute of North America</text:p>
      <text:p text:style-name="Standard"/>
      <text:p text:style-name="Standard">Dion, Joseph F. 1979. <text:span text:style-name="T4">My Tribe, The Crees. </text:span>Calgary: Glenbow Museum. </text:p>
      <text:p text:style-name="Standard"/>
      <text:p text:style-name="Standard">Diubaldo, Richard. 1978. <text:span text:style-name="T4">Stefansson and the Canadian Arctic</text:span>. Montreal: McGill-Queen's </text:p>
      <text:p text:style-name="P22">University Press.</text:p>
      <text:p text:style-name="P22"/>
      <text:p text:style-name="Standard">Doll, Maurice F. V., Robert S. Kidd, and John P. Day. 1988. <text:span text:style-name="T4">The Buffalo Lake Métis Site: </text:span></text:p>
      <text:p text:style-name="P31"><text:span text:style-name="T4">A Late Nineteenth Century Settlement in the Parkland of Central Alberta. </text:span>Edmonton: Alberta Culture and Multiculturalism.</text:p>
      <text:p text:style-name="Standard"/>
      <text:p text:style-name="Standard"><text:span text:style-name="T13">Donahue, Paul F. 1976. </text:span><text:span text:style-name="T6">Archaeological Research in Northern Alberta.</text:span><text:span text:style-name="T13"> Edmonton: </text:span></text:p>
      <text:p text:style-name="P23">Alberta Culture, Historical Research Division. </text:p>
      <text:p text:style-name="P23"/>
      <text:p text:style-name="Standard"><text:span text:style-name="T13">Donkin, John G. 1973. </text:span><text:span text:style-name="T6">Trooper and Redskin in the far North-West: Recollections of Life </text:span></text:p>
      <text:p text:style-name="P22"><text:span text:style-name="T6">in the North-West Mounted Police, Canada, 1884-1888.</text:span><text:span text:style-name="T13"> 1973. Toronto: Coles.</text:span></text:p>
      <text:p text:style-name="P8"/>
      <text:p text:style-name="P8">Doucet, J.A. 1914. “Timber Conditions in the Little Smoky River Valley, Alberta and </text:p>
      <text:p text:style-name="P31"><text:span text:style-name="T13">Adjacent territory.” </text:span><text:span text:style-name="T6">Forestry Branch Bulletin</text:span><text:span text:style-name="T13"> 41, Department of the Interior, Ottawa.</text:span></text:p>
      <text:p text:style-name="P35"/>
      <text:p text:style-name="Standard">Doughty, A. G. and G. Lanctot, <text:span text:style-name="T4">eds</text:span>. 1971. <text:span text:style-name="T4">Cheadle’s Journal of Trip Across Canada, </text:span></text:p>
      <text:p text:style-name="P22"><text:soft-page-break/><text:span text:style-name="T4">1862-1863. </text:span>Rutland, VT: C. E. Tuttle Co.</text:p>
      <text:p text:style-name="P8"/>
      <text:p text:style-name="Standard">Douglas, David. 1927. “The Journal of David Douglas.” In: <text:span text:style-name="T4">Edward Ermatinger’s York </text:span></text:p>
      <text:p text:style-name="P31"><text:span text:style-name="T4">Factory Express Journal 1827-1828. </text:span><text:span text:style-name="T13">Translated by the Royal Society of Canada, s. II, 1912. </text:span></text:p>
      <text:p text:style-name="P8"/>
      <text:p text:style-name="Standard"><text:span text:style-name="T13">Douglas, George M. 1914. </text:span><text:span text:style-name="T6">Lands Forlorn: The Story of an Expedition to Hearne’s </text:span></text:p>
      <text:p text:style-name="P22"><text:span text:style-name="T6">Coppermine River. </text:span><text:span text:style-name="T13"><text:s/>New York: C. Putnam’s Sons.</text:span></text:p>
      <text:p text:style-name="P23"/>
      <text:p text:style-name="Standard"><text:span text:style-name="T13">Downey, M. M. 1937-1945. </text:span><text:span text:style-name="T6">Biographies of Northern Alberta Pioneers with Religious </text:span></text:p>
      <text:p text:style-name="P31"><text:span text:style-name="T6">and Civic Histories of Edmonton:</text:span><text:span text:style-name="T13"> [records of the Northern Alberta Pioneers and Old Timers Association]. Edmonton: Northern Alberta Pioneers' and Old Timers' Association.</text:span></text:p>
      <text:p text:style-name="P8"/>
      <text:p text:style-name="Standard">Doyle, Sir Arthur Conan. 194-. <text:span text:style-name="T4">The Athabasca Trail.</text:span> Alberta Folklore and Local History </text:p>
      <text:p text:style-name="P22">Collection. </text:p>
      <text:p text:style-name="P8"/>
      <text:p text:style-name="Standard">Drees, Laura Meijer. 2000. "Citizenship and Treaty Rights: The Indian Association of </text:p>
      <text:p text:style-name="P31">Alberta and the Canadian Indian Act, 1946-1948." <text:span text:style-name="T4">Great Plains Quarterly </text:span>20, No. 2: 141-58.</text:p>
      <text:p text:style-name="P31"/>
      <text:p text:style-name="Standard">––––––. 2002. <text:span text:style-name="T4">The Indian Association of Alberta: A History of Political Action. </text:span></text:p>
      <text:p text:style-name="P22">Vancouver: University of British Columbia Press.</text:p>
      <text:p text:style-name="P31"/>
      <text:p text:style-name="Standard"><text:span text:style-name="T13">Drouin, E.O. (OMI). 1965. “St Paul des Métis,” </text:span><text:span text:style-name="T6">Alberta Historical Review: </text:span><text:span text:style-name="T13">Vol. 11, No. </text:span></text:p>
      <text:p text:style-name="P23">4: 12-14.</text:p>
      <text:p text:style-name="P8"/>
      <text:p text:style-name="Standard"><text:span text:style-name="T13">––––––. 1973. “Lac Ste-Anne Sakahigan.” In: 1982. </text:span><text:span text:style-name="T6">Spirit and Trails of Lac Ste. Anne.</text:span><text:span text:style-name="T13"> </text:span></text:p>
      <text:p text:style-name="P35">Edited by Vi Davison. The Alberta Beach and District Pioneers and Archives Society. Alberta Beach, AB. </text:p>
      <text:p text:style-name="P35"/>
      <text:p text:style-name="Standard">Duchaussois, Pierre Jean Baptiste. 1919. <text:span text:style-name="T4">The Grey Nuns in the Far North (1867-1917).</text:span> </text:p>
      <text:p text:style-name="P22">Toronto: McClelland &amp; Stewart.</text:p>
      <text:p text:style-name="P22"/>
      <text:p text:style-name="Standard"><text:span text:style-name="T13">––––––. 1937. </text:span><text:span text:style-name="T6">Mid Snow and Ice</text:span><text:span text:style-name="T13">:</text:span> <text:span text:style-name="T13">The Apostles of the North-West. New Ed. Ottawa: </text:span></text:p>
      <text:p text:style-name="P23">Ottawa University. </text:p>
      <text:p text:style-name="P8"/>
      <text:p text:style-name="P8">Dun, R.G. &amp; Co. 1921. Canada Reference Book.</text:p>
      <text:p text:style-name="P8"/>
      <text:p text:style-name="Standard"><text:span text:style-name="T13">Duncan, Jennifer. 2004. </text:span><text:span text:style-name="T6">Frontier Spirit: The Brave Women of the Klondike.</text:span><text:span text:style-name="T13"> Anchor </text:span></text:p>
      <text:p text:style-name="P23">Canada Edition. Toronto: Anchor Canada.</text:p>
      <text:p text:style-name="P8"/>
      <text:p text:style-name="Standard"><text:span text:style-name="T13">Duncan, Kate. 1982. <text:s/></text:span><text:span text:style-name="T6">Bead Embroidery, the Art of the Northern Athapaskans.</text:span><text:span text:style-name="T13"> Seattle: </text:span></text:p>
      <text:p text:style-name="P23">University of Washington Press. </text:p>
      <text:p text:style-name="P8"/>
      <text:p text:style-name="Standard"><text:span text:style-name="T13">––––––. 1989. </text:span><text:span text:style-name="T6">Northern Athapaskan Art: A Beadwork Tradition.</text:span><text:span text:style-name="T13"> Vancouver: </text:span></text:p>
      <text:p text:style-name="P23"><text:soft-page-break/>Douglas &amp; McIntyre. </text:p>
      <text:p text:style-name="P8"/>
      <text:p text:style-name="Standard"><text:span text:style-name="T13">Dupuis, Renée, Daniel J. Bellegarde, and E. J. <text:s/>Dickson-Gilmore. 2006. </text:span><text:span text:style-name="T6"><text:s/>Blueberry River </text:span></text:p>
      <text:p text:style-name="P31"><text:span text:style-name="T6">First Nation, Doig River First Nation: Highway Right of Way IR 172 Inquiry. </text:span><text:span text:style-name="T13">Ottawa: Indian Claims Commission.</text:span></text:p>
      <text:p text:style-name="P35"/>
      <text:p text:style-name="Standard"><text:span text:style-name="T13">Duquemin, Colin K. 1992. </text:span><text:span text:style-name="T6">The Fur Trade in Rupert's Land: Opening up the Canadian </text:span></text:p>
      <text:p text:style-name="P22"><text:span text:style-name="T6">Northwest.</text:span><text:span text:style-name="T13"> St. Catharines, ON: Vanwell Pub.</text:span></text:p>
      <text:p text:style-name="P8"/>
      <text:p text:style-name="Standard"><text:span text:style-name="T13">Dusenberry, V. 1960. “Notes on the Material Culture of the Assiniboin Indians. </text:span><text:span text:style-name="T6">Ethnos</text:span><text:span text:style-name="T13">, </text:span></text:p>
      <text:p text:style-name="P23">Vol. 2. </text:p>
      <text:p text:style-name="P23"/>
      <text:p text:style-name="Standard">Dwight, Charles P. 1892. <text:span text:style-name="T4">Life in the North-West Mounted Police and Other Sketches</text:span>. </text:p>
      <text:p text:style-name="P22">Toronto: National Pub. Co.</text:p>
      <text:p text:style-name="Standard"/>
      <text:p text:style-name="P8">Dwight, T.W. 1913. “Forest Conditions in the Rocky Mountain Forest Reserve.” Forestry </text:p>
      <text:p text:style-name="P23">Branch Bulletin 33, Department of the Interior, Ottawa. </text:p>
      <text:p text:style-name="P23"/>
      <text:p text:style-name="P8"/>
      <text:p text:style-name="Standard">Dyer, E. Jerome. 1898. <text:span text:style-name="T4">The Routes and Mineral Resources of North Western Canada.</text:span> </text:p>
      <text:p text:style-name="P22">London: George Philip &amp; Son.</text:p>
      <text:p text:style-name="P22"/>
      <text:p text:style-name="Standard">Dyke, A., Andrews, J.T., P.U, C., England, J., Miller, G., Shaw, J., and Veillette, J. 2002. </text:p>
      <text:p text:style-name="P31">“The Laurentide and Innuitian Ice Sheets During the Last Glacial Maximum,” <text:span text:style-name="T4">Quaternary Science Reviews</text:span>, 21: (1-3): 9-33.</text:p>
      <text:p text:style-name="P8"/>
      <text:p text:style-name="Standard"><text:span text:style-name="T13">Dyke, Stanley Van. 1975. </text:span><text:span text:style-name="T6">Drift fences on the Redstone River</text:span><text:span text:style-name="T13">. Calgary: University of </text:span></text:p>
      <text:p text:style-name="P23">Calgary.</text:p>
      <text:p text:style-name="P8"/>
      <text:h text:style-name="Heading_20_2" text:outline-level="2">E.</text:h>
      <text:p text:style-name="Standard"/>
      <text:p text:style-name="Standard">Eagle, John A. 1981 (Autumn). "J.D. McArthur and the Peace River Railway." <text:span text:style-name="T4">Alberta </text:span></text:p>
      <text:p text:style-name="P22"><text:span text:style-name="T4">History.</text:span> <text:s/></text:p>
      <text:p text:style-name="P14"/>
      <text:p text:style-name="Standard"><text:span text:style-name="T4">Edmonton, Peace River and North-West Territories, 1921-1922 Guide.</text:span> 1921. Hammer-</text:p>
      <text:p text:style-name="P22">Jackson.</text:p>
      <text:p text:style-name="P26"/>
      <text:p text:style-name="Standard">Edmonton to Peace River and the North Country: Guide. 1916. <text:s/><text:span text:style-name="T4">A Pocket Guide to </text:span></text:p>
      <text:p text:style-name="P31"><text:span text:style-name="T4">Edmonton, Peace River and the North Containing Accurate and Reliable Information for Benefit of the Settlers and Tourists Seeking Pleasure or Business Opportunities. </text:span>Mahar &amp; Charlesworth.</text:p>
      <text:p text:style-name="Standard"/>
      <text:p text:style-name="Standard">Edward Wilson Moberly interviewed by Peter J. Murphy at Prairie Creek, Alberta, 29 </text:p>
      <text:p text:style-name="P22">August, 1980. <text:s/>University of Alberta Archives, Edmonton.</text:p>
      <text:p text:style-name="P22"/>
      <text:p text:style-name="Standard"><text:soft-page-break/>Edwards, Roger Yorke. 1970. <text:span text:style-name="T4">The Mountain Barrier.</text:span> Toronto: Natural Science of </text:p>
      <text:p text:style-name="P22">Canada Limited.</text:p>
      <text:p text:style-name="P22"/>
      <text:p text:style-name="Standard">Edwards, W. A. D. 1990. <text:span text:style-name="T4">Placer Gold Occurrences in Alberta.</text:span> Edmonton: Alberta </text:p>
      <text:p text:style-name="P22">Research Council, Alberta Geological Survey.</text:p>
      <text:p text:style-name="P35"/>
      <text:p text:style-name="Standard"><text:span text:style-name="T13">Ehlers, Eckart. 1965. </text:span><text:span text:style-name="T6">Das nördliche Peace River Country, Alberta, Kanada: Genese und </text:span></text:p>
      <text:p text:style-name="P31"><text:span text:style-name="T6">Struktur eines Pionierraumes im borealen Waldland, Nordamerikas. </text:span><text:span text:style-name="T13">Geographischen Institut der Universität Tübingen.</text:span></text:p>
      <text:p text:style-name="P8"/>
      <text:p text:style-name="Standard">Eight Horizons Historical Society. 1986. <text:span text:style-name="T4">From Out of the Wilderness: A History of </text:span></text:p>
      <text:p text:style-name="P31"><text:span text:style-name="T4">Baptiste Lake, Deep Coulee, Forfar, Forfar East, Forfar West, Fraternity, Grosmont, Lahaieville, Lavert, South Athabasca, West Athabasca, and Winding Trail School Districts.</text:span> Athabasca, AB.</text:p>
      <text:p text:style-name="P8"/>
      <text:p text:style-name="P8">Elliot, Jack. 1970-71. “Jasper National Park and Ya-Ha Tinda Ranch Archeological </text:p>
      <text:p text:style-name="P23">Survey,” No. 44. </text:p>
      <text:p text:style-name="P8"/>
      <text:p text:style-name="Standard"><text:span text:style-name="T13">Elliott, T.C.E. 1915. Footnote in Tyrrell, J.B. </text:span><text:span text:style-name="T6">David Thompson’s Narrative</text:span><text:span text:style-name="T13">. </text:span></text:p>
      <text:p text:style-name="P8"/>
      <text:p text:style-name="Standard"><text:span text:style-name="T13">Ells, S. C. 1939. “Athabasca River Transport,” </text:span><text:span text:style-name="T6">Canadian Geographic Journal: 50-52.</text:span><text:span text:style-name="T13"> </text:span></text:p>
      <text:p text:style-name="P8"/>
      <text:p text:style-name="Standard"><text:span text:style-name="T13">––––––. 1956. </text:span><text:span text:style-name="T6">Northland Trails. </text:span><text:span text:style-name="T13">Toronto: Burns and McEachern.</text:span></text:p>
      <text:p text:style-name="P8"/>
      <text:p text:style-name="Standard"><text:span text:style-name="T13">––––––. 1962. </text:span><text:span text:style-name="T6">Recollections of the Development of the Athabasca Oil Sands</text:span><text:span text:style-name="T13">. Dept. of </text:span></text:p>
      <text:p text:style-name="P23">Mines and Technical Surveys, Mines Branch.</text:p>
      <text:p text:style-name="P8"/>
      <text:p text:style-name="Standard"><text:span text:style-name="T13">Emery, George J. 1970. </text:span><text:span text:style-name="T6">The Negro Settlers of Amber Valley.</text:span><text:span text:style-name="T13"> Edmonton: University of </text:span></text:p>
      <text:p text:style-name="P23">Alberta, Dept. of Anthropology.</text:p>
      <text:p text:style-name="P8"/>
      <text:p text:style-name="Standard">Engstrom, E. 1984. <text:span text:style-name="T4">Clearwater Winter.</text:span> Edmonton: Lone Pine Press.</text:p>
      <text:p text:style-name="Standard"/>
      <text:p text:style-name="Standard">Ens, Gerhard J. 1999. <text:s/><text:span text:style-name="T4">Treaty Eight and Métis Scrip: A Historical Report</text:span>. Edmonton: </text:p>
      <text:p text:style-name="P22">University of Alberta Press.</text:p>
      <text:p text:style-name="Standard"/>
      <text:p text:style-name="Standard">Ens, Gerhard and B. Potyondi. 1986.<text:span text:style-name="T4"> A History of the Upper Athabasca Valley in the </text:span></text:p>
      <text:p text:style-name="P22"><text:span text:style-name="T4">Nineteenth Century. </text:span>Unpublished Manuscript.</text:p>
      <text:p text:style-name="Standard"/>
      <text:p text:style-name="Standard">Environment Canada. 2004. <text:span text:style-name="T4">Northern Rivers Ecosystem Initiative 2004: Collective </text:span></text:p>
      <text:p text:style-name="P22"><text:span text:style-name="T4">Findings.</text:span> Toronto: Federal Publications Inc.</text:p>
      <text:p text:style-name="Standard"/>
      <text:p text:style-name="Standard">––––––. 2004. <text:span text:style-name="T4">Northern Rivers Ecosystem Initiative: Key Findings</text:span>. Toronto: Federal </text:p>
      <text:p text:style-name="P22">Publications Inc. </text:p>
      <text:p text:style-name="P22"/>
      <text:p text:style-name="Standard">Epp, Henry T. 1991. <text:span text:style-name="T4">Long Ago Today: The Story of Saskatchewan's Earliest Peoples. </text:span></text:p>
      <text:p text:style-name="P22">Saskatchewan Archaeological Society, Saskatoon.</text:p>
      <text:p text:style-name="P22"><text:soft-page-break/></text:p>
      <text:p text:style-name="Standard">Epp, Henry. <text:span text:style-name="T4">ed.</text:span> 1993. <text:span text:style-name="T4">Three Hundred Prairie Years: Henry Kelsey's "Inland Country of </text:span></text:p>
      <text:p text:style-name="P22"><text:span text:style-name="T4">Good Report." <text:s/></text:span>Canadian Plains Research Center, University of Regina. </text:p>
      <text:p text:style-name="Standard"/>
      <text:p text:style-name="Standard">Epp, Roger. 2007. <text:s/>"The Agrarian Movement in Alberta," In: <text:span text:style-name="T4">The Prairie Agrarian </text:span></text:p>
      <text:p text:style-name="P31"><text:span text:style-name="T4">Movement Revisited: Centenary Symposium on the Foundation of the Territorial Grain Growers Association. </text:span>Edited by Murray Knuttila and Bob Stirling. Regina: University of Regina, Canadian Plains Research Center.</text:p>
      <text:p text:style-name="Standard"/>
      <text:p text:style-name="Standard">Erasmus, Peter. 1976. <text:span text:style-name="T4">Buffalo Days and Nights: Peter Erasmus. </text:span>Calgary: Glenbow-</text:p>
      <text:p text:style-name="P22">Alberta Institute. </text:p>
      <text:p text:style-name="P8"/>
      <text:p text:style-name="Standard"><text:span text:style-name="T13">Evans, Clinton L. 2002. </text:span><text:span text:style-name="T6">The War on Weeds in the Prairie West: An Environmental </text:span></text:p>
      <text:p text:style-name="P22"><text:span text:style-name="T6">History. </text:span><text:span text:style-name="T13">Calgary: University of Calgary Press.</text:span></text:p>
      <text:p text:style-name="Standard"> </text:p>
      <text:p text:style-name="Standard"/>
      <text:h text:style-name="Heading_20_2" text:outline-level="2">F.</text:h>
      <text:p text:style-name="P17"/>
      <text:p text:style-name="Standard">Fagan, Brian. 2000. <text:span text:style-name="T4">The Little Ice Age: How Climate Made History, 1300-1850. </text:span>New </text:p>
      <text:p text:style-name="P22">York: Basic Books. </text:p>
      <text:p text:style-name="Standard"/>
      <text:p text:style-name="Standard">Faraud, H. 1976. Mgr. Henri Faraud, O.M.I. to Fr. Joseph Fabre, O.M.I. In <text:span text:style-name="T4">Frog Lake </text:span></text:p>
      <text:p text:style-name="P31"><text:span text:style-name="T4">“Massacre,” </text:span>Edited by S. Hughes, Pp. 328-336. Toronto: McClelland and Stewart Limited. <text:s/></text:p>
      <text:p text:style-name="Standard"/>
      <text:p text:style-name="Standard">––––––. 1879-1890. “Journal.” Unpublished Manuscript, on file, Oblate Private </text:p>
      <text:p text:style-name="P22">Archives, McClennan, Alberta. </text:p>
      <text:p text:style-name="Standard"/>
      <text:p text:style-name="Standard">Farm Credit Corporation. 1979. <text:span text:style-name="T4">The Development of Farm Credit in Canada</text:span>. Ottawa: </text:p>
      <text:p text:style-name="P22">Farm Credit Corp.</text:p>
      <text:p text:style-name="P8"/>
      <text:p text:style-name="Standard">Farrow, Moira. 1975. <text:span text:style-name="T4">Nobody Here But Us: Pioneers of the North</text:span>. Vancouver: J.J. </text:p>
      <text:p text:style-name="P22">Douglas. </text:p>
      <text:p text:style-name="P8"/>
      <text:p text:style-name="Standard">Fast, Vera Kathryn. 1979. <text:span text:style-name="T4">Missionary on Wheels: Eva Hasell and the Sunday Schools </text:span></text:p>
      <text:p text:style-name="P22"><text:span text:style-name="T4">Caravan Mission. </text:span>Toronto: Anglican Book Centre.</text:p>
      <text:p text:style-name="P8"/>
      <text:p text:style-name="Standard"><text:span text:style-name="T13">Feddema-Leonard, Susan. 2007. </text:span><text:span text:style-name="T6">People &amp; Peaks of Willmore Wilderness Park, 1800s to </text:span></text:p>
      <text:p text:style-name="P31"><text:span text:style-name="T6">Mid 1900s.</text:span><text:span text:style-name="T13"> Grande Cache, Alta.: Co-published by Willmore Wilderness Foundation &amp; Whitefox Circle Inc.</text:span></text:p>
      <text:p text:style-name="P8"/>
      <text:p text:style-name="Standard"><text:span text:style-name="T13">Fedirchuk, Gloria J. 1982. </text:span><text:span text:style-name="T6">Final Report: Historical Resources Impact Assessment </text:span></text:p>
      <text:p text:style-name="P31"><text:span text:style-name="T6">Proposed Alberta Provincial Parks Development Projects.</text:span><text:span text:style-name="T13"> Edmonton: Archaeological Survey of Alberta. </text:span></text:p>
      <text:p text:style-name="Standard"/>
      <text:p text:style-name="Standard"><text:soft-page-break/>Ferguson, Barry Glen. 1985. <text:span text:style-name="T4">Athabasca Oil Sands: Northern Resource Exploration, </text:span></text:p>
      <text:p text:style-name="P22"><text:span text:style-name="T4">1875-1951. </text:span>Edmonton: Canadian Plains Research Center. </text:p>
      <text:p text:style-name="P22"/>
      <text:p text:style-name="Standard">Ferreira, Darlene A. 1992. "Oil and Lubicons Don't Mix: A Land Claim in Northern </text:p>
      <text:p text:style-name="P31">Alberta in Historical Perspective." <text:span text:style-name="T4">The Canadian Journal of Native Studies</text:span>, Vol. 12, No. 1: 1-35. </text:p>
      <text:p text:style-name="P31"/>
      <text:p text:style-name="Standard">Fetherstonhaugh, R.C. 1938. <text:span text:style-name="T4">The Royal Canadian Mounted Police,</text:span> <text:span text:style-name="T4">1892-1949.</text:span> New </text:p>
      <text:p text:style-name="P22">York, Carrick &amp; Evans, inc.</text:p>
      <text:p text:style-name="Standard"/>
      <text:p text:style-name="Standard">Fieber, Frank. 1979 (Spring). "Natural Medicines of the Cree Indians," <text:span text:style-name="T4">The Beaver. </text:span>Vol. </text:p>
      <text:p text:style-name="P22">58, No. 4: 57-59.</text:p>
      <text:p text:style-name="Standard"/>
      <text:p text:style-name="Standard">Finkel, Alvin. 1986. <text:span text:style-name="T4">Winners and Losers: Canadian National Development, 1867-1900.</text:span> </text:p>
      <text:p text:style-name="P22">Athabasca, Alta.: Athabasca University.</text:p>
      <text:p text:style-name="Standard"/>
      <text:p text:style-name="Standard">––––––. <text:span text:style-name="T4">The Social Credit Phenomenon in Alberta.</text:span> Toronto, Ont.: University </text:p>
      <text:p text:style-name="P22">of Toronto Press.</text:p>
      <text:p text:style-name="P22"/>
      <text:p text:style-name="Standard">Firth, John. 2004. <text:span text:style-name="T4">River Time: Racing the Ghosts of the Klondike Rush.</text:span> Edmonton: </text:p>
      <text:p text:style-name="P22">NeWest Press.</text:p>
      <text:p text:style-name="Standard"/>
      <text:p text:style-name="Standard">Fischer, David Hackett. 2009. <text:span text:style-name="T4">Champlain's Dream</text:span>. Toronto: Vintage Canada.</text:p>
      <text:p text:style-name="Standard"/>
      <text:p text:style-name="Standard">Fisher, Robin. 1977. <text:span text:style-name="T4">Contact and Conflict: Indian-European Relations in British </text:span></text:p>
      <text:p text:style-name="P22"><text:span text:style-name="T4">Columbia, 1774-1890.</text:span> Vancouver: UBC Press.</text:p>
      <text:p text:style-name="Standard"/>
      <text:p text:style-name="Standard">Fitzharris, Tim. 1983. <text:span text:style-name="T4">The Wild Prairie: A Natural History of the Western Plains. </text:span></text:p>
      <text:p text:style-name="P22">Toronto: Oxford University Press.</text:p>
      <text:p text:style-name="P22"/>
      <text:p text:style-name="Standard">Fladmark, Knut R. 1975. <text:span text:style-name="T4">Peace Past: Report On An Archaeological Reconnaissance of </text:span></text:p>
      <text:p text:style-name="P22"><text:span text:style-name="T4">the Peace River Basin, British Columbia, 1974.</text:span> Burnaby, BC: The Author.</text:p>
      <text:p text:style-name="P22"/>
      <text:p text:style-name="Standard">Fladmark, K.R., J.C. Driver, and D. Alexander. 1988. “The Paleoindian Component at </text:p>
      <text:p text:style-name="P31">Charlie Lake Cave (HbRf 39), British Columbia,” <text:span text:style-name="T4">American Antiquity</text:span>, 53:371-384.</text:p>
      <text:p text:style-name="Standard"/>
      <text:p text:style-name="Standard">Flanagan, Thomas. 1990. <text:span text:style-name="T4">Some Factors Bearing on the Origins of the Lubicon Lake </text:span></text:p>
      <text:p text:style-name="P22"><text:span text:style-name="T4">Dispute. Alberta</text:span>, Vol. 2, No. 2. </text:p>
      <text:p text:style-name="Standard"/>
      <text:p text:style-name="Standard">Flanagan, Tom. 2009. <text:span text:style-name="T4">Resource Industries and Security Issues in Northern Alberta. </text:span></text:p>
      <text:p text:style-name="P22">Calgary: Canadian Defence &amp; Foreign Affairs Institute.</text:p>
      <text:p text:style-name="P22"/>
      <text:p text:style-name="Standard">Fletcher, Alice C. 1994. <text:span text:style-name="T4">Indian Games and Dances with Native Songs: Arranged from </text:span></text:p>
      <text:p text:style-name="P22"><text:span text:style-name="T4">American Indian Ceremonials and Sports.</text:span> Lincoln: University of Nebraska Press.</text:p>
      <text:p text:style-name="P22"/>
      <text:p text:style-name="Standard"><text:soft-page-break/>Fleming, John A. 2004. <text:span text:style-name="T4">Folk Furniture of Canada's Doukhobors, Hutterites, Mennonites </text:span></text:p>
      <text:p text:style-name="P22"><text:span text:style-name="T4">and Ukrainians. </text:span>Edmonton: University of Alberta Press.</text:p>
      <text:p text:style-name="P22"/>
      <text:p text:style-name="Standard">Flett, Jillian. 1979a. <text:span text:style-name="T4">Water Pollution: A Citizens' Guide to Alberta Legislation</text:span>. </text:p>
      <text:p text:style-name="P22">Edmonton, Alta.: Student Legal Services.</text:p>
      <text:p text:style-name="P22"/>
      <text:p text:style-name="Standard">––––––. 1979b. <text:span text:style-name="T4">A Citizens' Guide to the Public Hearing Process in Alberta</text:span>. Edmonton: </text:p>
      <text:p text:style-name="P22">Student Legal Studies. </text:p>
      <text:p text:style-name="Standard"/>
      <text:p text:style-name="Standard">Flett, L., Bill, L., Crozier, J. and D. Surrendi. 1996. <text:span text:style-name="T4">A Report of Wisdom Synthesized </text:span></text:p>
      <text:p text:style-name="P31"><text:span text:style-name="T4">from the Traditional Knowledge Component Studies</text:span>. Northern River Basins Study Synthesis Report No. 12.</text:p>
      <text:p text:style-name="P31"/>
      <text:p text:style-name="Standard">Fleisher, Sarah <text:span text:style-name="T4">et al.</text:span> 2009. “Environmental Injustice in the Canadian Far North: </text:p>
      <text:p text:style-name="P31">Persistent Organic Pollutants and Arctic Climate Impacts,” In: <text:span text:style-name="T4">Speaking for Ourselves Environmental Justice in Canada.</text:span> Edited by Julian Agyeman, <text:span text:style-name="T4">et al. </text:span>Vancouver: University of British Columbia Press.</text:p>
      <text:p text:style-name="P31"/>
      <text:p text:style-name="Standard">Fleming, John A. 2004.<text:span text:style-name="T4"> Folk furniture of Canada's Doukhobors, Hutterites, Mennonites </text:span></text:p>
      <text:p text:style-name="P22"><text:span text:style-name="T4">and Ukrainians. </text:span>Edmonton: University of Alberta Press.</text:p>
      <text:p text:style-name="Standard"/>
      <text:p text:style-name="Standard">Flygare, Halle. 1983. <text:span text:style-name="T4">Sir Alexander Mackenzie Historic Waterways in Alberta.</text:span> [in </text:p>
      <text:p text:style-name="P31">cooperation with Recreation, Parks and Wildlife Foundation of Alberta]. Edmonton: Recreation. </text:p>
      <text:p text:style-name="P31"/>
      <text:p text:style-name="Standard">Foon, Dennis. 1978. <text:span text:style-name="T4">Raft Baby: A Play</text:span>. Vancouver: Talon Books. </text:p>
      <text:p text:style-name="Standard"/>
      <text:p text:style-name="Standard">Footner, Hulbert. 1912. <text:span text:style-name="T4">New Rivers of the North: The Yarn of Two Amateur Explorers of </text:span></text:p>
      <text:p text:style-name="P31"><text:span text:style-name="T4">the Head-waters of the Fraser, the Peace river, the Hay river, Alexandra Falls</text:span>. Toronto: McClelland &amp; Stewart. <text:s/></text:p>
      <text:p text:style-name="P31"/>
      <text:p text:style-name="Standard">Foran, Max. 2003. "'Grassroots' History: Agricultural Land Use in Alberta." <text:span text:style-name="T4">Alberta </text:span></text:p>
      <text:p text:style-name="P22"><text:span text:style-name="T4">History. </text:span>Vol. 54, Issue 1. </text:p>
      <text:p text:style-name="P22"/>
      <text:p text:style-name="Standard">––––––. 2003. <text:span text:style-name="T4">Trails and Trials: Markets and Land Use in the Alberto Beef Cattle </text:span></text:p>
      <text:p text:style-name="P22"><text:span text:style-name="T4">Industry, 1881-1948</text:span>. Calgary: University of Calgary Press.</text:p>
      <text:p text:style-name="P31"/>
      <text:p text:style-name="Standard">Forbis, Richard George. 1970. “A Review of Alberta Archeology to 1964,” <text:span text:style-name="T4">Publications </text:span></text:p>
      <text:p text:style-name="P22"><text:span text:style-name="T4">in Archeology</text:span>, No. 1. Ottawa: National Museums of Canada. <text:s/></text:p>
      <text:p text:style-name="P31"/>
      <text:p text:style-name="Standard">––––––. 1977. <text:span text:style-name="T4">Cluny: An Ancient Fortified Village in Alberta.</text:span> Calgary: </text:p>
      <text:p text:style-name="P22">University of Calgary Press [Occasional paper #4]. </text:p>
      <text:p text:style-name="Standard"/>
      <text:p text:style-name="P8">Forrest Products Association of Canada. 2003. “Growing up: The History of Pulp and </text:p>
      <text:p text:style-name="P22"><text:span text:style-name="T13">Paper in Canada.” Website: </text:span><text:a xlink:type="simple" xlink:href="http://www.cppa.org/engish/info/grow.htm"><text:span text:style-name="Internet_20_link"><text:span text:style-name="T13">http://www.cppa.org/engish/info/grow.htm</text:span></text:span></text:a><text:span text:style-name="T13">. </text:span></text:p>
      <text:p text:style-name="P23"/>
      <text:p text:style-name="Standard"><text:soft-page-break/>Forsman, Michael R. A., and Joseph G. Gallo. 1979. “Approaches to Fur Trade </text:p>
      <text:p text:style-name="P31">Archaeology, Project 77-22 in Part,” In <text:span text:style-name="T4">Archaeology in Alberta 1978</text:span>. Edited by J. M. Hillreud, pp. 159-185. Archaeological Survey of Alberta, Occasional Paper 1614. Edmonton: Alberta Culture Historical Resources Division.</text:p>
      <text:p text:style-name="P8"/>
      <text:p text:style-name="Standard"><text:span text:style-name="T13">––––––. 1985. </text:span><text:span text:style-name="T6">The Archaeology of Victoria Post, 1864-1897.</text:span><text:span text:style-name="T13"> Edmonton: </text:span></text:p>
      <text:p text:style-name="P23">Alberta Culture, Historical Resources Division.</text:p>
      <text:p text:style-name="P8"/>
      <text:p text:style-name="Standard"><text:span text:style-name="T13">Fort Assiniboine Friendship Club. Book Committee. 1982. </text:span><text:span text:style-name="T6">Echoes of Fort Assiniboine </text:span></text:p>
      <text:p text:style-name="P31"><text:span text:style-name="T6">and Districts.</text:span><text:span text:style-name="T13"> Fort Assiniboine, Alberta: Fort Assiniboine Friendship Club Book Committee.</text:span></text:p>
      <text:p text:style-name="P23"/>
      <text:p text:style-name="Standard"><text:span text:style-name="T13">Fort Good Hope Community Council. 1989. </text:span><text:span text:style-name="T6">Community and Aboriginal Self-government </text:span></text:p>
      <text:p text:style-name="P22"><text:span text:style-name="T6">in the Northwest Territories.</text:span><text:span text:style-name="T13"> [s.l. : s.n.].</text:span></text:p>
      <text:p text:style-name="P23"/>
      <text:p text:style-name="Standard">Fort McKay First Nations. 1994. <text:span text:style-name="T4">There is Still Survival Out There: A Traditional Land </text:span></text:p>
      <text:p text:style-name="P31"><text:span text:style-name="T4">Use and Occupancy Study of the Fort McKay First Nations. </text:span>Fort McKay First Nations, Alberta.</text:p>
      <text:p text:style-name="Standard"/>
      <text:p text:style-name="Standard">Fossett, Renée. 2001. <text:span text:style-name="T4">In Order to Live Untroubled: Inuit of the Central Arctic, 1550–</text:span></text:p>
      <text:p text:style-name="P22"><text:span text:style-name="T4">1940.</text:span> Winnipeg: University of Manitoba Press.</text:p>
      <text:p text:style-name="P22"/>
      <text:p text:style-name="Standard">Foster, Hamar. 1989. “Sins against The Great Spirit: The Law, The Hudson’s Bay </text:p>
      <text:p text:style-name="P31">Company, and the Mackenzie River Murders, 1835-1839,” <text:span text:style-name="T4">Criminal Justice History</text:span> 10: 23-76.</text:p>
      <text:p text:style-name="P31"/>
      <text:p text:style-name="Standard">Foster, Harold D. 1981. <text:span text:style-name="T4">Water: the Emerging Crisis in Canada.</text:span> Toronto: J. Lorimer in </text:p>
      <text:p text:style-name="P22">association with the Canadian Institute for Economic Policy,</text:p>
      <text:p text:style-name="Standard"/>
      <text:p text:style-name="Standard">Foster, J.E. 1987. “Indian-White Relations in the Prairie West During the Fur Trade </text:p>
      <text:p text:style-name="P31">Period—A Compact? In: R.T. Price, <text:span text:style-name="T4">ed. The Spirit of the Alberta Indian Treaties. </text:span>Edmonton: University of Alberta Press, 181-200.</text:p>
      <text:p text:style-name="Standard"/>
      <text:p text:style-name="Standard">Fowke, Edith and Alan Mills. 1960. <text:span text:style-name="T4">Canada's Story in Song.</text:span> Toronto: W. J. Gage Ltd.</text:p>
      <text:p text:style-name="P22"/>
      <text:p text:style-name="Standard">Franchère, Gabriel. 1968. <text:span text:style-name="T4">A Voyage to the Northwest Coast of America. </text:span>New York: The </text:p>
      <text:p text:style-name="P31">Citadel Press. <text:s/>[Franchère, G. 1854. <text:span text:style-name="T4">Narrative of a Voyage to the Northwest Coast of America</text:span>. J.V. Huntington (ed. &amp; trans.). Redfield, N.Y.]</text:p>
      <text:p text:style-name="Standard"/>
      <text:p text:style-name="Standard">Francis, R Douglas. 1989a. <text:span text:style-name="T4">Images of the West: Responces to the Canadian Prairies. </text:span></text:p>
      <text:p text:style-name="P22">Saskatoon: Western Producer Prairie Books.</text:p>
      <text:p text:style-name="Standard"/>
      <text:p text:style-name="Standard">––––––. 1989b. “In Search of the Prairie Myth: A Survey of trh Intellectual and Cultural </text:p>
      <text:p text:style-name="P22">Historiography of Prairie Canada,” <text:span text:style-name="T4">Journal of Canadian Studies</text:span>, 24: 44-69. </text:p>
      <text:p text:style-name="Standard"/>
      <text:p text:style-name="Standard">Francis, R. Douglas and Chris Kitzan, <text:span text:style-name="T4">eds.</text:span> 2007. <text:span text:style-name="T4">The Prairie West as Promised Land.</text:span> </text:p>
      <text:p text:style-name="P22"><text:soft-page-break/>Calgary: University of Calgary Press.</text:p>
      <text:p text:style-name="P22"/>
      <text:p text:style-name="Standard">Francis, R. D. and Howard Palmer. 1992. <text:span text:style-name="T4">The Prairie West: Historical Readings.</text:span> 2nd ed., </text:p>
      <text:p text:style-name="P22">Revised and Expanded. Edmonton: Pica Pica Press.</text:p>
      <text:p text:style-name="Standard"/>
      <text:p text:style-name="Standard">Francis, Daniel. 1993. <text:span text:style-name="T4">A Narrative History of Fort Dunvegan.</text:span> Winnipeg: Watson &amp; </text:p>
      <text:p text:style-name="P22">Dwyer.</text:p>
      <text:p text:style-name="P22"/>
      <text:p text:style-name="Standard">Franklin, John, Sir. 1924 [1824].<text:span text:style-name="T4"> Narrative of a Journey to the Shores of the Polar sea, in </text:span></text:p>
      <text:p text:style-name="P22"><text:span text:style-name="T4">the Years 1819-20-21-22.</text:span> 3rd ed. London: J. Murray.</text:p>
      <text:p text:style-name="P22"/>
      <text:p text:style-name="Standard">––––––. 1828. <text:span text:style-name="T4">Narrative of a Second Expedition to the Shores of the Polar Sea, in the Years 1825, 1826, and 1827.</text:span> London: J. Murray.</text:p>
      <text:p text:style-name="P22"/>
      <text:p text:style-name="Standard">––––––. 1859. <text:span text:style-name="T4">Thirty Years in the Arctic Regions, or, The Adventures of Sir </text:span></text:p>
      <text:p text:style-name="P22"><text:span text:style-name="T4">John Franklin</text:span>. New York: G. Cooper.</text:p>
      <text:p text:style-name="P22"/>
      <text:p text:style-name="Standard">––––––. 1995. <text:span text:style-name="T4">Sir John Franklin's Journals and Correspondence: The First Arctic Land </text:span></text:p>
      <text:p text:style-name="P31"><text:span text:style-name="T4">Expedition, 1819-1822.</text:span> Edited with an Introduction by Richard C. Davis. <text:s/>Toronto: Champlain Society.</text:p>
      <text:p text:style-name="Standard"/>
      <text:p text:style-name="Standard">Franklin, Ursula M. 1981. <text:span text:style-name="T4">An Examination of Prehistoric Copper Technology and </text:span></text:p>
      <text:p text:style-name="P31"><text:span text:style-name="T4">Copper Sources in Western Arctic and Subarctic North America.</text:span> Ottawa: National Museums of Canada.</text:p>
      <text:p text:style-name="P22"/>
      <text:p text:style-name="Standard">Fraser, Esther. 1969. <text:span text:style-name="T4">The Canadian Rockies: Early Travel and Explorations.</text:span> Edmonton: </text:p>
      <text:p text:style-name="P22">Hurtig.</text:p>
      <text:p text:style-name="Standard"/>
      <text:p text:style-name="Standard">Fraser, W. 1966. “Big Bear: Indian Patriot.” <text:span text:style-name="T4">Alberta Historical Review,</text:span> Vol. 14, no 2: 1-</text:p>
      <text:p text:style-name="P22">13. </text:p>
      <text:p text:style-name="Standard"/>
      <text:p text:style-name="Standard">Fred Wild interviewed by Peter J. Murphy at Sturgeon County, Alberta, 5 February 1991. </text:p>
      <text:p text:style-name="P22">P. Murphy Files. </text:p>
      <text:p text:style-name="P22"/>
      <text:p text:style-name="Standard">Fredrickson, Olive A. 1972. <text:span text:style-name="T4">The Silence of the North.</text:span> New York: Crown Publishers. </text:p>
      <text:p text:style-name="Standard"/>
      <text:p text:style-name="Standard">Fredrickson, Olive A. with Ben East<text:span text:style-name="T4">. </text:span>2000<text:span text:style-name="T4">. The Silence of the North. Markham, Ont.: </text:span></text:p>
      <text:p text:style-name="P24">Fitzhenry &amp; Whiteside. </text:p>
      <text:p text:style-name="P24"/>
      <text:p text:style-name="Standard">Freeman, Lewis R. 1928. <text:span text:style-name="T4">The Nearing North</text:span>. New York: Dodd, Mead &amp; Company.</text:p>
      <text:p text:style-name="P11"/>
      <text:p text:style-name="Standard">Freuchen, Peter. 1956. <text:span text:style-name="T4">The Legend of Daniel Williams.</text:span> New York: Julian Messner.</text:p>
      <text:p text:style-name="Standard"/>
      <text:p text:style-name="Standard">Frideres, J.S. 1983. <text:span text:style-name="T4">Native People in Canada: Contemporary Conflicts (2</text:span><text:span text:style-name="T3">nd</text:span><text:span text:style-name="T4"> Edition). </text:span></text:p>
      <text:p text:style-name="P22">Scarborough: Prentice-Hall.</text:p>
      <text:p text:style-name="P22"/>
      <text:p text:style-name="Standard"><text:soft-page-break/>Friesen, Gerald. 1984. <text:span text:style-name="T4">The Canadian Prairies, A History. </text:span>Toronto: University of Toronto </text:p>
      <text:p text:style-name="P22">Press.</text:p>
      <text:p text:style-name="Standard"/>
      <text:p text:style-name="Standard">Friesen, Jean. 1986. “Magnificent Gifts: The Treaties of Canada with the Indians of the </text:p>
      <text:p text:style-name="P31">Northwest 1869-76,” <text:span text:style-name="T4">Transactions of the Royal Society of Canada, </text:span>Series V, Vol. I.</text:p>
      <text:p text:style-name="Standard"/>
      <text:p text:style-name="Standard">Friesen, John W., and Terry Lusty. 1980. <text:span text:style-name="T4">The Métis of Canada: An Annotated </text:span></text:p>
      <text:p text:style-name="P22"><text:span text:style-name="T4">Bibliography. </text:span>Toronto: Ontario Institute for Studies in Education.</text:p>
      <text:p text:style-name="Standard"/>
      <text:p text:style-name="Standard">Friesen, Mark J. 2007. <text:span text:style-name="T4">A River Runs through It: Will Water Rein in Canada's Oil sands </text:span></text:p>
      <text:p text:style-name="P22"><text:span text:style-name="T4">Growth?</text:span> Research analyst: Calgary: FirstEnergy Capital.</text:p>
      <text:p text:style-name="P22"/>
      <text:p text:style-name="Standard">Frison, G.C. 1975. “Man’s Interaction with Holocene Environments on the Plains,” </text:p>
      <text:p text:style-name="P22"><text:span text:style-name="T4">Quaternary Research</text:span> 5 (2): 289-300. <text:s/></text:p>
      <text:p text:style-name="Standard"/>
      <text:p text:style-name="Standard">Frood, Earle. 1995. <text:span text:style-name="T4">The Wabasca Adventure.</text:span> Prince George: Caitlin Press. </text:p>
      <text:p text:style-name="Standard"/>
      <text:p text:style-name="Standard">Fromhold, Joa. 1977 (Nov./Dec.). "Finding the North Trail." <text:span text:style-name="T4">Westworld.</text:span> </text:p>
      <text:p text:style-name="Standard"/>
      <text:p text:style-name="Standard">Fryer, Harold. 1977. <text:span text:style-name="T4">Alberta: The Pioneer Years.</text:span> Langley, BC: Stagecoach.</text:p>
      <text:p text:style-name="Standard"/>
      <text:p text:style-name="Standard">­––––––. (n.d.) <text:span text:style-name="T4">The Frog Lake massacre.</text:span> Frontier Book #32 [F.W. Anderson]</text:p>
      <text:p text:style-name="Standard"/>
      <text:p text:style-name="Standard">Fuller, William A. and G.H. La Roi. 1971.<text:span text:style-name="T4"> Historical Review of Biological Resources of </text:span></text:p>
      <text:p text:style-name="P22"><text:span text:style-name="T4">the Peace-Athabasca Delta.</text:span> Edmonton? : s.n.</text:p>
      <text:p text:style-name="P9"/>
      <text:p text:style-name="Standard">Fumoleau, René. 1975. <text:span text:style-name="T4">As Long as this Land Shall Last: A History of Treaty 8 and Treaty </text:span></text:p>
      <text:p text:style-name="P22"><text:span text:style-name="T4">11, 1870–1939</text:span>. Toronto: McClelland and Stewart. </text:p>
      <text:p text:style-name="P22"/>
      <text:p text:style-name="Standard">Fur Trade Commisioner's Office. 1931. “Fur Trade Causerie, Part One,” <text:span text:style-name="T4">The Beaver.</text:span> </text:p>
      <text:p text:style-name="P22">Vol. 11, No. 3: 375-379.</text:p>
      <text:p text:style-name="Standard"/>
      <text:h text:style-name="Heading_20_2" text:outline-level="2">G.</text:h>
      <text:p text:style-name="Standard"/>
      <text:p text:style-name="Standard">Gabos, S. 1996. A Review of Population Health Status in Northern Alberta. </text:p>
      <text:p text:style-name="P22">Northern River Basins Study Synthesis Report No. 6.</text:p>
      <text:p text:style-name="P22"/>
      <text:p text:style-name="Standard">Gadacz, Rene R. 1984. <text:span text:style-name="T4">Thesis and Dissertation Titles and Abstracts on the Anthropology </text:span></text:p>
      <text:p text:style-name="P31"><text:span text:style-name="T4">of Canadian Indians, Inuit and Metis from Canadian Universities.</text:span> Report 1, 1970-1982. National Museums of Canada. Mercury Series. Canadian Ethnology Service. Paper no. 95.</text:p>
      <text:p text:style-name="Standard"/>
      <text:p text:style-name="Standard"><text:span text:style-name="T13">Gadd, B. 1995. </text:span><text:span text:style-name="T6">Handbook of the Canadian Rockies</text:span><text:span text:style-name="T13">. Corax Press, Jasper.</text:span></text:p>
      <text:p text:style-name="P8"><text:soft-page-break/></text:p>
      <text:p text:style-name="Standard"><text:span text:style-name="T13">Gainer, Brenda. 1981. </text:span><text:span text:style-name="T6">The Human History of Jasper National Park</text:span><text:span text:style-name="T13">. Parks Canada, </text:span></text:p>
      <text:p text:style-name="P23">Ottawa. </text:p>
      <text:p text:style-name="P23"/>
      <text:p text:style-name="Standard"><text:span text:style-name="T13">Gagan, David. 1970. </text:span><text:span text:style-name="T6">Prairie Perspectives: Papers of the Western Canadian Studies </text:span></text:p>
      <text:p text:style-name="P22"><text:span text:style-name="T6">Conference.</text:span><text:span text:style-name="T13"> Toronto: Holt, Rinehart and Winston of Canada.</text:span></text:p>
      <text:p text:style-name="P8"/>
      <text:p text:style-name="Standard"><text:span text:style-name="T13">Gard, Wayne. 1959. </text:span><text:span text:style-name="T6">The Great Buffalo Hunt. </text:span><text:span text:style-name="T13"><text:s/>New York: Knopf.</text:span></text:p>
      <text:p text:style-name="P8"/>
      <text:p text:style-name="Standard">Garrioch, Reverend A. 1929. <text:span text:style-name="T4">A Hatchet Mark in Duplicate. </text:span>Toronto: Ryerson Press. </text:p>
      <text:p text:style-name="Standard"/>
      <text:p text:style-name="Standard">––––––. 1945 (Dec.). "Female Moses of the Peace" <text:span text:style-name="T4">Alberta Folklore </text:span></text:p>
      <text:p text:style-name="P22"><text:span text:style-name="T4">Quarterly. </text:span>Vol. 1, No. 4. </text:p>
      <text:p text:style-name="Standard"/>
      <text:p text:style-name="Standard">Gates, Charles M. 1933. <text:span text:style-name="T4">Five Fur Traders of the Northwest: Being the Narrative of Peter </text:span></text:p>
      <text:p text:style-name="P31"><text:span text:style-name="T4">Pond and the Diaries of John Macdonell, Archibald N. cLeod, Hugh Faries, and Thomas Connor. </text:span>Minneapolis: Pub. for the Minnesota Society of the Colonial Dames of America, The University of Minnesota Press.</text:p>
      <text:p text:style-name="P31"/>
      <text:p text:style-name="Standard">Geiger, John, Patricia Myers and Enid Fitzsimonds. 1997? <text:span text:style-name="T4">The City of Edmonton Coat of </text:span></text:p>
      <text:p text:style-name="P22"><text:span text:style-name="T4">Arms.</text:span> Edmonton: City of Edmonton: Edmonton and District Historical Society.</text:p>
      <text:p text:style-name="Standard"/>
      <text:p text:style-name="Standard">George, H. A. 193-. <text:span text:style-name="T4">Milestones in the History of Peace River.</text:span> n.p.</text:p>
      <text:p text:style-name="Standard"/>
      <text:p text:style-name="Standard">Gerlach, S. C. and M. S. Murray, <text:span text:style-name="T4">eds.</text:span> 2001. <text:span text:style-name="T4">People and Wildlife in Northern North </text:span></text:p>
      <text:p text:style-name="P22"><text:span text:style-name="T4">America: Essays in Honor of R. Dale Guthrie. </text:span>Oxford: British Archaeological </text:p>
      <text:p text:style-name="P22">Reports. </text:p>
      <text:p text:style-name="P22"/>
      <text:p text:style-name="Standard">Getty, Ronald M. and Knut R. Fladmark. Eds. 1973. <text:span text:style-name="T4">Historical Archaeology in </text:span></text:p>
      <text:p text:style-name="P22"><text:span text:style-name="T4">Northwestern North America</text:span>. Calgary: Archaeological Association. </text:p>
      <text:p text:style-name="Standard"/>
      <text:p text:style-name="Standard">Gibson, James R., ed. 1993. <text:span text:style-name="T4">Canada: Geographical Interpretations. Essays in Honour of </text:span></text:p>
      <text:p text:style-name="P31"><text:span text:style-name="T4">John Warkentin. </text:span>North York: Dept. of Geography, Atkinson College, York University.</text:p>
      <text:p text:style-name="P31"/>
      <text:p text:style-name="Standard">Gibson, Nancy. 1990/1991 (De/Jan). “The Artist as Historian: The Life and Work of </text:p>
      <text:p text:style-name="P31">C.W. Jeffereys, Illustrator of Canada’s History,” <text:span text:style-name="T4">The Beaver</text:span>. Vol. 70, No. 6: 6-16.</text:p>
      <text:p text:style-name="P31"/>
      <text:p text:style-name="Standard">Gibson, Terry, Christie Peaches Grekul, Douglas Cole, and Leah Iwaniuk. 2007. <text:span text:style-name="T4">Spirits </text:span></text:p>
      <text:p text:style-name="P22"><text:span text:style-name="T4">of the Bodo Sands [videorecording]. </text:span>Edmonton: Image Works.</text:p>
      <text:p text:style-name="Standard"/>
      <text:p text:style-name="Standard">Giddings, J.L. 1947. “Mackenzie River Delta Chronology,” <text:span text:style-name="T4">Tree-Ring Bulletin</text:span> Vol. 13, </text:p>
      <text:p text:style-name="P22">No. 4: 26-29. </text:p>
      <text:p text:style-name="Standard"/>
      <text:p text:style-name="Standard">Gilder, William H. 1881? Schwatka's Search: Sledging in the Arctic in Quest of the </text:p>
      <text:p text:style-name="P22"><text:soft-page-break/>Franklin Records (London: S. Low, Marston, Searle and Rivington.</text:p>
      <text:p text:style-name="Standard"/>
      <text:p text:style-name="Standard">Gillespie, Beryl C. 1975. “Territorial Expansion of the Chipewyan in the 18<text:span text:style-name="T1">th</text:span> Century,” </text:p>
      <text:p text:style-name="P31">In: <text:span text:style-name="T4">Proceedings: Northern Athapaskan Conference, 1971. </text:span>Edited by Annette </text:p>
      <text:p text:style-name="P31">McFayden Clark, 2: 350-388. <text:s/>Mercury Series, Canadian Ethnology Service Paper 27. Ottawa: National Museum of Man.</text:p>
      <text:p text:style-name="Standard"/>
      <text:p text:style-name="Standard">––––––. 1976. “Changes in Territory and Technology of the Chipewyan,” <text:span text:style-name="T4">Arctic </text:span></text:p>
      <text:p text:style-name="P22"><text:span text:style-name="T4">Anthropology, </text:span>Vol. 13, No. 1: 6-11.</text:p>
      <text:p text:style-name="Standard"/>
      <text:p text:style-name="Standard">––––––. 1978. “Territorial Groups Before 1821. Athapaskans of the Sheild and the </text:p>
      <text:p text:style-name="P31">Mackenzie Drainage,” In: <text:span text:style-name="T4">Handbook of North American Indians, Vol 6. Subarctic, </text:span>Edited by June Helm, 285-90. Washington: Smithsonian Institution Press.</text:p>
      <text:p text:style-name="Standard"/>
      <text:p text:style-name="Standard"><text:span text:style-name="T13">Gilliat, Neil W. 1998. </text:span><text:span text:style-name="T6">If Moose Could Only Talk: Stories from the Canadian Rockies in </text:span></text:p>
      <text:p text:style-name="P22"><text:span text:style-name="T6">the Early Days of Alberta Forest Service.</text:span><text:span text:style-name="T13"> Brightest Pebble Publishing, Edmonton. </text:span></text:p>
      <text:p text:style-name="P8"/>
      <text:p text:style-name="Standard"><text:span text:style-name="T13">Gilpin, John F. 1984. </text:span><text:span text:style-name="T6">Edmonton, Gateway to the North.</text:span><text:span text:style-name="T13"> Woodland Hills, Calif.: Windsor </text:span></text:p>
      <text:p text:style-name="P23">Publications.</text:p>
      <text:p text:style-name="P23"/>
      <text:p text:style-name="Standard"><text:span text:style-name="T13">–––––– 1996. "Economic History of Northern Alberta," </text:span><text:span text:style-name="T6">Alberta History.</text:span><text:span text:style-name="T13"> Vol 44, No. </text:span></text:p>
      <text:p text:style-name="P23">2: 24-28.</text:p>
      <text:p text:style-name="P8"/>
      <text:p text:style-name="Standard"><text:span text:style-name="T13">––––––. 2005. </text:span><text:span text:style-name="T6">Roads to Resources: A History of Transportation in Alberta</text:span><text:span text:style-name="T13">. Edmonton: </text:span></text:p>
      <text:p text:style-name="P23">Alberta Roadbuilders &amp; Heavy Construction Association.</text:p>
      <text:p text:style-name="P23"/>
      <text:p text:style-name="Standard"><text:span text:style-name="T13">––––––. </text:span><text:span text:style-name="T6">Alberta at 100: Celebrating the Legacy.</text:span><text:span text:style-name="T13"> Encino, Calif.: Cherbo Pub. Group.</text:span></text:p>
      <text:p text:style-name="P8"/>
      <text:p text:style-name="Standard">Gingrich, Earl. 1986. <text:span text:style-name="T4">Eastern Passage to the Alaska Highway</text:span>. Winterburn, Alberta: Earl </text:p>
      <text:p text:style-name="P22">Gingrich. </text:p>
      <text:p text:style-name="P8"/>
      <text:p text:style-name="Standard"><text:span text:style-name="T13">Giraud, M. 1986a. </text:span><text:span text:style-name="T6">The Metis in the Canadian West</text:span><text:span text:style-name="T13">. Vol. 1. Edmonton: The University </text:span></text:p>
      <text:p text:style-name="P23">of Alberta Press. </text:p>
      <text:p text:style-name="P8"/>
      <text:p text:style-name="Standard"><text:span text:style-name="T13">––––––. 1986b. </text:span><text:span text:style-name="T6">The Metis in the Canadian West</text:span><text:span text:style-name="T13">. Vol. 2. Edmonton: The University </text:span></text:p>
      <text:p text:style-name="P23">of Alberta Press. </text:p>
      <text:p text:style-name="P23"/>
      <text:p text:style-name="Standard">Gisvold, Per. 1956. <text:span text:style-name="T4">A Survey of the Law of Water in Alberta, Saskatchewan and </text:span></text:p>
      <text:p text:style-name="P22"><text:span text:style-name="T4">Manitoba. </text:span>Ottawa: Queen's Printer.</text:p>
      <text:p text:style-name="P8"/>
      <text:p text:style-name="Standard"><text:span text:style-name="T13">Glazebrook, G. de T. 1938. </text:span><text:span text:style-name="T6">A History of Transportation in Canada.</text:span><text:span text:style-name="T13"> Toronto: ? </text:span></text:p>
      <text:p text:style-name="P8"/>
      <text:p text:style-name="P8">Glen, J., Sr. 1969. “Mountain Trails: Memoirs of Jack Glen, Alberta forest ranger at </text:p>
      <text:p text:style-name="P31"><text:span text:style-name="T13">Entrance, Alberta, 1920-1942.” Compiled from serial stories in the </text:span><text:span text:style-name="T6">Western Producer</text:span><text:span text:style-name="T13"> June-Nov. 1969, Winnipeg. West Fraser forestry archives, Hinton. </text:span></text:p>
      <text:p text:style-name="P8"><text:soft-page-break/></text:p>
      <text:p text:style-name="Standard"><text:span text:style-name="T13">The Glenbow-Alberta Institute. 1987. </text:span><text:span text:style-name="T6">The Spirit Sings: Artistic Traditions of Canada’s </text:span></text:p>
      <text:p text:style-name="P22"><text:span text:style-name="T6">First Peoples</text:span><text:span text:style-name="T13">. Toronto: McClelland and Stewart. </text:span></text:p>
      <text:p text:style-name="P23"/>
      <text:p text:style-name="Standard"><text:span text:style-name="T13">Glenbow Museum. 1984. </text:span><text:span text:style-name="T6">Images of the Land: Canadian Block Prints, 1919-1945. </text:span></text:p>
      <text:p text:style-name="P23">Calgary: Glenbow Museum.</text:p>
      <text:p text:style-name="P23"/>
      <text:p text:style-name="Standard"><text:span text:style-name="T13">––––––. 1985.</text:span><text:span text:style-name="T6"> Metis: A Glenbow Museum Exhibition: [exhibition catalogue]. </text:span></text:p>
      <text:p text:style-name="P23">Calgary: Glembow Museum.</text:p>
      <text:p text:style-name="Standard"/>
      <text:p text:style-name="Standard">Glover, Richard. 1950. “The Witness of David Thompson,” <text:span text:style-name="T4">Canadian Historical Review</text:span> </text:p>
      <text:p text:style-name="P22">31: 1-25</text:p>
      <text:p text:style-name="Standard"/>
      <text:p text:style-name="Standard">Glover, Richard. <text:span text:style-name="T4">ed</text:span>. 1962. <text:span text:style-name="T4">David Thompson’s Narrative 1784-1812. </text:span>Champlain </text:p>
      <text:p text:style-name="P22">Society, Toronto.</text:p>
      <text:p text:style-name="Standard"/>
      <text:p text:style-name="Standard">Glover, R. 1969. “Introduction.” <text:span text:style-name="T4">Andrew Graham’s Observations on the Hudson’s Bay </text:span></text:p>
      <text:p text:style-name="P22"><text:span text:style-name="T4">1767-91, </text:span>edited by G. Williams. London: The Hudson’s Bay Record Society. </text:p>
      <text:p text:style-name="P22"/>
      <text:p text:style-name="Standard">Goddard, Pliny Earle. 1916. “The Beaver Indians,” <text:span text:style-name="T4">Anthropological Papers of the </text:span></text:p>
      <text:p text:style-name="P22"><text:span text:style-name="T4">American Museum of Natural History</text:span>, 10: 201-293.</text:p>
      <text:p text:style-name="Standard"/>
      <text:p text:style-name="Standard">––––––. 1917. <text:span text:style-name="T4">Beaver texts, Beaver Dialect.</text:span> New York: Published by Order </text:p>
      <text:p text:style-name="P22">of the Trustees.</text:p>
      <text:p text:style-name="P22"/>
      <text:p text:style-name="Standard">––––––. 1919. "Notes on the Sun Dance of the Cree in Alberta," </text:p>
      <text:p text:style-name="P22"><text:span text:style-name="T4">Anthropological Papers of the American Museum of Natural History</text:span> </text:p>
      <text:p text:style-name="P22">16: 295-310.</text:p>
      <text:p text:style-name="P22"/>
      <text:p text:style-name="Standard">Godsell, Patricia. 1976. <text:span text:style-name="T4">Enjoying Canadian Painting.</text:span> Don Mills, Ont.: General Pub. Co.</text:p>
      <text:p text:style-name="Standard"/>
      <text:p text:style-name="Standard">Godsell, Philip H. 1932. <text:span text:style-name="T4">Arctic Trader.</text:span> New York: A.L. Burt. </text:p>
      <text:p text:style-name="Standard"/>
      <text:p text:style-name="Standard">––––––. 1938. <text:span text:style-name="T4">Red Hunters of the Snows: An Account of Thirty Years' Experience with </text:span></text:p>
      <text:p text:style-name="P31"><text:span text:style-name="T4">the Primitive Indian and Eskimo tribes of the Canadian North-west and Arctic coast, with a brief history of the early contact between white fur traders and the aborigines.</text:span> Toronto: The Ryerson Press.</text:p>
      <text:p text:style-name="P31"/>
      <text:p text:style-name="Standard">––––––.1939. <text:span text:style-name="T4">They Got Their Man: On Patrol with the North West Mounted.</text:span> </text:p>
      <text:p text:style-name="P22">Toronto: Ryerson Press.</text:p>
      <text:p text:style-name="P22"/>
      <text:p text:style-name="Standard">––––––. 1939. <text:span text:style-name="T4">The Vanishing Frontier: A Saga of Traders, Mounties and Men of the Last </text:span></text:p>
      <text:p text:style-name="P22"><text:span text:style-name="T4">North West. </text:span>Toronto: Ryerson Press.</text:p>
      <text:p text:style-name="Standard"/>
      <text:p text:style-name="Standard">––––––. 2002.<text:span text:style-name="T4"> Pilots of the Purple Twilight: The Story of Canada's Early Bush </text:span></text:p>
      <text:p text:style-name="P22"><text:span text:style-name="T4">Flyers. </text:span>Calgary: Fifth House.</text:p>
      <text:p text:style-name="P22"><text:soft-page-break/></text:p>
      <text:p text:style-name="Standard">Goldring, Philip. 1979. <text:span text:style-name="T4">The First Contingent: The North-West Mounted Police, 1873-74.</text:span> </text:p>
      <text:p text:style-name="P22">Ottawa: National Historic Parks and Sites Branch.</text:p>
      <text:p text:style-name="Standard"/>
      <text:p text:style-name="Standard">Gom, Leona. 1980. <text:span text:style-name="T4">Land of the Peace.</text:span> Saskatoon: Thistledown Books.</text:p>
      <text:p text:style-name="Standard"/>
      <text:p text:style-name="Standard">Goodall, D. P. 1957? <text:span text:style-name="T4">An Historical Sketch of Oil and Gas Conservation in Alberta.</text:span> <text:s/></text:p>
      <text:p text:style-name="P22">Edmonton: s.n.</text:p>
      <text:p text:style-name="Standard"/>
      <text:p text:style-name="Standard">Gooderham, Kent. 1970. <text:span text:style-name="T4">Nestum asa: The Way It Was In The Beginning.</text:span> Toronto: Griffin </text:p>
      <text:p text:style-name="P22">Press. </text:p>
      <text:p text:style-name="P22"/>
      <text:p text:style-name="Standard">––––––. 1972. <text:span text:style-name="T4">The Days of the Treaties.</text:span> Toronto: Griffin Press.</text:p>
      <text:p text:style-name="Standard"/>
      <text:p text:style-name="Standard">Goodman, Tristan M. 2005. "The Development of Prairie Canada's Water Law, 1870-</text:p>
      <text:p text:style-name="P31">1940," In: <text:span text:style-name="T4">Laws and Societies in the Canadian Prairie West, 1670-1940.</text:span> Edited by Lou Knafla and Jonathan Swainger. Vancouver: UBC Press.</text:p>
      <text:p text:style-name="Standard"/>
      <text:p text:style-name="Standard">Gordon, B.H.C. 1979. <text:span text:style-name="T4">Of Men and Herds in Canadian Plains Prehistory</text:span>. Ottawa: </text:p>
      <text:p text:style-name="P22">Mercury Series: National Museum of Man.</text:p>
      <text:p text:style-name="Standard"/>
      <text:p text:style-name="Standard">Gordon, Daniel Miner. 1880.<text:span text:style-name="T4"> Mountain and Prairie: a Journey from Victoria to </text:span></text:p>
      <text:p text:style-name="P22"><text:span text:style-name="T4">Winnipeg Via Peace River Pass. </text:span>S. Low, Marston, Searle, &amp; Rivington.</text:p>
      <text:p text:style-name="P22"/>
      <text:p text:style-name="Standard">Gorman, Ruth. 2007. <text:span text:style-name="T4">Behind the Man: John Laurie, Ruth Gorman, and the Indian Vote in </text:span></text:p>
      <text:p text:style-name="P22"><text:span text:style-name="T4">Canada. </text:span>Edited by Frits Pannekoek. Calgary: University of Calgary Press.</text:p>
      <text:p text:style-name="P22"/>
      <text:p text:style-name="Standard">Gosse, R., Henderson, J. Y., and R. Carter. 1994. <text:span text:style-name="T4">Continuing Poundmaker and Riel's </text:span></text:p>
      <text:p text:style-name="P31"><text:span text:style-name="T4">Quest: A Compilation of the Presentations Made At a Conference on Aboriginal Peoples and Justice.</text:span> Saskatoon: Purich Publishing.</text:p>
      <text:p text:style-name="Standard"/>
      <text:p text:style-name="Standard">Gosselink, Yvonne Frances. 1984. <text:span text:style-name="T4">Liberal ideology and Dene Development in the Upper </text:span></text:p>
      <text:p text:style-name="P31"><text:span text:style-name="T4">Mackenzie Valley [microform]: 1670-1984</text:span>. Microfiche. Ottawa: National Library of Canada. 1986. </text:p>
      <text:p text:style-name="Standard"/>
      <text:p text:style-name="Standard">Gough, B.M. 1985. “Overlanders of 1862.” In: <text:span text:style-name="T4">The Canadian Encyclopedia</text:span>. Edited by </text:p>
      <text:p text:style-name="P22">James H. Marsh. Edmonton: Hurtig Publishers. </text:p>
      <text:p text:style-name="P22"/>
      <text:p text:style-name="Standard">Gough, Barry. 1997. <text:span text:style-name="T4">First Across the Continent: Sir Alexander Mackenzie.</text:span> Toronto: </text:p>
      <text:p text:style-name="P22">McClelland and Stewart Ltd.</text:p>
      <text:p text:style-name="Standard"/>
      <text:p text:style-name="Standard">Gould, Ed. <text:s/>1976. <text:span text:style-name="T4">Oil: The History of Canada's Oil &amp; Gas industry.</text:span> Saanichton, B.C.: </text:p>
      <text:p text:style-name="P22">Hancock House Publishers.</text:p>
      <text:p text:style-name="P22"/>
      <text:p text:style-name="Standard">Gould, John A. 2001. <text:span text:style-name="T4">Frozen Gold: A Treatise on Early Klondike Mining Technology, </text:span></text:p>
      <text:p text:style-name="P22"><text:soft-page-break/><text:span text:style-name="T4">Methods and History.</text:span> Missoula, Mont.: Pictorial Histories Pub. Co.</text:p>
      <text:p text:style-name="P22"/>
      <text:p text:style-name="Standard">Goulet, George R. D. 2008. <text:span text:style-name="T4">The Métis in British Columbia: From Fur Trade Outposts to </text:span></text:p>
      <text:p text:style-name="P22"><text:span text:style-name="T4">Colony.</text:span> Calgary: FabJob.</text:p>
      <text:p text:style-name="P22"/>
      <text:p text:style-name="Standard"/>
      <text:p text:style-name="Standard"/>
      <text:p text:style-name="Standard">Goulet, Jean-Guy. 1982. “Religious Dualism Among Athapaskan Catholics,” <text:span text:style-name="T4">Canadian </text:span></text:p>
      <text:p text:style-name="P22"><text:span text:style-name="T4">Journal of Anthropology</text:span>, Vol 3, No. 1: 1-18. </text:p>
      <text:p text:style-name="Standard"/>
      <text:p text:style-name="Standard">––––––. 1988. “Representation of Self and Riencarnation Among the Dene Tha<text:span text:style-name="T4">. Culture</text:span>, </text:p>
      <text:p text:style-name="P22">8: 3-18.</text:p>
      <text:p text:style-name="Standard"/>
      <text:p text:style-name="Standard">––––––. 1998. <text:span text:style-name="T4">Ways of Knowing: Experience, Knowledge, and Power Among </text:span></text:p>
      <text:p text:style-name="P22"><text:span text:style-name="T4">the Dene Tha.</text:span> Lincoln: University of Nebraska Press.</text:p>
      <text:p text:style-name="Standard"/>
      <text:p text:style-name="Standard">Govia, Francine, and Helen Lewis. 1988.<text:span text:style-name="T20">  </text:span><text:span text:style-name="T4">Blacks in Canada: In Search of the Promise. A </text:span></text:p>
      <text:p text:style-name="P31"><text:span text:style-name="T4">Bibliographical Guide to the History of Blacks in Canada.</text:span> Edmonton: Harambee Centres Canada. </text:p>
      <text:p text:style-name="P31"/>
      <text:p text:style-name="Standard">Gowans, Fred R. 1975. <text:span text:style-name="T4">Rocky Mountain Rendezvous: A History of the Fur Trade </text:span></text:p>
      <text:p text:style-name="P22"><text:span text:style-name="T4">Rendezvous, 1825-1840.</text:span> Provo, Utah: Brigham Young University Press.</text:p>
      <text:p text:style-name="P22">Goyette, Linda. 2004. Edmonton in Our Own Words. University of Alberta Press.</text:p>
      <text:p text:style-name="P22"/>
      <text:p text:style-name="Standard">Gowanlock, Theresa, d. 1999. <text:span text:style-name="T4">Two months in the camp of Big Bear: The Life and </text:span></text:p>
      <text:p text:style-name="P31"><text:span text:style-name="T4">Adventures of Theresa Gowanlock and Theresa Delaney.</text:span> 1999. Regina: Canadian Plains Research Center.</text:p>
      <text:p text:style-name="Standard"/>
      <text:p text:style-name="Standard">Grace, Sherrill E. 2002. <text:span text:style-name="T4">Canada and the Idea of the North.</text:span> Montreal: McGill-Queen’s </text:p>
      <text:p text:style-name="P22">University Press. </text:p>
      <text:p text:style-name="Standard"/>
      <text:p text:style-name="Standard">Graham, Maxwell. 1923. <text:span text:style-name="T4">Canada's Wild Buffalo: Observation in the Wood Buffalo Park.</text:span> </text:p>
      <text:p text:style-name="P22">Ottawa, Department of the Interior.</text:p>
      <text:p text:style-name="Standard"/>
      <text:p text:style-name="Standard">Grahame, J.A. 1876. Letter to Richard Hardisty. January 5, 1876. Hardisty Papers, on </text:p>
      <text:p text:style-name="P22">file, Glenbow-Alberta Institute, Calgary. </text:p>
      <text:p text:style-name="P22"><text:s/></text:p>
      <text:p text:style-name="Standard">Grant, Shelagh. 1988. <text:span text:style-name="T4">Sovereignty or Security? Government Policy in the Canadian </text:span></text:p>
      <text:p text:style-name="P22"><text:span text:style-name="T4">North</text:span>, <text:span text:style-name="T4">1936–1950</text:span>. Vancouver: UBC Press.</text:p>
      <text:p text:style-name="Standard"/>
      <text:p text:style-name="Standard">Grant, Robert S. 1991. “Wings Over the North,” <text:span text:style-name="T4">The Beaver. </text:span>Vol. 71, No. 5: 7-14.</text:p>
      <text:p text:style-name="Standard"/>
      <text:p text:style-name="Standard"><text:span text:style-name="T13">Grassland History Book Committee. 1990. </text:span><text:span text:style-name="T6">Dreams and Determination: A History of </text:span></text:p>
      <text:p text:style-name="P22"><text:span text:style-name="T6">Grassland and Districts in Alberta.</text:span><text:span text:style-name="T13"> Grassland, Alta.: History Book Committee.</text:span></text:p>
      <text:p text:style-name="P22"/>
      <text:p text:style-name="Standard">Gray, James. 1971. <text:span text:style-name="T4">Red Lights on the Prairies.</text:span> Toronto: Macmillan.</text:p>
      <text:p text:style-name="P26"><text:soft-page-break/></text:p>
      <text:p text:style-name="Standard">Graybill, Andrew R. 2007. <text:span text:style-name="T4">Policing the Great Plains: Rangers, Mounties, and the North </text:span></text:p>
      <text:p text:style-name="P22"><text:span text:style-name="T4">American Frontier, 1875-1910.</text:span> Lincoln: University of Nebraska Press.</text:p>
      <text:p text:style-name="Standard"/>
      <text:p text:style-name="Standard">Great Plains Research Consultants. 1985. <text:span text:style-name="T4">Jasper National Park: A Social and Economic </text:span></text:p>
      <text:p text:style-name="P22"><text:span text:style-name="T4">History. </text:span>Ottawa: Parks Canada.</text:p>
      <text:p text:style-name="P22"/>
      <text:p text:style-name="Standard">Great Slave Lake Railway. n.d. [s.l. : s.n.], Summary: <text:span text:style-name="T4">Bibliography of works about Great </text:span></text:p>
      <text:p text:style-name="P33">Slave Lake Railway located in NWT. Also contains brief bibliography about Grimshaw - Hay River Road.</text:p>
      <text:p text:style-name="Standard"/>
      <text:p text:style-name="Standard">Green, Dianne. 1992. <text:span text:style-name="T4">In Direct Touch with the Wide World: Telecommunications in the </text:span></text:p>
      <text:p text:style-name="P22"><text:span text:style-name="T4">North, 1865-1992. </text:span>Whitehorse: NorthwesTel. </text:p>
      <text:p text:style-name="P22"/>
      <text:p text:style-name="Standard">Greenbie, Sydney. 1929. <text:span text:style-name="T4">Frontiers and Fur Trade.</text:span> New York: John Day</text:p>
      <text:p text:style-name="Standard"/>
      <text:p text:style-name="Standard">Gregoire, Lisa. 2007. <text:s/>“River of Money: The Looming Energy Boom in the Mackenzie </text:p>
      <text:p text:style-name="P22">Delta/People of the Delta,” <text:span text:style-name="T4">Canadian Geographic</text:span>: <text:s/>42-60</text:p>
      <text:p text:style-name="Standard"/>
      <text:p text:style-name="Standard">Gregory, David E. 1986. <text:span text:style-name="T4">Athabasca Landing: An Illustrated History: A Seventy-Fifth </text:span></text:p>
      <text:p text:style-name="P22"><text:span text:style-name="T4">Anniversary Project.</text:span> Athabasca, AB: Athabasca Historical Society.</text:p>
      <text:p text:style-name="Standard"/>
      <text:p text:style-name="Standard">Gregory, David E. <text:span text:style-name="T4">ed</text:span>. 1990. <text:span text:style-name="T4">The Athabasca Ryga.</text:span> Vancouver: Talonbooks.</text:p>
      <text:p text:style-name="Standard"/>
      <text:p text:style-name="Standard">Griebel, Rosemary. 1986. <text:span text:style-name="T4">Landscapes: An Annotated Bibliography on the Natural </text:span></text:p>
      <text:p text:style-name="P22"><text:span text:style-name="T4">History of Alberta.</text:span> Edmonton: Alberta Culture, Library Services.</text:p>
      <text:p text:style-name="Standard"/>
      <text:p text:style-name="Standard">Griffin, Ray. 1980 (May). "Follow the Voyageurs." <text:span text:style-name="T4">B.C. Outdoors.</text:span> <text:s/></text:p>
      <text:p text:style-name="Standard"/>
      <text:p text:style-name="Standard">Griffiths, Mary, Amy Taylor and Dan Woynillowicz. 2006. <text:span text:style-name="T4">Troubled Waters, Troubling </text:span></text:p>
      <text:p text:style-name="P31"><text:span text:style-name="T4">Trends: Technology and Policy Options to Reduce Water Use in Oil and Oil Sands Development in Alberta. </text:span>1st Edition. <text:s/>Edited by Randee Holmes. Drayton Valley, AB: Pembina Institute. <text:s/>Full PDF: <text:a xlink:type="simple" xlink:href="http://pubs.pembina.org/reports/TroubledW_Full.pdf"><text:span text:style-name="Internet_20_link">http://pubs.pembina.org/reports/TroubledW_Full.pdf</text:span></text:a></text:p>
      <text:p text:style-name="Standard"/>
      <text:p text:style-name="Standard">Grouard, mgr. 1922. <text:span text:style-name="T4">Souvenirs de mes soixante ans d'apostolat dans l'Athabaska-</text:span></text:p>
      <text:p text:style-name="P22"><text:span text:style-name="T4">Mackenzie. </text:span>Lyon : Oeuvre Apostolique de M.I.; Winnipeg : "La Liberté".</text:p>
      <text:p text:style-name="Standard"/>
      <text:p text:style-name="Standard">Grow, Stewart. "The Blacks of Amber Valley: Negro Pioneering in Northern Alberta." </text:p>
      <text:p text:style-name="P22"><text:span text:style-name="T4">Canadian Ethnic Studies</text:span> 6, No. 1-2 (1974): 17-38.</text:p>
      <text:p text:style-name="P22"/>
      <text:p text:style-name="Standard">Gruhn, Ruth. 1981. <text:span text:style-name="T4">Archaeological Research at Calling Lake, Northern Alberta.</text:span> Ottawa: </text:p>
      <text:p text:style-name="P22">National Museums of Canada.</text:p>
      <text:p text:style-name="P22"/>
      <text:p text:style-name="Standard">Gryba, Eugene M. 1983. <text:span text:style-name="T4">Sibbald Creek: 11,000 Years of Human Use of the Alberta </text:span></text:p>
      <text:p text:style-name="P24">Foothills.</text:p>
      <text:p text:style-name="Standard"><text:soft-page-break/></text:p>
      <text:p text:style-name="Standard">Grygier, Pat Sandiford. 1994. <text:span text:style-name="T4">A Long Way from Home: The Tuberculosis Epidemic </text:span></text:p>
      <text:p text:style-name="P22"><text:span text:style-name="T4">among the Inuit.</text:span> Montreal &amp; Kingston: McGill-Queen's University Press. </text:p>
      <text:p text:style-name="P22"/>
      <text:p text:style-name="Standard">Guédon, Marie-Françoise. 1972. "Canadian Indian Ethnomusicology: Selected </text:p>
      <text:p text:style-name="P31">Bibliography and Discography," <text:span text:style-name="T4">Ethnomusicology</text:span>, Vol. 16, No. 3, Canadian Issue: 465-478.</text:p>
      <text:p text:style-name="Standard"/>
      <text:p text:style-name="Standard">Guest, Robert. 1995. <text:span text:style-name="T4">Trail North: A Journey in Words and Pictures</text:span>. Lone Pine </text:p>
      <text:p text:style-name="P22">Publications, Edmonton. </text:p>
      <text:p text:style-name="P22"/>
      <text:p text:style-name="Standard">Guest, Wilfred. 1978. <text:span text:style-name="T4">Poetic Fancies.</text:span> Grande Prairie, Alberta: W. Guest.</text:p>
      <text:p text:style-name="P22"/>
      <text:p text:style-name="Standard">Guillet, Edwin C. 1968. <text:span text:style-name="T4">Pioneer Arts and Crafts.</text:span> Toronto: University of Toronto Press. </text:p>
      <text:p text:style-name="Standard"/>
      <text:p text:style-name="Standard">Guiltner, James Carl. 1963. <text:span text:style-name="T4">The Peace River Country and McKenzie High</text:span>way to </text:p>
      <text:p text:style-name="P31"><text:span text:style-name="T4">Yellowknife (John Hart Highway and Alaska Highway 1867-1967): Historical and Tourist Guide.</text:span> Edmonton: Guiltner. </text:p>
      <text:p text:style-name="Standard"/>
      <text:p text:style-name="Standard">Gulig, Anthony G. 2000. <text:span text:style-name="T4">Shifting Sands: Treaty Rights and Fish and Game Law </text:span></text:p>
      <text:p text:style-name="P31"><text:span text:style-name="T4">Enforcement in Northern Saskatchewan, 1920-1945.</text:span> Whitewater, Wisconsin: University of Wisconsin Press.</text:p>
      <text:p text:style-name="Standard"/>
      <text:p text:style-name="Standard">Gummer, W.D., K.J. Cash, F.J. Wrona, and T.D. Prowse. 2000. “The Northern River </text:p>
      <text:p text:style-name="P31">Basins Study: Context and Design,” <text:span text:style-name="T4">Journal of Aquatic Ecosystem Stress and Recovery</text:span> 8: 7-16.</text:p>
      <text:p text:style-name="P31"/>
      <text:p text:style-name="Standard">Gunn, Anne, Goo Arlooktoo and David Kaomayok. 1988. “The Contribution of the </text:p>
      <text:p text:style-name="P31">Ecological Knowledge of Inuit to Wildlife Management in the Northwest Territories,” In: <text:span text:style-name="T4">Traditional Knowledge and Renewable Resource Management in Northern Regions.</text:span> Edited by Milton M. R. Freeman and Ludwig N. Carbyn. Edmonton: Boreal Institute for Northern Studies, University of Alberta.</text:p>
      <text:p text:style-name="Standard"> </text:p>
      <text:h text:style-name="Heading_20_2" text:outline-level="2">H.</text:h>
      <text:p text:style-name="Standard"/>
      <text:p text:style-name="Standard">Habgood, Th. 1967. Petroglyphs and Pictographs in Alberta. Archeological Society of </text:p>
      <text:p text:style-name="P22">Alberta, Newsletters 13, 14. </text:p>
      <text:p text:style-name="Standard"/>
      <text:p text:style-name="Standard">Hackett, Paul. 2002. A Very Remarkable Sickness: Epidemics in the Petit Nord, 1670-</text:p>
      <text:p text:style-name="P22">1846. Winnipeg: University of Manitoba Press.</text:p>
      <text:p text:style-name="P22"/>
      <text:p text:style-name="Standard">Haestie, Elizabeth. 1986. <text:span text:style-name="T4">Ferries and Ferrymen in Alberta.</text:span> Calgary: Glenbow Museum.</text:p>
      <text:p text:style-name="P22"/>
      <text:p text:style-name="Standard">Hafen, Le Roy Reuben. ed. 1997. <text:span text:style-name="T4">Mountain Men and the Fur Trade of the Far West. </text:span></text:p>
      <text:p text:style-name="P22"><text:span text:style-name="T4">Selections</text:span>. Lincoln: University of Nebraska Press.</text:p>
      <text:p text:style-name="P22"><text:soft-page-break/></text:p>
      <text:p text:style-name="Standard">Haffenreffer Museum of Anthropology. 1989. <text:span text:style-name="T4">Out of the North: The Subarctic Collection </text:span></text:p>
      <text:p text:style-name="P31"><text:span text:style-name="T4">of the Haffenreffer Museum of Anthropology.</text:span> Bristol, Rhode Island: Haffenreffer Museum of Anthropology, Brown University.</text:p>
      <text:p text:style-name="P31"/>
      <text:p text:style-name="Standard">Haig,Bruce. 1983. <text:span text:style-name="T4">James Hector, Explorer</text:span>. (Alberta Historical Resources Foundation) </text:p>
      <text:p text:style-name="P22">Calgary: Detselig Enterprises.</text:p>
      <text:p text:style-name="Standard"/>
      <text:p text:style-name="Standard">Hail, Barbara A. and Kate C. Duncan. 1989. <text:span text:style-name="T4">Out of the North: The Subarctic Collection </text:span></text:p>
      <text:p text:style-name="P31"><text:span text:style-name="T4">of the Haffenreffer Museum of Anthropology</text:span>. Bristol, Rhode Island, Brown University.</text:p>
      <text:p text:style-name="Standard"/>
      <text:p text:style-name="Standard">Hall, C. F. 1865. Arctic Researches and Life among the Esquimaux: Being the Narrative </text:p>
      <text:p text:style-name="P31">of an Expedition in Search of Sir John Franklin, in the years 1860, 1861 and 1862. New York: Harper.</text:p>
      <text:p text:style-name="Standard"/>
      <text:p text:style-name="Standard">Hall, D. J. 1977. “Half-Breed Claims Commission,” <text:span text:style-name="T4">Alberta History</text:span>, Vol. 25, No. 2: 1-8.</text:p>
      <text:p text:style-name="P31"/>
      <text:p text:style-name="Standard">Hall, R.I., P.R. Leavitt, R. Quinlan, A.S. Dixit, and J.P. Smol. 1999. “Effects of </text:p>
      <text:p text:style-name="P31">agriculture, urbanization and climate on water quality in the northern Great Plains.” <text:span text:style-name="T4">Limnol. Oceanography</text:span>, 44: 739-756.</text:p>
      <text:p text:style-name="P31"/>
      <text:p text:style-name="Standard">Hallett, Heather M. 1999. <text:span text:style-name="T4">Children of the Rivers.</text:span> Vol. 1. Castlegar, British Columbia, </text:p>
      <text:p text:style-name="P22">Author. </text:p>
      <text:p text:style-name="P22"/>
      <text:p text:style-name="Standard">Hamilton, J. B. 1944? Evidence on the Peace River Empire for the Public Defenders' </text:p>
      <text:p text:style-name="P22">Court. Douglas Printing Co. </text:p>
      <text:p text:style-name="P22"/>
      <text:p text:style-name="Standard">Hamilton, Martha Wilson. 1995. <text:span text:style-name="T4">Silver in the Fur Trade, 1680-1820.</text:span> Chelmsford, MA: </text:p>
      <text:p text:style-name="P22">Martha Hamilton Publishing.</text:p>
      <text:p text:style-name="P22"/>
      <text:p text:style-name="Standard"/>
      <text:p text:style-name="Standard">Hanan, Zahava. 2004. <text:span text:style-name="T4">An Alberta Bestiary: Animals of the Rolling Hills</text:span>. Calgary: </text:p>
      <text:p text:style-name="P22">University of Calgary Press.</text:p>
      <text:p text:style-name="Standard"/>
      <text:p text:style-name="Standard">Hanbury, David T. 1904. <text:span text:style-name="T4">Sport and Travel in the Northland of Canada. </text:span>London: Edward </text:p>
      <text:p text:style-name="P22">Arnold. </text:p>
      <text:p text:style-name="P22"/>
      <text:p text:style-name="Standard">Hanchuk, Rena Jeanne. 1999.<text:span text:style-name="T4"> The Word and Wax: A Medical Folk Ritual Among </text:span></text:p>
      <text:p text:style-name="P31"><text:span text:style-name="T4">Ukrainians in Alberta. </text:span>Edmonton: Huculak Chair of Ukrainian Culture and Ethnography: Canadian Institute of Ukrainian Studies Press.</text:p>
      <text:p text:style-name="Standard"/>
      <text:p text:style-name="Standard">Hansen-McIntyre, Hugh. 1988. “Treasure Hunters in the Cordillera: Into the Uncharted </text:p>
      <text:p text:style-name="P31">Wilderness with the Geological Survey of Canada,” <text:span text:style-name="T4">The Beaver. </text:span>Vol. 68, No. 5: 34-42.</text:p>
      <text:p text:style-name="P31"/>
      <text:p text:style-name="Standard"><text:soft-page-break/>Hanks, Christopher C. 1989. “The Mackenzie Basin: An Alternative Approach to Dene </text:p>
      <text:p text:style-name="P22">and Métis Archaeology,” <text:span text:style-name="T4">Arctic</text:span>, Vol. 42. No. 2:139-147. </text:p>
      <text:p text:style-name="P22"/>
      <text:p text:style-name="Standard">Hanks, Christopher and Barbara J. Winter. 1999. The Traditional Fishery on Deh Cho: </text:p>
      <text:p text:style-name="P22">An Ethnohistoric and Archaeological Perspective," <text:span text:style-name="T4">Arctic</text:span>, Vol. 44, No. 1: 47-56.</text:p>
      <text:p text:style-name="Standard"/>
      <text:p text:style-name="Standard">Hansen, Evelyn. (n.d.) <text:span text:style-name="T4">Where the Boats Go: Navigation on the Peace, 1792-1952.</text:span> Peace </text:p>
      <text:p text:style-name="P22">River, AB: Friends of the Peace River Centennial Museum. </text:p>
      <text:p text:style-name="Standard"/>
      <text:p text:style-name="Standard">Hanson, Eric. 1956. <text:span text:style-name="T4">Local Government in Alberta. </text:span>Toronto: McClelland and Stewart. </text:p>
      <text:p text:style-name="Standard"/>
      <text:p text:style-name="Standard">Hara, Hiroko. 1965. <text:span text:style-name="T4">Pre-school children of the Hare Indians. </text:span>Ottawa : Dept. of Northern </text:p>
      <text:p text:style-name="P22">Affairs and National Resources, Northern Co-ordination and Research Centre.</text:p>
      <text:p text:style-name="Standard"/>
      <text:p text:style-name="Standard">Hardy, W.G. [ed.-in-chief] 1967. <text:span text:style-name="T4">Alberta: A Natural History.</text:span> M.G. Edmonton: Hurtig </text:p>
      <text:p text:style-name="P22">Publishers.</text:p>
      <text:p text:style-name="P22"/>
      <text:p text:style-name="Standard">Hardy, Richard L. 1980. “Métis Rights in the Mackenzie River District of the Northwest </text:p>
      <text:p text:style-name="P22">Territories,” <text:span text:style-name="T4">Canadian Native Law Reporter</text:span>: 1-33.</text:p>
      <text:p text:style-name="P22"/>
      <text:p text:style-name="Standard">Hargrave, Joseph James. 1970. <text:s/>“Annual Routine in Red River Settlement.” In Donald </text:p>
      <text:p text:style-name="P31">Swainson (Editor): <text:span text:style-name="T4">Historical Essays on the Prairie Provinces.</text:span> Toronto: McClelland and Stewart Limited. 28-44.</text:p>
      <text:p text:style-name="P22"/>
      <text:p text:style-name="Standard">Harington, C.R. 1975 (July/Aug). "Bones Say Man Lived in Yukon 27,000 years ago." </text:p>
      <text:p text:style-name="P24">Candian Geographic. </text:p>
      <text:p text:style-name="Standard"> </text:p>
      <text:p text:style-name="Standard">––––––. 1977 (Nov/Dec.). "Wildlife in BC During the Ice Age." <text:span text:style-name="T4">BC Outdoors.</text:span> </text:p>
      <text:p text:style-name="Standard"/>
      <text:p text:style-name="Standard">Harington, C.R., ed. 1982. <text:span text:style-name="T4">The Year Without a Summer?: World Climate in 1816. </text:span></text:p>
      <text:p text:style-name="P22">Ottawa: Canadian Museum of Nature.</text:p>
      <text:p text:style-name="P22"/>
      <text:p text:style-name="Standard">Harington, C.R. 1985. Climatic Change in Canada, Critical Periods in the Quaternary </text:p>
      <text:p text:style-name="P31">Climate History of Northern North America<text:span text:style-name="T4">. </text:span>in <text:span text:style-name="T4">Quaternary Climate History of Northern North America</text:span>. Ottawa: National Museums of Canada: 75-105.</text:p>
      <text:p text:style-name="P31"><text:span text:style-name="T4"><text:s/></text:span>Ottawa: National Museums of Canada. <text:s/></text:p>
      <text:p text:style-name="Standard"/>
      <text:p text:style-name="Standard">Harmon, Daniel Williams. 1905. <text:span text:style-name="T4">A Journal of Voyages and Travels in the Interior of </text:span></text:p>
      <text:p text:style-name="P22"><text:span text:style-name="T4">North America.</text:span> New York: Williams-Barker Co. </text:p>
      <text:p text:style-name="P22"/>
      <text:p text:style-name="Standard">––––––. 1911. <text:span text:style-name="T4">A Journal of Voyages and Travels in the Interior of North America. </text:span></text:p>
      <text:p text:style-name="P22">Toronto: The Courier Press. <text:s text:c="2"/></text:p>
      <text:p text:style-name="Standard"> </text:p>
      <text:p text:style-name="Standard">––––––. 1957 [reprint]. <text:span text:style-name="T4">Sixteen Years in the Indian Country</text:span>. Toronto: </text:p>
      <text:p text:style-name="P22">Macmillan. <text:s/></text:p>
      <text:p text:style-name="Standard"/>
      <text:p text:style-name="Standard"><text:soft-page-break/>Harper, J. Russell. 1970. <text:span text:style-name="T4">Early Painters and Engravers in Canada</text:span>. Toronto: University </text:p>
      <text:p text:style-name="P22">of Toronto Press.</text:p>
      <text:p text:style-name="P22"/>
      <text:p text:style-name="Standard">––––––. 1974. <text:span text:style-name="T4">A People's Art: primitive, Naïve, Provincial, and Folk Painting in Canada.</text:span> </text:p>
      <text:p text:style-name="P22">Toronto: University of Toronto Press.</text:p>
      <text:p text:style-name="P22"/>
      <text:p text:style-name="Standard">––––––. 1977. <text:s/><text:span text:style-name="T4">Painting in Canada: A History.</text:span> 2nd Edition. Toronto: University of </text:p>
      <text:p text:style-name="P22">Toronto Press.</text:p>
      <text:p text:style-name="Standard"/>
      <text:p text:style-name="Standard">––––––. 1985. “Paul Kane.” In: <text:span text:style-name="T4">The Canadian Encyclopedia</text:span>. Edited by James H. Marsh. </text:p>
      <text:p text:style-name="P22">Edmonton: Hurtig Publishers. </text:p>
      <text:p text:style-name="P22"/>
      <text:p text:style-name="Standard">Harper, Mabel Lillian. (n.d.) <text:span text:style-name="T4">Faith in a Fertile Land</text:span> <text:span text:style-name="T4">Pouce Coupe</text:span> (?).</text:p>
      <text:p text:style-name="Standard"> </text:p>
      <text:p text:style-name="Standard">––––––. 1967. <text:span text:style-name="T4">History of the Ladies' Auxiliary to the Pouce Coupe </text:span></text:p>
      <text:p text:style-name="P24">Hospital. </text:p>
      <text:p text:style-name="Standard"/>
      <text:p text:style-name="Standard">Harris, Richard Cole, et al. 1993. Historical Atlas of Canada: The Land Transformed, </text:p>
      <text:p text:style-name="P22">1800-1891. <text:s/>Edited by R. Louis Gentilcore. Toronto: University of Toronto Press.</text:p>
      <text:p text:style-name="P22"/>
      <text:p text:style-name="Standard">Harris, Stuart A. 1986. <text:span text:style-name="T4">The Permafrost Environment.</text:span> London: Croom Helm.</text:p>
      <text:p text:style-name="P22"/>
      <text:p text:style-name="Standard">Harris, Tim. 2004. <text:span text:style-name="T4">The Mackenzie River.</text:span> Milwaukee, Wis.: Gareth Stevens Pub.</text:p>
      <text:p text:style-name="Standard"/>
      <text:p text:style-name="Standard">Harrison, Julia D. 1987. <text:span text:style-name="T4">The Spirit Sings: Artistic Traditions of Canada's First Peoples. </text:span></text:p>
      <text:p text:style-name="P22">Toronto: McClelland &amp; Stewart; Calgary: Glenbow Museum.</text:p>
      <text:p text:style-name="P22"/>
      <text:p text:style-name="Standard">Harrison, David A. 1988. <text:span text:style-name="T4">A History of the Anglican Church, Hay River, Northwest </text:span></text:p>
      <text:p text:style-name="P22"><text:span text:style-name="T4">Territories 1868-1988. </text:span>Hay River, N.W.T. : The author.</text:p>
      <text:p text:style-name="Standard"/>
      <text:p text:style-name="Standard">Harrison, Tracey. 1994. <text:span text:style-name="T4">Place Names of Alberta.</text:span> Vol. III. <text:span text:style-name="T4">Central Alberta.</text:span></text:p>
      <text:p text:style-name="P22">Calgary: University of Calgary Press. </text:p>
      <text:p text:style-name="Standard"/>
      <text:p text:style-name="Standard">Hart, E.J. 1979. <text:span text:style-name="T4">Diamond Hitch: The Early Outfitters and Guides of Banff and Jasper. </text:span></text:p>
      <text:p text:style-name="P22">Summerthought, Banff. </text:p>
      <text:p text:style-name="Standard"/>
      <text:p text:style-name="Standard">Hart, H.R. 1980. <text:span text:style-name="T4">History of Hinton.</text:span> Published by Mrs. Hazel Hart, Hinton. </text:p>
      <text:p text:style-name="P8"/>
      <text:p text:style-name="P8">Hart, Stanton G.V. Email correspondence with Peter J. Murphy dated 25 September </text:p>
      <text:p text:style-name="P35">1997. <text:s/>In North Western Pulp &amp; Power Ltd., Summary of its antecedents and evolution, 10 October 1997. West Fraser forestry archives, Hinton. </text:p>
      <text:p text:style-name="Standard"/>
      <text:p text:style-name="Standard">Harvey, A.G. 1947. <text:span text:style-name="T4">Douglas of the Fir.</text:span> Harvard University Press, Cambridge. </text:p>
      <text:p text:style-name="Standard"/>
      <text:p text:style-name="Standard">Harvie, J. 1946. “Annual Report of the Deputy Minister, 1945-46.” Alberta Department </text:p>
      <text:p text:style-name="P22"><text:soft-page-break/>of Lands and Mines, Edmonton. </text:p>
      <text:p text:style-name="P22"/>
      <text:p text:style-name="Standard">Haskell, William B. 1998. <text:span text:style-name="T4">Two years in the Klondike and Alaskan gold-fields, 1896-</text:span></text:p>
      <text:p text:style-name="P31"><text:span text:style-name="T4">1898: A Thrilling Narrative of Life in the Gold Mines and Camps.</text:span> Fairbanks, Alaska: University of Alaska Press.</text:p>
      <text:p text:style-name="P31"/>
      <text:p text:style-name="Standard">Hatt, Ken. 1985. "Ethnic Discourse in Alberta: Land and the Métis in the Ewing </text:p>
      <text:p text:style-name="P22">Commission," <text:span text:style-name="T4">Canadian Ethnic Studies</text:span>, Vol. 17, No. 2.</text:p>
      <text:p text:style-name="Standard"/>
      <text:p text:style-name="Standard">Hatfield Consultants Limited. 2009. <text:span text:style-name="T4">Regional Aquatics Monitoring Program 2008 </text:span></text:p>
      <text:p text:style-name="P22"><text:span text:style-name="T4">Technical Report: Final Report. </text:span>Vancouver: Hatfield Consultants Ltd.</text:p>
      <text:p text:style-name="P22"/>
      <text:p text:style-name="Standard">Hawker, Peter D. 1995. <text:span text:style-name="T4">Fort Edmonton: Fur Trade Entrepôt, 1795-1870.</text:span> Edmonton: </text:p>
      <text:p text:style-name="P22">Hawk Production.</text:p>
      <text:p text:style-name="P22"/>
      <text:p text:style-name="Standard">Haworth, Paul Leland. 1917. <text:span text:style-name="T4">On the Headwaters of Peace River: A Narrative of a </text:span></text:p>
      <text:p text:style-name="P31"><text:span text:style-name="T4">Thousand-mile Canoe Trip to a Little-Known Range of the Canadian Rockies.</text:span> Scribner.</text:p>
      <text:p text:style-name="P31"/>
      <text:p text:style-name="Standard">Hay, W. 1988. <text:span text:style-name="T4">Athabasca River Sand Hills integrated resource inventory and </text:span></text:p>
      <text:p text:style-name="P31"><text:span text:style-name="T4">evaluations.</text:span> Edmonton: Alberta Forestry, Lands and Wildlife, Land Information Services Division.</text:p>
      <text:p text:style-name="P22"/>
      <text:p text:style-name="Standard">Haycock, Maurice. 2007. <text:span text:style-name="T4">On site with Maurice Haycock, Artist of the Arctic: Paintings </text:span></text:p>
      <text:p text:style-name="P31"><text:span text:style-name="T4">and Drawings of Historical Sites in the Canadian Arctic.</text:span> Campbellville, ON: E. Kent Publishers.</text:p>
      <text:p text:style-name="Standard"/>
      <text:p text:style-name="Standard">Haydon, A.L. 1971. <text:span text:style-name="T4">The Riders of the Plains, 1873-1910</text:span>. Edmonton: Hurtig Press.</text:p>
      <text:p text:style-name="P31"/>
      <text:p text:style-name="Standard">Hayes, Alden C. 1989.<text:span text:style-name="T4"> Down North to the Sea: 2,000 Miles by Canoe to the Arctic </text:span></text:p>
      <text:p text:style-name="P22"><text:span text:style-name="T4">Ocean. </text:span>Boulder, Colo.: Pruett Pub. Co.</text:p>
      <text:p text:style-name="Standard"/>
      <text:p text:style-name="Standard">Hayes, Derek. 2001. <text:span text:style-name="T4">First Crossing: Alexander Mackenzie, His Expedition Across North </text:span></text:p>
      <text:p text:style-name="P22"><text:span text:style-name="T4">America and the Opening of the Continent.</text:span> Vancouver: Douglas &amp; McIntyre.</text:p>
      <text:p text:style-name="P22"/>
      <text:p text:style-name="Standard">––––––. 2006. <text:span text:style-name="T4">Historical Atlas of Canada: Canada's History Illustrated with Original</text:span></text:p>
      <text:p text:style-name="P22"><text:span text:style-name="T4">Maps. </text:span>Vancouver: Douglas &amp; McIntyre; Seattle: University of Washington Press.</text:p>
      <text:p text:style-name="P22"/>
      <text:p text:style-name="Standard">Health and Welfare Canada. 1991. <text:span text:style-name="T4">Pulp and Paper Mill Effluent: Issues.</text:span> Health </text:p>
      <text:p text:style-name="P22">Protection Branch. Ottawa, ON.</text:p>
      <text:p text:style-name="Standard"/>
      <text:p text:style-name="Standard">Health and Welfare Canada. 1990. <text:span text:style-name="T4">Mercury, Fish and You. Mercury Questions and </text:span></text:p>
      <text:p text:style-name="P22"><text:span text:style-name="T4">Answers. </text:span>Medical Services Branch. Ottawa, ON.</text:p>
      <text:p text:style-name="Standard"/>
      <text:p text:style-name="Standard">Hearne, Samuel. 2007. <text:span text:style-name="T4">A Journey to the Northern Ocean: The Adventures of Samuel </text:span></text:p>
      <text:p text:style-name="P31"><text:span text:style-name="T4">Hearne. </text:span><text:s/>Surrey, BC: TouchWood Eds. <text:s/>Originally published [1795] as <text:span text:style-name="T4">A Journey </text:span><text:soft-page-break/><text:span text:style-name="T4">from the Prince of Wale’s Fort in Hudson’s Bay to the Northern Ocean in the years 1769, 1770, 1771 1772. </text:span></text:p>
      <text:p text:style-name="P33"/>
      <text:p text:style-name="Standard">Hebben, Thorsten. 2009. <text:span text:style-name="T4">Analysis of Water Quality Conditions and Trends for the Long-</text:span></text:p>
      <text:p text:style-name="P31"><text:span text:style-name="T4">Term River Network: Athabasca River, 1960-2007.</text:span> Edmonton: Alberta<text:span text:style-name="T4"> </text:span>Environment.</text:p>
      <text:p text:style-name="P33"/>
      <text:p text:style-name="Standard">Hector, James, Sir. 1861.<text:span text:style-name="T4"> On the Physical Features of the Central Part of British North </text:span></text:p>
      <text:p text:style-name="P22"><text:span text:style-name="T4">America </text:span>[microform]:<text:span text:style-name="T4"> and on its Capabilities for Settlement</text:span>. Edinburgh?: s.n.</text:p>
      <text:p text:style-name="P22"/>
      <text:p text:style-name="Standard">Hector, Peter. 2008. "Surveying Canada: The Palliser Expedition," In: <text:span text:style-name="T4">The Amazing </text:span></text:p>
      <text:p text:style-name="P31"><text:span text:style-name="T4">World of James Hector</text:span>. Edited by Simon Nathan and Mary Varnham. Wellington, N.Z. : Awa Press.</text:p>
      <text:p text:style-name="Standard"/>
      <text:p text:style-name="Standard">Hedley, Ralph. 1955? East of the Beaver Hills. <text:span text:style-name="T4">A History of Lamont, it's [sic] People and </text:span></text:p>
      <text:p text:style-name="P22"><text:span text:style-name="T4">their Achievements, 1892-1955. </text:span>Edmonton, Alta. ? : R. Hedley.</text:p>
      <text:p text:style-name="Standard"/>
      <text:p text:style-name="Standard">Helgason, Elma. 1963. <text:span text:style-name="T4">In the Land Where the Peace River Flows: Poems</text:span>. Published by </text:p>
      <text:p text:style-name="P22">the Author.</text:p>
      <text:p text:style-name="Standard"/>
      <text:p text:style-name="Standard">Helgason, Gail. 1987. <text:span text:style-name="T4">The First Albertans.</text:span> Edmonton: Lone Pine Publishing. </text:p>
      <text:p text:style-name="Standard"/>
      <text:p text:style-name="Standard">Helm, June. 1965. "Bilaterality in the Socio-Territorial Organization of the Arctic </text:p>
      <text:p text:style-name="P22">Drainage Dene," Ethnology 4: 351–85.</text:p>
      <text:p text:style-name="Standard"/>
      <text:p text:style-name="Standard">––––––. 1966. <text:span text:style-name="T4">The Dogrib Hand Game.</text:span> Ottawa: National Museum [Bulletin 205,</text:p>
      <text:p text:style-name="P22">Anthropological Series 71]. </text:p>
      <text:p text:style-name="P22"/>
      <text:p text:style-name="Standard">––––––. 1973. <text:span text:style-name="T4">Subarctic Athapaskan Bibliography</text:span>. <text:s/>Iowa City, Iowa, Dept. of </text:p>
      <text:p text:style-name="P22">Anthropology, University of Iowa.</text:p>
      <text:p text:style-name="P22"/>
      <text:p text:style-name="Standard">––––––. 1976. <text:span text:style-name="T4">The Indians of the Subarctic: a Critical Bibliography</text:span>. Bloomington: </text:p>
      <text:p text:style-name="P22">Indiana University Press.</text:p>
      <text:p text:style-name="P22"/>
      <text:p text:style-name="Standard">––––––. 1979. “Long term Research Among the Dogrib and Other Dene,” In: <text:span text:style-name="T4">Long </text:span></text:p>
      <text:p text:style-name="P31"><text:span text:style-name="T4">Term Filed Research in Social Anthropology, </text:span>Edited by George M. Foster, Thayer Scudder, Elizabeth Colson, Robert V. Kemper: 145-63. New York: Academic Press.</text:p>
      <text:p text:style-name="Standard"/>
      <text:p text:style-name="Standard">––––––. 1980. "Female Infanticide, European Diseases, and Population Levels among the </text:p>
      <text:p text:style-name="P22">Mackenzie Dene," American Ethnologist 7: 259–85. <text:s/></text:p>
      <text:p text:style-name="Standard"/>
      <text:p text:style-name="Standard">Helm, June, Edward S. Rogers, and James G.E. Smith. 1981. “Intercultural Relations and </text:p>
      <text:p text:style-name="P31">Cultural Change in the Shield and Mackenzie Borderlands, 146-157 in <text:span text:style-name="T4">Handbook of North American Indians,</text:span> V<text:span text:style-name="T4">ol. 6: Subarctic</text:span>. Washington, DC: Smithsonian Institution. </text:p>
      <text:p text:style-name="P31"><text:soft-page-break/></text:p>
      <text:p text:style-name="Standard">Helm, June and Vital Thomas. 1966 (Winter). “Tales from the Dogribs,” <text:span text:style-name="T4">The Beaver</text:span>. </text:p>
      <text:p text:style-name="P22">Vol. 46, No. 2: 16-24; Vol. 46, No.3: 52-54.</text:p>
      <text:p text:style-name="P22"/>
      <text:p text:style-name="Standard">Helm, June Terry Alliband, Terry Birk, Virginia Lawson, Suzanne Reisner, Craig </text:p>
      <text:p text:style-name="P31">Sturtevant, and Stanley Witkowski. 1975. “The Contact History of the Subarctic Athapaskans: An Overview,” <text:span text:style-name="T4">Proceedings: Northern Athapaskan Conference, 1971. </text:span>Edited by A. McFayden Clark, 1: 302-46. Mercury Series, Canadian Ethnology Service Paper 27. Ottawa: National Museum of Man.</text:p>
      <text:p text:style-name="Standard"/>
      <text:p text:style-name="Standard">Helm, June, and <text:s/>Beryl Gillespie. 1981. “Dogrib Oral Tradition As History: War and </text:p>
      <text:p text:style-name="P22">Peace in the 1820s,” <text:span text:style-name="T4">Journal of Anthropological Research. </text:span>37: 8-27.</text:p>
      <text:p text:style-name="Standard"/>
      <text:p text:style-name="Standard">Helmer, James, S. VanDyke and F.J. Kense. <text:span text:style-name="T4">eds</text:span>. 1977. <text:span text:style-name="T4">Problems in the Prehistory of the </text:span></text:p>
      <text:p text:style-name="P31"><text:span text:style-name="T4">North American Subarctic. The Athapaskan Question. </text:span>Calgary: University of Calgary Department of Archeology. </text:p>
      <text:p text:style-name="P22"/>
      <text:p text:style-name="Standard">Hemsworth, Wade. 2003. <text:span text:style-name="T4">Folk Songs of the Canadian North Woods</text:span> [sound recording]. </text:p>
      <text:p text:style-name="P22">Washington, D.C.: Smithsonian Folkways Recordings.</text:p>
      <text:p text:style-name="Standard"/>
      <text:p text:style-name="Standard">Henderson Directories. 1911-1929. <text:span text:style-name="T4">Henderson's Alberta Gazetteer and Directory.</text:span> </text:p>
      <text:p text:style-name="P22">Winnipeg: Henderson Directories. <text:s/></text:p>
      <text:p text:style-name="P22"/>
      <text:p text:style-name="Standard">Hendriks, Robert W. 2008. <text:span text:style-name="T4">William Bleasdell Cameron: A Life of Writing and </text:span></text:p>
      <text:p text:style-name="P22"><text:span text:style-name="T4">Adventure.</text:span> Athabasca, AB: Athabasca University.</text:p>
      <text:p text:style-name="P22"/>
      <text:p text:style-name="Standard">Hendy, Eileen &amp; Weber, D. (eds.). 2000. <text:span text:style-name="T4">Athabasca Album: A Pictorial History 1875-</text:span></text:p>
      <text:p text:style-name="P22"><text:span text:style-name="T4">1999. </text:span>Alberta: Quebecore Jasper Printing.</text:p>
      <text:p text:style-name="P22"/>
      <text:p text:style-name="Standard">Henighan, Tom. 2009. <text:span text:style-name="T4">Vilhjalmur Stefansson: Arctic Adventurer.</text:span> Toronto: Tonawanda, </text:p>
      <text:p text:style-name="P22">NY: Dundurn Press.</text:p>
      <text:p text:style-name="P22"/>
      <text:p text:style-name="Standard">Hennig, Arnold M. F. 1999. <text:span text:style-name="T4">A Brief History of the World* (*Peace River Region of </text:span></text:p>
      <text:p text:style-name="P22"><text:span text:style-name="T4">Northern Alberta). </text:span>Alberta : s.n.</text:p>
      <text:p text:style-name="Standard"/>
      <text:p text:style-name="Standard">Henry, A. 1809. <text:span text:style-name="T4">Travels and Adventures in Canada and the Indian Territories, Between </text:span></text:p>
      <text:p text:style-name="P22"><text:span text:style-name="T4">the Years 1760 and 1776. </text:span>New York: I. Riley. </text:p>
      <text:p text:style-name="P22"/>
      <text:p text:style-name="Standard">Heron, R. P. 1981. <text:span text:style-name="T4">Athabasca Landing Trail and the Perryvale Centre for Heritage </text:span></text:p>
      <text:p text:style-name="P31"><text:span text:style-name="T4">Exploration: Interpretive Concept Plan. </text:span>Edmonton, AB: Heron/Seale &amp; Associates.</text:p>
      <text:p text:style-name="P22"/>
      <text:p text:style-name="Standard">Hesketh, Bob. <text:span text:style-name="T4">ed. </text:span>1996. <text:span text:style-name="T4">Three Northern Wartime Projects.</text:span> Edmonton: Published jointly </text:p>
      <text:p text:style-name="P22">by Canadian Circumpolar Institute, Edmonton &amp; District Historical Society.</text:p>
      <text:p text:style-name="Standard"/>
      <text:p text:style-name="Standard">Hewitt, C. Gordon. 1921. <text:span text:style-name="T4">The Conservation of the Wild Life of Canada.</text:span> New York: </text:p>
      <text:p text:style-name="P22"><text:soft-page-break/>Charles Scribner's Sons.</text:p>
      <text:p text:style-name="P22"/>
      <text:p text:style-name="Standard">Hewitt, Steve. 2006. <text:span text:style-name="T4">Riding to the Rescue: The Transformation of the RCMP in Alberta </text:span></text:p>
      <text:p text:style-name="P22"><text:span text:style-name="T4">and Saskatchewan, 1914-1939.</text:span> Toronto: University of Toronto Press.<text:span text:style-name="T19"> </text:span></text:p>
      <text:p text:style-name="Standard"/>
      <text:p text:style-name="Standard">Higinbotham, John D. 1978. <text:span text:style-name="T4">When the West Was Young: Historical Reminiscences of the </text:span></text:p>
      <text:p text:style-name="P22"><text:span text:style-name="T4">Early Canadian West.</text:span> Lethbridge, Alta.: Herald Printers.</text:p>
      <text:p text:style-name="Standard"/>
      <text:p text:style-name="Standard">Hiller, Harry H. 2009. <text:span text:style-name="T4">Second Promised Land: Migration to Alberta and the </text:span></text:p>
      <text:p text:style-name="P31"><text:span text:style-name="T4">Transformation of Canadian Society.</text:span> Montreal, Ithaca : McGill-Queen's University Press.</text:p>
      <text:p text:style-name="P31"/>
      <text:p text:style-name="Standard">Hill, Douglas. 1967. <text:span text:style-name="T4">The Opening of the Canadian West. </text:span>London: Heinemann.</text:p>
      <text:p text:style-name="Standard"/>
      <text:p text:style-name="Standard">Hind, Cora. 1931 (Feb.). "A Story of Wheat." <text:span text:style-name="T4">Canadian Geographic.</text:span> </text:p>
      <text:p text:style-name="Standard"/>
      <text:p text:style-name="Standard">Historical Society of Alberta. 1969-1975. <text:span text:style-name="T4">The Pioneer West: Reprinted from Early Issues </text:span></text:p>
      <text:p text:style-name="P22"><text:span text:style-name="T4">of Alberta Historial Review.</text:span> Calgary: Historical Society of Alberta</text:p>
      <text:p text:style-name="Standard"/>
      <text:p text:style-name="Standard">––––––. 1975. <text:span text:style-name="T4">Alberta History. </text:span>Calgary, Historical Society of </text:p>
      <text:p text:style-name="P22">Alberta.</text:p>
      <text:p text:style-name="Standard"/>
      <text:p text:style-name="Standard">––––––. 1994? <text:span text:style-name="T4">Who's Who in Alberta, 1994-1998: A Biographical Record of the Men and </text:span></text:p>
      <text:p text:style-name="P22"><text:span text:style-name="T4">Women of our Time. </text:span>Vancouver, BC: B &amp; C List.</text:p>
      <text:p text:style-name="P22"/>
      <text:p text:style-name="Standard">Hoare, Catherine. 1920. "Edmonton to Aklavik, 1920," <text:span text:style-name="T4">The Beaver.</text:span> Vol. 18, No. 2: 40-</text:p>
      <text:p text:style-name="P22">42.</text:p>
      <text:p text:style-name="Standard"/>
      <text:p text:style-name="Standard">Hobbs, Margaret. 1987. <text:span text:style-name="T4">Nastawgan: The Canadian North by Canoe &amp; Snowshoe: A </text:span></text:p>
      <text:p text:style-name="P22"><text:span text:style-name="T4">Collection of Historical Essays. </text:span>Foreword by Eric W. Morse. Toronto: Dundurn. </text:p>
      <text:p text:style-name="P31"/>
      <text:p text:style-name="Standard">Hochbaum, H. Albert. 1977 (Winter). “Arctic Steeples,” <text:span text:style-name="T4">The Beaver</text:span>. Vol. 57, No. 3:<text:span text:style-name="T21"> </text:span>28-</text:p>
      <text:p text:style-name="P22">35.</text:p>
      <text:p text:style-name="Standard"/>
      <text:p text:style-name="Standard">Hodge, F.W. 1913. “Handbook of Indians in Canada.” <text:span text:style-name="T4">10th Report of the Geographic </text:span></text:p>
      <text:p text:style-name="P22"><text:span text:style-name="T4">Board of Canada</text:span>, Appendix Ottawa: King’s Printer. </text:p>
      <text:p text:style-name="P22"/>
      <text:p text:style-name="Standard">Hodge, R. Anthony. 2007. <text:span text:style-name="T4">Freedom to Choose: Natural Resource Revenues and the </text:span></text:p>
      <text:p text:style-name="P31"><text:span text:style-name="T4">Future of Northern communities.</text:span> Toronto, Ont.: Walter and Duncan Gordon Foundation.</text:p>
      <text:p text:style-name="P22"/>
      <text:p text:style-name="Standard">Hodgins, Bruce W. and Gwyneth Hoyle.<text:span text:style-name="T4"> </text:span>1994. <text:span text:style-name="T4">Canoeing North into the Unknown: A </text:span></text:p>
      <text:p text:style-name="P22"><text:span text:style-name="T4">Record of River Travel: 1874 to 1974. </text:span>Toronto: Natural Heritage.</text:p>
      <text:p text:style-name="Standard"/>
      <text:p text:style-name="Standard">Hodgson, Maurice. 1967. “The Exploration Journal as Literature,” <text:span text:style-name="T4">The Beaver.</text:span> Vol. 47, </text:p>
      <text:p text:style-name="P22"><text:soft-page-break/>No. 3: 4-12.</text:p>
      <text:p text:style-name="Standard"/>
      <text:p text:style-name="Standard">Hoffecker, John F. A 2005. <text:span text:style-name="T4">Prehistory of the North: Human Settlement of the Higher </text:span></text:p>
      <text:p text:style-name="P22"><text:span text:style-name="T4">Latitudes. </text:span>New Brunswick, NJ: Rutgers University Press.</text:p>
      <text:p text:style-name="P22"/>
      <text:p text:style-name="Standard">Holloway, Peter W. 2004.<text:span text:style-name="T4"> Ukrainian Traditional Folklore: A Part of Our Folk Heritage.</text:span> </text:p>
      <text:p text:style-name="P22">Edmonton: University of Alberta.</text:p>
      <text:p text:style-name="Standard"/>
      <text:p text:style-name="Standard">Holmberg, Robert. 1992. <text:span text:style-name="T4">Pulp Mills and the Environment: An Annotated Bibliography </text:span></text:p>
      <text:p text:style-name="P31"><text:span text:style-name="T4">for Northern Alberta.</text:span> Athabasca, AB.: Athabasca University. PDF: <text:a xlink:type="simple" xlink:href="http://auspace.athabascau.ca:8080/dspace/bitstream/2149/1322/1/PulpMills.pdf"><text:span text:style-name="Internet_20_link">http://auspace.athabascau.ca:8080/dspace/bitstream/2149/1322/1/PulpMills.pdf</text:span></text:a></text:p>
      <text:p text:style-name="Standard"/>
      <text:p text:style-name="Standard">Holmes, Mrs. Robert. 1964. “Experiences of a Missionaries Wife,” <text:span text:style-name="T4">Alberta Historical </text:span></text:p>
      <text:p text:style-name="P22"><text:span text:style-name="T4">Review</text:span>: 18-25. <text:s/></text:p>
      <text:p text:style-name="P31"/>
      <text:p text:style-name="Standard">Holmes, Rex. 1965. <text:span text:style-name="T4">The Last Summer: Memories of the Peace River Country.</text:span> Baxter.</text:p>
      <text:p text:style-name="Standard"/>
      <text:p text:style-name="Standard">Holmgren, E.J. 1975. <text:span text:style-name="T4">Alberta at the Turn of the Century.</text:span> Edmonton: Provincial Archives </text:p>
      <text:p text:style-name="P22">of Alberta.</text:p>
      <text:p text:style-name="Standard"><text:s/></text:p>
      <text:p text:style-name="Standard">––––––. 1981. "Fort Dunvegan," <text:span text:style-name="T4">The Beaver.</text:span> Vol. 61, No. 2: 53-59.</text:p>
      <text:p text:style-name="Standard"/>
      <text:p text:style-name="Standard">Holmgren, E.J., and P.M. Holmgren. 1976. <text:span text:style-name="T4">Over 2000 Place Names of Alberta</text:span>. 3<text:span text:style-name="T1">rd</text:span> ed. </text:p>
      <text:p text:style-name="P22">Western Producer Prairie Books, Saskatoon. </text:p>
      <text:p text:style-name="Standard"/>
      <text:p text:style-name="Standard">Holtslander, Dale. 1978 (Winter). "Railway to Athabasca." <text:span text:style-name="T4">Alberta History.</text:span> </text:p>
      <text:p text:style-name="Standard"/>
      <text:p text:style-name="Standard">Honig, Donald. 1967. <text:span text:style-name="T4">Frontiers of Fortunes: The Fur Trade.</text:span> <text:s/>New York, McGraw-Hill.</text:p>
      <text:p text:style-name="Standard"/>
      <text:p text:style-name="Standard">Honigmann, John J. 1968. <text:s/>“Dance of the Ancient Ones,” <text:span text:style-name="T4">The Beaver</text:span>. Vol. 48, No. 2: 44-</text:p>
      <text:p text:style-name="P22">47.</text:p>
      <text:p text:style-name="Standard"/>
      <text:p text:style-name="Standard">––––––. 1970. <text:span text:style-name="T4">Arctic Townsmen: Ethnic Backgrounds and Modernization</text:span>. </text:p>
      <text:p text:style-name="P22">Ottawa, Canadian Research Centre for Anthropology, Saint-Paul University.</text:p>
      <text:p text:style-name="Standard"/>
      <text:p text:style-name="Standard">Hood, Robert. 1967 (Winter). "Some Account of the Cree and Other Indians, 1819." </text:p>
      <text:p text:style-name="P24">Alberta Historical Review. <text:s/></text:p>
      <text:p text:style-name="P11"/>
      <text:p text:style-name="Standard">Hooks, Gwen. 1997.<text:span text:style-name="T4"> The Keystone Legacy: Reflections of a Black Pioneer.</text:span> Edmonton: </text:p>
      <text:p text:style-name="P22">Brightest Pebble Pub. Co.</text:p>
      <text:p text:style-name="P24"/>
      <text:p text:style-name="Standard">Hooper, R. A. 1979.<text:span text:style-name="T4"> The Navigable Mountain Rivers Study: Summary and Conclusions. </text:span></text:p>
      <text:p text:style-name="P22">[S.l.]:<text:span text:style-name="T4"> </text:span>Natural History Research Division, Parks Canada, Western Region.</text:p>
      <text:p text:style-name="P11"/>
      <text:p text:style-name="Standard">Hooper, W.H. 1853. <text:span text:style-name="T4">Ten Months Among the Tents of the Tuski with Incidents of an Arctic </text:span></text:p>
      <text:p text:style-name="P31"><text:soft-page-break/><text:span text:style-name="T4">Boat Expedition in Search of Sir John Franklin as Far as the Mackenzie River, and Cape Bathurst</text:span>. London: J. Murray. <text:span text:style-name="T4"><text:s/></text:span></text:p>
      <text:p text:style-name="P22"/>
      <text:p text:style-name="Standard">Hopkins, Ida Scharf. 1973. <text:span text:style-name="T4">To the Peace River Country and On</text:span>. Richmond, B.C.: I.S. </text:p>
      <text:p text:style-name="P22">Hopkins. <text:s/></text:p>
      <text:p text:style-name="Standard"/>
      <text:p text:style-name="Standard">Hopwood, Victor G. 1957. "New Light on David Thompson," <text:span text:style-name="T4">The Beaver.</text:span> Vol. 37, No. </text:p>
      <text:p text:style-name="P22">1: 26-31.</text:p>
      <text:p text:style-name="P22"/>
      <text:p text:style-name="Standard">––––––. 1957 (Autumn). "More Light on David Thompson," <text:span text:style-name="T4">The Beaver.</text:span> Vol. 37, No. 3: </text:p>
      <text:p text:style-name="P22">58.</text:p>
      <text:p text:style-name="P22"/>
      <text:p text:style-name="Standard">––––––. 1971. <text:span text:style-name="T4">David Thompson: Travels in Western North America, 1784-</text:span></text:p>
      <text:p text:style-name="P22"><text:span text:style-name="T4">1812.</text:span> Toronto: MacMillan of Canada. <text:s/></text:p>
      <text:p text:style-name="Standard"/>
      <text:p text:style-name="Standard">Horetzky, C.G. 1874. <text:span text:style-name="T4">Canada on the Pacific: Being an account of a journey from </text:span></text:p>
      <text:p text:style-name="P31"><text:span text:style-name="T4">Edmonton to the Pacific by the Peace River Valley; and of a winter voyage along the western coast of the Dominion</text:span>. Montreal: Dawson Brothers. </text:p>
      <text:p text:style-name="P31"/>
      <text:p text:style-name="Standard">Horrall, S. W. 1976. <text:span text:style-name="T4">A Pictorial History of the Royal Canadian Mounted Police. </text:span></text:p>
      <text:p text:style-name="P22">Edmonton: Hurtig. </text:p>
      <text:p text:style-name="Standard"/>
      <text:p text:style-name="Standard">––––––. 1980. “The Royal North–West Mounted Police and Labour Unrest in </text:p>
      <text:p text:style-name="P22">Western Canada, 1919,” <text:span text:style-name="T4">Canadian Historical Review</text:span> Vol. 61, No. 2: 169-190.</text:p>
      <text:p text:style-name="P22"/>
      <text:p text:style-name="Standard">Horan, J.W. 1945. <text:span text:style-name="T4">"West, Nor'west" A History of Alberta.</text:span> Edmonton: Northgate Books.</text:p>
      <text:p text:style-name="Standard"/>
      <text:p text:style-name="Standard">––––––. 1942. <text:span text:style-name="T4">Songs of the North: Stories in Verse, of Life Down Under the Midnight </text:span></text:p>
      <text:p text:style-name="P22"><text:span text:style-name="T4">Sun of North Western Canada.</text:span> Edmonton: Sterling Printers.</text:p>
      <text:p text:style-name="P22"/>
      <text:p text:style-name="Standard">Hoskin, Derek. 1992. <text:span text:style-name="T4">History of the Anglican Diocese of Athabasca.</text:span> Archdeacon Derek </text:p>
      <text:p text:style-name="P22">Hoskin. [s.n.]</text:p>
      <text:p text:style-name="P22"/>
      <text:p text:style-name="Standard">Hoskin, Katharine E. 1974. <text:span text:style-name="T4">I Remember Peace River, Alberta and Adjacent Districts</text:span>. </text:p>
      <text:p text:style-name="P22">Women's Institute of Peace River, Alberta.</text:p>
      <text:p text:style-name="Standard"/>
      <text:p text:style-name="Standard">Houston, James. 1975. <text:span text:style-name="T4">Songs of the Dream People: Chants and Images from the Indians </text:span></text:p>
      <text:p text:style-name="P22"><text:span text:style-name="T4">and Eskimos of North America.</text:span> Don Mills, ON: Longman.</text:p>
      <text:p text:style-name="Standard"/>
      <text:p text:style-name="Standard">Houston, Stuart and Mary Houston. 1987. “Samuel Hearne, Naturalist,” <text:span text:style-name="T4">The Beaver</text:span>. Vol. </text:p>
      <text:p text:style-name="P22">67, No. 4: 23-27.</text:p>
      <text:p text:style-name="Standard"/>
      <text:p text:style-name="Standard">Howard, James H. 1960. "The Northern Plains Grass Dance Costume," <text:span text:style-name="T4">American Indian </text:span></text:p>
      <text:p text:style-name="P22"><text:span text:style-name="T4">Hobbyist</text:span> Vol. 7, No. 1.</text:p>
      <text:p text:style-name="Standard"/>
      <text:p text:style-name="Standard">Howay, F. W. 1917. <text:span text:style-name="T4">The Fur Trade in Northwestern Development</text:span>. New York: </text:p>
      <text:p text:style-name="P22"><text:soft-page-break/>Macmillan.</text:p>
      <text:p text:style-name="P22"/>
      <text:p text:style-name="Standard">Howland, N.A. 1920. "'Skippering a Scow' on the Athabasca [River - Pt. 1]," <text:span text:style-name="T4">The Beaver. </text:span></text:p>
      <text:p text:style-name="P22">Vol. I, No. 3: 16-17.</text:p>
      <text:p text:style-name="P22"/>
      <text:p text:style-name="Standard">––––––. 1920. "'Skippering a Scow' on the Athabasca [River - Pt. 2]," <text:span text:style-name="T4">The Beaver. </text:span>Vol. I, </text:p>
      <text:p text:style-name="P22">No. 4: 22-23.</text:p>
      <text:p text:style-name="P11"/>
      <text:p text:style-name="Standard">––––––. 1920. "'Skippering a Scow' on the Athabasca [River - Pt. 3]," <text:span text:style-name="T4">The Beaver. </text:span>Vol. </text:p>
      <text:p text:style-name="P22">1, No. 5: 13-14.</text:p>
      <text:p text:style-name="P22"/>
      <text:p text:style-name="Standard">Hoyle, Gwyneth. 2007. <text:span text:style-name="T4">The Northern Horizons of Guy Blanchet: Intrepid Surveyor, </text:span></text:p>
      <text:p text:style-name="P22"><text:span text:style-name="T4">1884-1966. </text:span>Toronto: Natural Heritage Books.</text:p>
      <text:p text:style-name="P22"/>
      <text:p text:style-name="Standard">Hubbard, William Keith. 1969. <text:span text:style-name="T4">The Klondike Gold Rush in Literature, 1896-1930.</text:span> </text:p>
      <text:p text:style-name="P22">London, Canada.</text:p>
      <text:p text:style-name="P31"/>
      <text:p text:style-name="Standard">Huberman, Irwin. 2004 [2001]. <text:span text:style-name="T4">The Place We Call Home: A History of Fort McMurray, </text:span></text:p>
      <text:p text:style-name="P31"><text:span text:style-name="T4">As Its People Remember, 1778-1980.</text:span> Fort McMurray, AB: Fort McMurray Historical Society.</text:p>
      <text:p text:style-name="P31"/>
      <text:p text:style-name="Standard">Huck, Barbara. 2002. <text:span text:style-name="T4">Exploring the Fur Trade Routes of North America: Discover the </text:span></text:p>
      <text:p text:style-name="P22"><text:span text:style-name="T4">Highways that Opened a Continent. </text:span>Expanded 2nd ed. Winnipeg: Heartland.</text:p>
      <text:p text:style-name="P22"/>
      <text:p text:style-name="Standard">Hudak, Heather C. 2007. <text:span text:style-name="T4">Explorers</text:span>. Calgary: Weigl.</text:p>
      <text:p text:style-name="P31"/>
      <text:p text:style-name="Standard">Hudson, E. <text:span text:style-name="T4">ed. </text:span>1997. The Climate of the Peace, Athabasca, and Slave River Basins. </text:p>
      <text:p text:style-name="P22">Report No. 124. Northern River Basins Study, Edmonton, Alberta.</text:p>
      <text:p text:style-name="Standard"/>
      <text:p text:style-name="Standard">Hudson’s Bay Company Records for Fort Edmonton on 12 October 1812. Hudson’s Bay </text:p>
      <text:p text:style-name="P22">Company Archives, Winnipeg. </text:p>
      <text:p text:style-name="P22"/>
      <text:p text:style-name="Standard">Hudson's Bay Company. 19--. <text:span text:style-name="T4">Hudson's Bay Company: Edmonton.</text:span> Manitoba: Hudson's </text:p>
      <text:p text:style-name="P22">Bay Company Archives, Provincial Archives of Manitoba.</text:p>
      <text:p text:style-name="P22"/>
      <text:p text:style-name="Standard">Hudson's Bay Company. 1977. <text:span text:style-name="T4">The Autumn and Winter catalogue, 1910-1911 of the </text:span></text:p>
      <text:p text:style-name="P22"><text:span text:style-name="T4">Hudson's Bay Company</text:span>. Winnipeg: Watson and Dwyer.</text:p>
      <text:p text:style-name="P22"/>
      <text:p text:style-name="Standard">The Hudson's Bay Record Society. 1955. <text:span text:style-name="T4">Black's Rocky Mountain Journal, 1824.</text:span> </text:p>
      <text:p text:style-name="P22">London. </text:p>
      <text:p text:style-name="Standard"/>
      <text:p text:style-name="Standard">Hughes, Katherine. 2006. <text:span text:style-name="T4">In the Promised Land of Alberta's North: The Northern </text:span></text:p>
      <text:p text:style-name="P31"><text:span text:style-name="T4">Journal of Katherine Hughes, Summer 1909</text:span>. Calgary: Alberta Records Publication Board: Historical Society of Alberta.</text:p>
      <text:p text:style-name="Standard"/>
      <text:p text:style-name="Standard">Huestis, Eric S.1948. “Annual Report of the Director of Forestry, 1947-1948.” Alberta </text:p>
      <text:p text:style-name="P22"><text:soft-page-break/>Department of Lands and Mines, Edmonton. </text:p>
      <text:p text:style-name="P22"/>
      <text:p text:style-name="Standard">––––––. 1986. <text:span text:style-name="T4">Early Days in Alberta Forestry</text:span>. Edited by Peter J. Murphy. </text:p>
      <text:p text:style-name="P22">Edmonton: University of Alberta, Faculty of Agriculture and Forestry.</text:p>
      <text:p text:style-name="Standard"/>
      <text:p text:style-name="Standard">Hughes, Katherine. 2006. <text:span text:style-name="T4">In the Promised Land of Alberta's North: The Northern </text:span></text:p>
      <text:p text:style-name="P31"><text:span text:style-name="T4">Journal of Katherine Hughes, summer 1909.</text:span> Calgary: Alberta Records Publication Board: Historical Society of Alberta.</text:p>
      <text:p text:style-name="Standard"/>
      <text:p text:style-name="Standard">Hughes, O.L. 1969. <text:span text:style-name="T4">Surficial Geology of Northern Yukon Territory and Northwestern </text:span></text:p>
      <text:p text:style-name="P31"><text:span text:style-name="T4">District of Mackenzie, Northwest Territories.</text:span> Paper 69-36. Ottawa: Geological Survey of Canada.</text:p>
      <text:p text:style-name="P31"/>
      <text:p text:style-name="Standard">Huel, Raymond. 1996. <text:span text:style-name="T4">Proclaiming the Gospel to the Indians and the Métis.</text:span> Edmonton: </text:p>
      <text:p text:style-name="P22">University of Alberta Press.</text:p>
      <text:p text:style-name="P31"/>
      <text:p text:style-name="Standard">Hurlbert, Janice. 1962. <text:span text:style-name="T4">Age As a Factor in the Social Organization of the Hare Indian of </text:span></text:p>
      <text:p text:style-name="P22"><text:span text:style-name="T4">Fort Good Hope, N.W.T.</text:span> Ottawa: Northern Co-ordination and Research Centre.</text:p>
      <text:p text:style-name="Standard"/>
      <text:p text:style-name="Standard">Hunt, C.B. 1974. <text:span text:style-name="T4">Natural Regions of the United States and Canada. </text:span>W.H. Freeman, San </text:p>
      <text:p text:style-name="P22">Francisco.</text:p>
      <text:p text:style-name="P22"/>
      <text:p text:style-name="Standard">Hunt, John D. 1983. <text:span text:style-name="T4">A Report on Alberta Elections, 1905-1982.</text:span> Edmonton, Alberta: </text:p>
      <text:p text:style-name="P22">Office of the Chief Electorial Officer.</text:p>
      <text:p text:style-name="P22"/>
      <text:p text:style-name="Standard">Hunt, William R. 2009. <text:span text:style-name="T4">North of 53°: The Wild Days of the Alaska-Yukon Mining </text:span></text:p>
      <text:p text:style-name="P22"><text:span text:style-name="T4">Frontier, 1870-1914. </text:span>Fairbanks: University of Alaska Press.</text:p>
      <text:p text:style-name="P14"/>
      <text:p text:style-name="Standard">Hunter, George. 1953. “Flight Northwards: Scenes from an Air Journey,” <text:span text:style-name="T4">The </text:span></text:p>
      <text:p text:style-name="P22"><text:span text:style-name="T4">Beaver</text:span>. Vol. 33, No. 2: 10-21.</text:p>
      <text:p text:style-name="P22"/>
      <text:p text:style-name="Standard">––––––. 1955. "Athabasca Tar Sands," <text:span text:style-name="T4">The Beaver.</text:span> Vol. 34, No. 4: 14-19.</text:p>
      <text:p text:style-name="P22"/>
      <text:p text:style-name="Standard">Huntington, J.V., <text:span text:style-name="T4">ed. </text:span>1854. <text:span text:style-name="T4">Narrative of a Voyage to the Northwest Coast of America in </text:span></text:p>
      <text:p text:style-name="P31"><text:span text:style-name="T4">the Years 1811, 1812, 1813, and 1814 or the First American Settlement on the Pacific</text:span>. New York: Redfield. </text:p>
      <text:p text:style-name="P31"/>
      <text:p text:style-name="Standard">Huntley, David. 2006. <text:span text:style-name="T4">Terrain Inventory and Geomorphic History of the South-Central </text:span></text:p>
      <text:p text:style-name="P31"><text:span text:style-name="T4">Mackenzie River Valley Region, Northwest Territories.</text:span> Ottawa, Ont.: Natural Resources Canada.</text:p>
      <text:p text:style-name="Standard"/>
      <text:p text:style-name="Standard">Hurt, L.J. 1979. “The Victoria Settlement 1862-1922.” <text:span text:style-name="T4">Historic Sites Service of Alberta </text:span></text:p>
      <text:p text:style-name="P24">Occasional Paper, no. 7. <text:s/></text:p>
      <text:p text:style-name="P24"/>
      <text:p text:style-name="Standard">Hurt, W.R. 1966. “The Altithermal and the Prehistory of the Northern Plains,” </text:p>
      <text:p text:style-name="P22"><text:span text:style-name="T4">Quaternaria</text:span> 8: 101-113.</text:p>
      <text:p text:style-name="Standard"><text:soft-page-break/></text:p>
      <text:p text:style-name="Standard">Huth, Robin. 2002. <text:span text:style-name="T4">Guardians of the Forests: History of the Alberta Forest Service: The </text:span></text:p>
      <text:p text:style-name="P22"><text:span text:style-name="T4">First Hundred Years.</text:span> Silverton, BC: Wombat Press.</text:p>
      <text:p text:style-name="Standard"/>
      <text:p text:style-name="Standard">Hutton, F. V. 1946. <text:span text:style-name="T4">Report on agricultural investigations in the Mackenzie River Basin, </text:span></text:p>
      <text:p text:style-name="P22"><text:span text:style-name="T4">1945.</text:span> Ottawa: Experimental Farms Service.</text:p>
      <text:p text:style-name="P22"/>
      <text:p text:style-name="Standard">Hylo-Venice History Book Committee. 2000. <text:span text:style-name="T4">Hylo-Venice: Harvest of Memories.</text:span> ??</text:p>
      <text:h text:style-name="Heading_20_2" text:outline-level="2">I.</text:h>
      <text:p text:style-name="Standard"/>
      <text:p text:style-name="Standard">Ikuutaq, Sally. 1983. <text:span text:style-name="T4">Historic sites of the Inuit.</text:span> Rankin Inlet, N.W.T.: Keewatin Resource </text:p>
      <text:p text:style-name="P22">Centre.</text:p>
      <text:p text:style-name="Standard"/>
      <text:p text:style-name="Standard">Imrie, John Mills (1883-1942). 1929. <text:span text:style-name="T4">Peace River, An Empire in the Making</text:span>. <text:span text:style-name="T4">Being a </text:span></text:p>
      <text:p text:style-name="P22"><text:span text:style-name="T4">series of articles in the Edmonton Journal. </text:span>Edmonton Journal.</text:p>
      <text:p text:style-name="Standard"/>
      <text:p text:style-name="Standard">Ingstad, Helge. 1933. <text:span text:style-name="T4">Land of Feast and Famine.</text:span> Translated by Eugene Gay-Tifft. New </text:p>
      <text:p text:style-name="P22">York: A.A. Knopf. </text:p>
      <text:p text:style-name="Standard"/>
      <text:p text:style-name="Standard">Innis, H.A. 1930. <text:span text:style-name="T4">Peter Pond Fur Trader and Adventurer</text:span>. Toronto: Irwin &amp; Gordon Ltd.</text:p>
      <text:p text:style-name="Standard"/>
      <text:p text:style-name="Standard">––––––. 1936. <text:span text:style-name="T4">Settlement and the Mining Frontier. </text:span>Toronto: ??</text:p>
      <text:p text:style-name="Standard"/>
      <text:p text:style-name="Standard">––––––. 1999. <text:span text:style-name="T4">The Fur Trade in Canada: An Introduction to Canadian Economic </text:span></text:p>
      <text:p text:style-name="P22"><text:span text:style-name="T4">History</text:span>. Toronto: University of Toronto Press. </text:p>
      <text:p text:style-name="P22"/>
      <text:p text:style-name="Standard">Interviewer unknown. 1977. <text:span text:style-name="T4">Oral History of Grande Prairie and the Peace [sound </text:span></text:p>
      <text:p text:style-name="P31"><text:span text:style-name="T4">recording]. </text:span>Grande Prairie, Alta. : s.n. [7 cassettes: No.1. Dorothy Leslie -- no.2. George Burt Williams -- no.3. Marian Morrison -- no.4. Ray Sears -- no.5. Mable McIntosh -- no.6. Sela (Selina) V.C. Watts -- no.7. Helen Lena Shand.] <text:s/></text:p>
      <text:p text:style-name="P31"/>
      <text:p text:style-name="Standard">Intierra Mapping. Northern Miner Press. 2007. <text:span text:style-name="T4">Athabasca Basin Mining and Exploration </text:span></text:p>
      <text:p text:style-name="P31"><text:span text:style-name="T4">Activity [cartographic material]: Alberta, Saskatchewan, and Manitoba, Canada.</text:span> Toronto, ON: Intierra Mapping: Distributed jointly with The Northern Miner.</text:p>
      <text:p text:style-name="Standard"/>
      <text:p text:style-name="Standard">Irimoto, Takashi. 1981. “The Chipewyan Caribou Hunting System,” <text:span text:style-name="T4">Arctic </text:span></text:p>
      <text:p text:style-name="P22"><text:span text:style-name="T4">Anthropology</text:span>, Vol 18, No. 1: 44-56.</text:p>
      <text:p text:style-name="Standard"/>
      <text:p text:style-name="Standard">Irimoto, Takashi and Takako Yamada, eds. 1995.<text:span text:style-name="T4"> Circumpolar Religion and Ecology: An </text:span></text:p>
      <text:p text:style-name="P22"><text:span text:style-name="T4">Anthropology of the North.</text:span> New York: Columbia University Press.</text:p>
      <text:p text:style-name="P22"/>
      <text:p text:style-name="Standard">Irving, Washington. 1987. <text:span text:style-name="T4">Astoria: Adventures in the Pacific Northwest</text:span>. London: KPI.</text:p>
      <text:p text:style-name="Standard"/>
      <text:p text:style-name="Standard">Irwin, Robert. 2000a. "'A Clear Intention to Effect Such a Modification:' The NRTA </text:p>
      <text:p text:style-name="P22">and Treaty Hunting and Fishing Rights," <text:span text:style-name="T4">Native Studies Review</text:span>: 47-89.</text:p>
      <text:p text:style-name="P22"><text:soft-page-break/></text:p>
      <text:p text:style-name="Standard">––––––. 2000b. <text:s/>2000b. "Treaty 8: An Anomaly Revisited." <text:span text:style-name="T4">B.C. Studies</text:span>, No. 127: 83-</text:p>
      <text:p text:style-name="P22">101.</text:p>
      <text:p text:style-name="P22"/>
      <text:p text:style-name="Standard">Irwin, Robert Scott. 1995. <text:span text:style-name="T4">The Emergence of Regional Identity: The Peace River </text:span></text:p>
      <text:p text:style-name="P22"><text:span text:style-name="T4">Country, 1910-1946.</text:span> Ph.D., University of Alberta.</text:p>
      <text:p text:style-name="Standard"/>
      <text:p text:style-name="Standard">Island Lake Historical Society. 2005. <text:span text:style-name="T4">Island Lake: Ripples and Reflections.</text:span> Island Lake, </text:p>
      <text:p text:style-name="P22">AB: Island Lake Historical Society.</text:p>
      <text:p text:style-name="P22"/>
      <text:p text:style-name="Standard">Ives, John W. 1989. <text:span text:style-name="T4">A Theory of Northern Athapaskan Prehistory.</text:span> Calgary: University of </text:p>
      <text:p text:style-name="P22">Calgary Press. </text:p>
      <text:p text:style-name="P22"/>
      <text:p text:style-name="Standard">––––––. 1993. “The Ten Thousand Years Before the Fur Trade in Northeastern Alberta,”<text:span text:style-name="T4"> </text:span></text:p>
      <text:p text:style-name="P31">In:<text:span text:style-name="T4"> The Uncovered Past: Roots of Northern Alberta Societies.</text:span> Edited by Patricia McCormack and Geoffrey Ironside. <text:s/>Circumpolar Research Series Number 3: 5-31.</text:p>
      <text:p text:style-name="P31"/>
      <text:p text:style-name="Standard">––––––. 2006. “13,001 Years Ago—Human Beginnings in Alberta,” In: <text:span text:style-name="T4">Alberta </text:span></text:p>
      <text:p text:style-name="P31"><text:span text:style-name="T4">Formed—Alberta Transformed,</text:span> edited by Michael Payne, Don Wetherell, and Catherine Cavanaugh, Volume 1, pp. 1-34. <text:s/>Edmonton/Calgary: <text:s/>University of Alberta/University of Calgary Presses.</text:p>
      <text:h text:style-name="Heading_20_2" text:outline-level="2">J.</text:h>
      <text:p text:style-name="Standard"/>
      <text:p text:style-name="Standard">Jackel, Susan. 1987. <text:span text:style-name="T4">Canadian Prairie Women's History: A Bibliographic Survey. <text:s/></text:span></text:p>
      <text:p text:style-name="P22">Ottawa: CRIAW/ICREF.</text:p>
      <text:p text:style-name="P22"/>
      <text:p text:style-name="Standard">Jackson, Christopher. 1986? <text:span text:style-name="T4">An Alien Land: Arctic Prints of the 19th Century.</text:span> Calgary: </text:p>
      <text:p text:style-name="P22">Glenbow Museum.</text:p>
      <text:p text:style-name="P22"/>
      <text:p text:style-name="Standard">––––––. 1991. <text:span text:style-name="T4">North by West: The Arctic and Rocky Mountain Paintings of </text:span></text:p>
      <text:p text:style-name="P22"><text:span text:style-name="T4">Lawren Harris 1924-1931</text:span>. Calgary: The Museum.</text:p>
      <text:p text:style-name="P22"/>
      <text:p text:style-name="Standard">Jackson, John C. 1995. <text:span text:style-name="T4">Children of the Fur Trade: Forgotten Métis of the Pacific </text:span></text:p>
      <text:p text:style-name="P22"><text:span text:style-name="T4">Northwest. </text:span>Missoula, MT: Mountain Press Pub. Co.</text:p>
      <text:p text:style-name="P22"/>
      <text:p text:style-name="Standard">Jackson, L. E., Jr., F. M. Phillips, K. Shimamura, E.C. Little. 1997. “Cosmogenic 36Cl </text:p>
      <text:p text:style-name="P22">Dating of the Foothills Erratics Train, Alberta, Canada,” <text:span text:style-name="T4">Geology</text:span>, 25(3): 195-198.</text:p>
      <text:p text:style-name="Standard"/>
      <text:p text:style-name="Standard">Jackson, Mary Percy. 1995.<text:span text:style-name="T4"> Suitable for the Wilds: Letters from Northern Alberta, </text:span></text:p>
      <text:p text:style-name="P22"><text:span text:style-name="T4">1929-1931.</text:span> Toronto: University of Toronto Press.</text:p>
      <text:p text:style-name="P22"/>
      <text:p text:style-name="Standard">James, Kathleen. 1972. <text:span text:style-name="T4">Power of the Peace</text:span>. Fort St. John. </text:p>
      <text:p text:style-name="Standard"/>
      <text:p text:style-name="Standard">James Shand Harvey interviewed by Mr. and Mrs. Marx Truxler, 8 March 1967. Jasper: </text:p>
      <text:p text:style-name="P22"><text:soft-page-break/>Jasper-Yellowhead Historical Society. </text:p>
      <text:p text:style-name="P22"/>
      <text:p text:style-name="Standard">Jameson, Elizabeth and Sheila McManus. <text:span text:style-name="T4">eds</text:span>. 2008.<text:span text:style-name="T4"> One Step Over the Line: Toward a</text:span></text:p>
      <text:p text:style-name="P39"><text:span text:style-name="T4">History of Women in the North American Wests.</text:span> Edmonton: University of Alberta Press, Athabasca University Press.</text:p>
      <text:p text:style-name="Standard"/>
      <text:p text:style-name="Standard">Jamieson, F.C. 1931. The Alberta Field Force of ’85. Canadian North-West Historical </text:p>
      <text:p text:style-name="P22">Society Publications. Vol. 1, no. 7. </text:p>
      <text:p text:style-name="P22"/>
      <text:p text:style-name="Standard">Jamieson, Frederick. 1969. “The Edmonton Hunt,” <text:span text:style-name="T4">The Pioneer West, </text:span>No. 1: 10-18.</text:p>
      <text:p text:style-name="Standard"/>
      <text:p text:style-name="Standard">Jasper Park Collieries Papers. Jasper: Jasper Yellowhead Archives, Pocahontas Papers. </text:p>
      <text:p text:style-name="Standard"/>
      <text:p text:style-name="Standard">Javorski, Mary. 1983<text:span text:style-name="T4">. The Canadian West Discovered: An Exhibition of Printed Maps </text:span></text:p>
      <text:p text:style-name="P22"><text:span text:style-name="T4">from the 16th to Early 20th Centuries.</text:span> Calgary: Glenbow Museum.</text:p>
      <text:p text:style-name="Standard"/>
      <text:p text:style-name="Standard">Jenish, D’Arcy. 2003. <text:span text:style-name="T4">Epic Wanderer: David Thompson and the Mapping of the </text:span></text:p>
      <text:p text:style-name="P22"><text:span text:style-name="T4">Canadian West</text:span>. Toronto: Double-Day. </text:p>
      <text:p text:style-name="P22"/>
      <text:p text:style-name="Standard">––––––. 2004. “The Great Map,” <text:span text:style-name="T4">The Beaver. </text:span>Vol. 84, No. 1: 36-39.</text:p>
      <text:p text:style-name="Standard"/>
      <text:p text:style-name="Standard">Jenkins, Phil. 2007. <text:span text:style-name="T4">Beneath My Feet: the Memoirs of George Mercer Dawson.</text:span> Toronto: </text:p>
      <text:p text:style-name="P22">McClelland and Stewart.</text:p>
      <text:p text:style-name="Standard"/>
      <text:p text:style-name="Standard">Jenness, Diamond. 1937. <text:span text:style-name="T4">The Sekani Indians of British Columbia.</text:span> Ottawa: Department of </text:p>
      <text:p text:style-name="P22">Mines and Natural Resources, Bulletin No. 84 - Anthropological Series No. 20. </text:p>
      <text:p text:style-name="P22"/>
      <text:p text:style-name="Standard">––––––. 1977. <text:span text:style-name="T4">The Indians of Canada.</text:span> Toronto: University of Toronto Press </text:p>
      <text:p text:style-name="P22">[originally published in 1932 by <text:span text:style-name="T4">National Museum of Canada Bulletin, </text:span>no. 65.].</text:p>
      <text:p text:style-name="Standard"/>
      <text:p text:style-name="Standard">Johnson, Alfred E. 1980. <text:span text:style-name="T4">Archaic Prehistory on the Prairie-Plains Border.</text:span> Lawrence, </text:p>
      <text:p text:style-name="P22">Kan.: University of Kansas, Dept. of Anthropology. </text:p>
      <text:p text:style-name="Standard"/>
      <text:p text:style-name="Standard">Johnson, A.M. 1967. <text:span text:style-name="T4">Saskatchewan Journals and Correspondence</text:span>. London: Hudson’s </text:p>
      <text:p text:style-name="P22">Bay Record Society. </text:p>
      <text:p text:style-name="Standard"/>
      <text:p text:style-name="Standard">Johnson, Gregory .A. 1999. “Lac La Biche Chronicles: The Early Years.” Portage </text:p>
      <text:p text:style-name="P22">College and Town of Lac la Biche. </text:p>
      <text:p text:style-name="Standard"/>
      <text:p text:style-name="Standard">Johnson, Martha. 1992. <text:span text:style-name="T4">Lore: Capturing Traditional Environmental Knowledge. </text:span></text:p>
      <text:p text:style-name="P31">[Yellowknife, N.W.T.]: Dene Cultural Institute ; [Ottawa, Ont.] : International Development Research Centre.</text:p>
      <text:p text:style-name="P31"/>
      <text:p text:style-name="Standard">––––––. 1993<text:span text:style-name="T4">. Traditional Dene environmental knowledge: a pilot project conducted in </text:span></text:p>
      <text:p text:style-name="P31"><text:span text:style-name="T4">Ft. Good Hope and Colville Lake, N.W.T. 1989 - 1993.</text:span> Hay River, N.W.T. : Dene Cultural Institute.</text:p>
      <text:p text:style-name="P11"><text:soft-page-break/></text:p>
      <text:p text:style-name="Standard">Johnson, R. Byron. 1872. <text:span text:style-name="T4">Very Far West Indeed. </text:span>London: Low, Marston, Low &amp; Searle. </text:p>
      <text:p text:style-name="Standard"/>
      <text:p text:style-name="Standard">Johnston G.H. and R. J. E. Brown, 1964. “Some Observations On Permafrost </text:p>
      <text:p text:style-name="P31">Distribution at a Lake in the Mackenzie Delta, N.W.T., Canada,” <text:span text:style-name="T4">Arctic</text:span>, 17:162-75.</text:p>
      <text:p text:style-name="P31"/>
      <text:p text:style-name="Standard">Johnston, Thomas. 1976. <text:span text:style-name="T4">Eskimo Music by Region: A Comparative Circumpolar Study.</text:span> </text:p>
      <text:p text:style-name="P22">Ottawa: National Museum of Man Mercury Series.</text:p>
      <text:p text:style-name="Standard"/>
      <text:p text:style-name="Standard">Jones, David C and Ian MacPherson. 1985. <text:span text:style-name="T4">Building Beyond the Homestead: Rural </text:span></text:p>
      <text:p text:style-name="P22"><text:span text:style-name="T4">History on the Prairies. </text:span>Calgary: University of Calgary Press.</text:p>
      <text:p text:style-name="Standard"/>
      <text:p text:style-name="Standard">Jones, David S. 2003. "Virgin Soils Revisited," <text:span text:style-name="T4">The William and Mary Quarterly</text:span> 60: </text:p>
      <text:p text:style-name="P22">703–42.</text:p>
      <text:p text:style-name="Standard"/>
      <text:p text:style-name="Standard">Joseph Burr Tyrrell School. 1979. <text:span text:style-name="T4">On the Banks of the Slave: A History of the </text:span></text:p>
      <text:p text:style-name="P31"><text:span text:style-name="T4">Community of Fort Smith, Northwest Territories. </text:span>Fort Smith, N.W.T.: Tourism Committee.</text:p>
      <text:p text:style-name="P22"/>
      <text:p text:style-name="P12">Jozsa, L. A, Northern Forest Research Centre (Canada), and Canadian Forestry </text:p>
      <text:p text:style-name="P36">Service. 1984. <text:s/><text:span text:style-name="T7">How Climate Affects Tree Growth in the Boreal Forest</text:span>. Edmonton: Canadian Foresty Service.</text:p>
      <text:p text:style-name="P36"/>
      <text:p text:style-name="Standard">Jubliee Celebration. 1961. <text:span text:style-name="T4">Athabasca Landing: Original Gateway to the North: 1911-</text:span></text:p>
      <text:p text:style-name="P22"><text:span text:style-name="T4">1961. <text:s/></text:span>Athabasca, AB: s.n. Echo Printing.</text:p>
      <text:p text:style-name="P12"/>
      <text:p text:style-name="P12">Judd, Carol M. and Arthur J. Ray. 1980. <text:span text:style-name="T4">Old Trails and New Directions: Papers of the </text:span></text:p>
      <text:p text:style-name="P36"><text:span text:style-name="T4">Third North American Fur Trade Conference.</text:span> Toronto: University of Toronto Press.</text:p>
      <text:p text:style-name="P36"/>
      <text:p text:style-name="Standard">Judge, J.W. 1958. “Early Railroading in Northern Alberta,” <text:span text:style-name="T4">Alberta Historical Review</text:span>: </text:p>
      <text:p text:style-name="P22">12-19.</text:p>
      <text:p text:style-name="Standard"/>
      <text:h text:style-name="Heading_20_2" text:outline-level="2">K.</text:h>
      <text:p text:style-name="Standard"/>
      <text:p text:style-name="Standard">Karaim, B. W. 1975. <text:span text:style-name="T4">Alberta's Fence Post Industry, 1970-74</text:span>. Edmonton: Alberta Energy </text:p>
      <text:p text:style-name="P22">and Natural Resources, Forest Service.</text:p>
      <text:p text:style-name="Standard"/>
      <text:p text:style-name="Standard"><text:span text:style-name="T13">Kane, Paul. 1971. </text:span><text:span text:style-name="T6">Paul Kane’s Frontier, Including Wanderings of an Artist Among the </text:span></text:p>
      <text:p text:style-name="P22"><text:span text:style-name="T6">Indians of North America.</text:span><text:span text:style-name="T13"> Ottawa: National Gallery of Canada. </text:span></text:p>
      <text:p text:style-name="Standard"/>
      <text:p text:style-name="Standard">Karamitsanis, Aphrodite. 1991. <text:span text:style-name="T4">Place Names of Alberta.</text:span> Vol. I. <text:span text:style-name="T4">Mountains, Mountain </text:span></text:p>
      <text:p text:style-name="P22"><text:span text:style-name="T4">Peaks, and Foothills.</text:span> Calgary: University of Calgary Press. <text:s/></text:p>
      <text:p text:style-name="P22"/>
      <text:p text:style-name="Standard"><text:soft-page-break/>Karklins, K. and R.S. Allen. 1983. <text:span text:style-name="T4">Nottingham House: The Hudson’s Bay Company in </text:span></text:p>
      <text:p text:style-name="P22"><text:span text:style-name="T4">Athabasca, 1802-1806.</text:span> Parks Canada. National Historic Parks and Sites Branch. </text:p>
      <text:p text:style-name="P8"/>
      <text:p text:style-name="P8">Kay, C.E., B. Patton, C.A. White. 2000. “Historical Wildlife Observations in the </text:p>
      <text:p text:style-name="P31"><text:span text:style-name="T13">Canadian Rockies: Implications for Ecological Integrity.” </text:span><text:span text:style-name="T6">Canadian Field-Naturalist </text:span><text:span text:style-name="T13">114(4): 561-583. </text:span></text:p>
      <text:p text:style-name="P35"/>
      <text:p text:style-name="Standard">Kaye, Barry. 1982 (Spring). "Flour Mills in the Fur Trade." <text:span text:style-name="T4">Alberta History.</text:span> </text:p>
      <text:p text:style-name="Standard"/>
      <text:p text:style-name="Standard">Kaye, Frances W. 2003. <text:span text:style-name="T4">Hiding the Audience: Viewing Arts &amp; Art Institutions on the </text:span></text:p>
      <text:p text:style-name="P22"><text:span text:style-name="T4">Prairies. </text:span>Edmonton: University of Alberta Press.</text:p>
      <text:p text:style-name="Standard"/>
      <text:p text:style-name="Standard">Keddell, Georgina. 1963. <text:span text:style-name="T4">Muskeg Maze.</text:span> <text:s/>Fort St. John, B.C., Alaska Highway </text:p>
      <text:p text:style-name="P22">Publications.</text:p>
      <text:p text:style-name="P8"/>
      <text:p text:style-name="Standard">Kehoe, Alice B. (n.d.) <text:span text:style-name="T4">Hunters of the Buried Years: The Prehistory of the Prairie </text:span></text:p>
      <text:p text:style-name="P22"><text:span text:style-name="T4">Provinces. </text:span>Regina: School Aids and Text Book Publishers. </text:p>
      <text:p text:style-name="P8"/>
      <text:p text:style-name="Standard"><text:span text:style-name="T13">Keighley, Sydney Augustus. 1989. </text:span><text:span text:style-name="T6">Trader, Tripper, Trapper: The Life of a Bay Man.</text:span><text:span text:style-name="T13"> <text:s/></text:span></text:p>
      <text:p text:style-name="P35">Winnepeg: Rupert's Land Research Centre in co-operation with Watson &amp; Dwyer Pub.</text:p>
      <text:p text:style-name="Standard"/>
      <text:p text:style-name="Standard">Keiran, Monique. 2003. <text:span text:style-name="T4">Reading the Rocks: A Biography of Ancient Alberta. Drumheller. </text:span></text:p>
      <text:p text:style-name="P31">Royal Tyrrell Museum. Previously published under the title: The Land Before Us: The Making of Ancient Alberta. Red Deer Press, 1998.</text:p>
      <text:p text:style-name="Standard"/>
      <text:p text:style-name="Standard">Keith,<text:span text:style-name="T4"> </text:span>Lloyd. <text:span text:style-name="T4">ed</text:span>. 2001. <text:span text:style-name="T4">North of Athabasca: Slave Lake and Mackenzie River documents </text:span></text:p>
      <text:p text:style-name="P31"><text:span text:style-name="T4">of the North West Company, 1800-1821</text:span>. Montreal; Ithaca: McGill-Queen's University Press.</text:p>
      <text:p text:style-name="Standard"/>
      <text:p text:style-name="Standard">Kelcey, Barbara Eileen. 2001. <text:span text:style-name="T4">Alone in Silence: European Women in the Canadian North </text:span></text:p>
      <text:p text:style-name="P22"><text:span text:style-name="T4">Before 1940. </text:span>Montréal: McGill-Queen's University Press. </text:p>
      <text:p text:style-name="P22"/>
      <text:p text:style-name="Standard">Kelcey, Barbara Eileen and Angela E. Davis. 1997. <text:span text:style-name="T4">A Great Movement Underway: </text:span></text:p>
      <text:p text:style-name="P31"><text:span text:style-name="T4">Women and The Grain Growers' Guide, 1908-1928.</text:span> Winnipeg: Manitoba Record Society.</text:p>
      <text:p text:style-name="P31"/>
      <text:p text:style-name="Standard">Kelly, Brendan. 2008. "Three Uses of Christian Culture in the Numbered Treaties, 1871-</text:p>
      <text:p text:style-name="P22">1921," <text:span text:style-name="T4">Prairie Forum</text:span>, Vol. 33 Issue 2: 357-384.</text:p>
      <text:p text:style-name="Standard"/>
      <text:p text:style-name="Standard">Kelly, Leroy Victor. 1972. <text:span text:style-name="T4">North with Peace River Jim</text:span>. Calgary: Glenbow-Alberta </text:p>
      <text:p text:style-name="P22">Institute.</text:p>
      <text:p text:style-name="Standard"/>
      <text:p text:style-name="Standard">Kelly, Nora and William. 1973. <text:span text:style-name="T4">The Royal Canadian Mounted Police</text:span>, Edmonton: Hurtig.</text:p>
      <text:p text:style-name="Standard"/>
      <text:p text:style-name="Standard"><text:soft-page-break/>Kelsey, Henry. 1710? <text:span text:style-name="T4">A Dictionary of the Hudson's-Bay Indian Language.</text:span> London.</text:p>
      <text:p text:style-name="P22"/>
      <text:p text:style-name="Standard">––––––. 1994. <text:span text:style-name="T4">The Kelsey Papers.</text:span> Regina: Canadian Plains Research Center, </text:p>
      <text:p text:style-name="P22">University of Regina.</text:p>
      <text:p text:style-name="Standard"/>
      <text:p text:style-name="Standard">Kelsey, Vera. 1956. <text:span text:style-name="T4">Young Men so Daring: Fur Traders who Carried the Frontier West. </text:span></text:p>
      <text:p text:style-name="P22">Indianapolis: Bobbs-Merrill Co.</text:p>
      <text:p text:style-name="Standard"/>
      <text:p text:style-name="Standard">Kennedy, H.A. 1925. <text:span text:style-name="T4">Book of the West: Story of Western Canada. </text:span>Toronto: Ryerson.</text:p>
      <text:p text:style-name="Standard"/>
      <text:p text:style-name="Standard">Kennett, Steven Alexander. 2009. <text:span text:style-name="T4">The Law of the Land: A Legal Foundation for </text:span></text:p>
      <text:p text:style-name="P22"><text:span text:style-name="T4">Alberta's Land-Use Framework.</text:span> Drayton Valley, Alta.: Pembina Institute.</text:p>
      <text:p text:style-name="Standard"/>
      <text:p text:style-name="Standard">Kerri, James N. 1970. <text:span text:style-name="T4">Fort McMurray: One of Canada's Resource Frontier Towns. </text:span></text:p>
      <text:p text:style-name="P22">Winnipeg, Man: s.n.</text:p>
      <text:p text:style-name="Standard"/>
      <text:p text:style-name="Standard">Kidd, Kenneth E. 1956. <text:span text:style-name="T4">Canadians of Long Ago: Story of the Canadian Indians</text:span>. Toronto: </text:p>
      <text:p text:style-name="P22">Longmans.</text:p>
      <text:p text:style-name="P22"/>
      <text:p text:style-name="Standard">Kidd, Robert S. 1965. <text:span text:style-name="T4">Archaeological and Historic Sites Reconnaissance, Alberta, 1965.</text:span> </text:p>
      <text:p text:style-name="P31">Edmonton: Provincial Museum and Archives Branch, Dept. of the Provincial Secretary.</text:p>
      <text:p text:style-name="Standard"/>
      <text:p text:style-name="Standard">––––––. 1970. “Fort George and the Early Fur Trade in Alberta.” <text:s/>Edmonton: </text:p>
      <text:p text:style-name="P22"><text:span text:style-name="T4">Provincial Museum and Archives of Alberta Publicaton, </text:span>No. 2.</text:p>
      <text:p text:style-name="Standard"/>
      <text:p text:style-name="Standard">––––––. 1987. <text:span text:style-name="T4">Archaeological Investigations at the Probable Site of the First Fort </text:span></text:p>
      <text:p text:style-name="P31"><text:span text:style-name="T4">Edmonton or Fort Augustus, 1795 to Early 1800s. </text:span>Edmonton: Alberta Culture and Multiculturalism Historical Resources Division</text:p>
      <text:p text:style-name="P31"/>
      <text:p text:style-name="Standard">Kindersley, Hugh. 1920 (October). "Into the Arctic Three Thousand Miles by Canoe </text:p>
      <text:p text:style-name="P22">Without Indian Guides," <text:span text:style-name="T4">The Beaver.</text:span> Vol. 1, No. 1: 14-15.</text:p>
      <text:p text:style-name="P22"/>
      <text:p text:style-name="Standard">Kindle, E. M. 1918. “Notes on Sedimentation in the Mackenzie River Basin,” <text:span text:style-name="T4">The </text:span></text:p>
      <text:p text:style-name="P22"><text:span text:style-name="T4">Journal of Geology</text:span>, Vol. 26, No. 4: 341-360.</text:p>
      <text:p text:style-name="P22"/>
      <text:p text:style-name="Standard">––––––. 1919. The Discovery of a Portage Fauna in the MacKenzie River Valley </text:p>
      <text:p text:style-name="P22">[microform]. Ottawa : J. de L. Taché.</text:p>
      <text:p text:style-name="Standard"/>
      <text:p text:style-name="Standard">––––––. 1920. “Arrival and Departure of Winter Conditions in the Mackenzie River </text:p>
      <text:p text:style-name="P22">Basin,” <text:span text:style-name="T4">Geographical Review</text:span>, Vol. 10, No. 6: 388-399.</text:p>
      <text:p text:style-name="P22"/>
      <text:p text:style-name="Standard">––––––. 1921. <text:span text:style-name="T4">Mackenzie River Driftwood.</text:span> George. Rev. 11: 50-53.</text:p>
      <text:p text:style-name="Standard"/>
      <text:p text:style-name="Standard">––––––. 1936. “Formation Names in the Mackenzie River Valley,” <text:span text:style-name="T4">Science</text:span>, New Series, </text:p>
      <text:p text:style-name="P22">Vol. 83, No. 2140: 14-15. </text:p>
      <text:p text:style-name="Standard"><text:soft-page-break/></text:p>
      <text:p text:style-name="Standard">King, D.R. 1968. <text:span text:style-name="T4">Alberta Archeology: A Handbook for Amateurs</text:span>. High River: D.R. King. </text:p>
      <text:p text:style-name="Standard"/>
      <text:p text:style-name="Standard">Kirk, Robert C. 1898. <text:span text:style-name="T4">Twelve Months in Klondike.</text:span> London: W. Heinemann</text:p>
      <text:p text:style-name="Standard"/>
      <text:p text:style-name="Standard">Kitto, F.H. 1927. <text:span text:style-name="T4">The Peace River country: Its Resources and Opportunities</text:span>. Ottawa: </text:p>
      <text:p text:style-name="P22">Department of the Interior.</text:p>
      <text:p text:style-name="P22"/>
      <text:p text:style-name="Standard">Klassen, Michael A. 2003. <text:span text:style-name="T4">Spirit Images, Medicine Rocks: the Rock Art of Alberta.</text:span> In: </text:p>
      <text:p text:style-name="P22"><text:span text:style-name="T4">Archaeology in Alberta, A View from the New Millennium</text:span>, 154-187. </text:p>
      <text:p text:style-name="P8"/>
      <text:p text:style-name="P8">Klyne, F.M. 1829. “Jasper House Post Journal, 1829-30.” B.94/a02, HBC (Film IM 65), </text:p>
      <text:p text:style-name="P23">PAC. Archives of the Hudson’s Bay Company, Winnipeg. </text:p>
      <text:p text:style-name="P8"/>
      <text:p text:style-name="Standard"><text:span text:style-name="T13">Knechtel, A. 1910. “The Dominion Forest Reserves.” </text:span><text:span text:style-name="T6">Canadian Forestry Journal</text:span><text:span text:style-name="T13"> V(1): </text:span></text:p>
      <text:p text:style-name="P23">31-47. </text:p>
      <text:p text:style-name="P23"/>
      <text:p text:style-name="Standard"><text:span text:style-name="T13">Kobayashi, Terry. 1985. </text:span><text:span text:style-name="T6">A Compendium of Canadian Folk Artists.</text:span><text:span text:style-name="T13"> Erin, ON: Boston </text:span></text:p>
      <text:p text:style-name="P23">Mills Press.</text:p>
      <text:p text:style-name="P23"/>
      <text:p text:style-name="Standard">Kolson, Bren. 1994. “Michif: How Generations Lost the Language,” <text:span text:style-name="T4">The Métis Voice</text:span>, </text:p>
      <text:p text:style-name="P22">Vol. 1, No. 1. </text:p>
      <text:p text:style-name="P22"/>
      <text:p text:style-name="Standard">Kooyman B. and J. H. Kelley, <text:span text:style-name="T4">eds</text:span>. 2004. <text:span text:style-name="T4">Archaeology on the Edge: New Perspectives </text:span></text:p>
      <text:p text:style-name="P22"><text:span text:style-name="T4">From the Northern Plains. </text:span>Calgary: University of Calgary Press.</text:p>
      <text:p text:style-name="P22"/>
      <text:p text:style-name="Standard">Kornfeld, Marcel. 2003. <text:span text:style-name="T4">Affluent Foragers of the North American Plains: Landscape </text:span></text:p>
      <text:p text:style-name="P22"><text:span text:style-name="T4">Archaeology of the Black Hills</text:span>. British Archaeological Reports Ltd.</text:p>
      <text:p text:style-name="P22"/>
      <text:p text:style-name="Standard">Korsmo, Fae L. 1996. "Claiming Memory in British Columbia: Aboriginal Rights and </text:p>
      <text:p text:style-name="P22">the State," <text:span text:style-name="T4">American Indian Culture and Research Journal</text:span> 20, No. 4.</text:p>
      <text:p text:style-name="P22"/>
      <text:p text:style-name="Standard">Kostash, Myrna. 1996 (Sept/Oct). “Uneasy Peace,” <text:span text:style-name="T4">Canadian Geographic</text:span>: 54-66.</text:p>
      <text:p text:style-name="Standard"/>
      <text:p text:style-name="Standard"><text:span text:style-name="T13">Kostash, Myrna. 1996. “Taking a Stnd in Timber Country,” </text:span><text:span text:style-name="T6">Canadian Geographic</text:span><text:span text:style-name="T13"> </text:span></text:p>
      <text:p text:style-name="P22"><text:span text:style-name="T13">(Sept/Oct)</text:span><text:span text:style-name="T6">.</text:span></text:p>
      <text:p text:style-name="Standard"/>
      <text:p text:style-name="Standard">Kowal, Walt. 1992. <text:span text:style-name="T4">Archaeological Investigations at Historic Waterhole: Final Report.</text:span> </text:p>
      <text:p text:style-name="P31">Alberta: Provinical Museum of Alberta: Alberta Culture and Multiculturalism Historical Resources Division.</text:p>
      <text:p text:style-name="Standard"/>
      <text:p text:style-name="Standard">Krajick, Kevin. 2001. <text:span text:style-name="T4">Barren Lands: An Epic Search for Diamonds in the North </text:span></text:p>
      <text:p text:style-name="P22"><text:span text:style-name="T4">American Arctic. </text:span>New York: Henry Holt and Company.</text:p>
      <text:p text:style-name="P22"/>
      <text:p text:style-name="Standard">Krause, Eric. 1976. “The Fisheries of the Hudson’s Bay Company at Fort Chipewyan, </text:p>
      <text:p text:style-name="P22">1791-1871,” No. 208. </text:p>
      <text:p text:style-name="Standard"><text:soft-page-break/></text:p>
      <text:p text:style-name="Standard">Krebs, Charles. 1961. "Population Dynamics of the Mackenzie Delta Reindeer Herd, </text:p>
      <text:p text:style-name="P22">1938–1958," <text:span text:style-name="T4">Arctic</text:span> 14: 91–100.</text:p>
      <text:p text:style-name="Standard"/>
      <text:p text:style-name="Standard">Krech III, Shepard. 1979. “Interethnic Relations in the Lower Mackenzie River Region,” </text:p>
      <text:p text:style-name="P22"><text:span text:style-name="T4">Arctic Anthropology</text:span>, Vol. 16, No. 2: 102-122.</text:p>
      <text:p text:style-name="Standard"/>
      <text:p text:style-name="P12"><text:span text:style-name="T14">––––––. 1980. “Northern Athapaskan Ethnology in the 1970s,” </text:span><text:span text:style-name="T9">Annual Review of </text:span></text:p>
      <text:p text:style-name="P12"><text:span text:style-name="T9"><text:tab/>Anthropology</text:span><text:span text:style-name="T14"> 9: 83-100. </text:span></text:p>
      <text:p text:style-name="P16"/>
      <text:p text:style-name="P18">––––––. 1980. “Reconsiderations of Aboriginal Social Organization in the North </text:p>
      <text:p text:style-name="P36"><text:span text:style-name="T14">American Subarctic: Papers from a Symposium,” </text:span><text:span text:style-name="T9">Arctic Anthropology</text:span><text:span text:style-name="T14"> Vo.17, No. 2: 1-63. </text:span></text:p>
      <text:p text:style-name="P18"/>
      <text:p text:style-name="P12"><text:span text:style-name="T14">––––––. 1980 Introduction: "Reconsiderations" and Ethnohistorical Research. </text:span><text:span text:style-name="T9">Arctic </text:span></text:p>
      <text:p text:style-name="P12"><text:span text:style-name="T9"><text:tab/>Anthropology</text:span><text:span text:style-name="T14"> Vo.17, No. 2: 1-11. </text:span></text:p>
      <text:p text:style-name="P16"/>
      <text:p text:style-name="P18">––––––. 1980. “Matriorganization: The Basis of Aboriginal Subarctic Social </text:p>
      <text:p text:style-name="P12"><text:span text:style-name="T14"><text:tab/>Organization (with Charles Bishop),” </text:span><text:span text:style-name="T9">Arctic Anthropology</text:span><text:span text:style-name="T15">,</text:span><text:span text:style-name="T14"> Vo.17, No. 2: 34-45. </text:span></text:p>
      <text:p text:style-name="P16"/>
      <text:p text:style-name="P18">––––––. 1980. “Northern Athapaskan Ethnology: An Annotated Bibliography of </text:p>
      <text:p text:style-name="P12"><text:span text:style-name="T14"><text:tab/>Published Materials, 1970-1979,” </text:span><text:span text:style-name="T9">Arctic Anthropology</text:span><text:span text:style-name="T14"> Vo.17, No. 2: 68-105. </text:span></text:p>
      <text:p text:style-name="P18"/>
      <text:p text:style-name="P18">––––––. 1981. “Throwing Bad Medicine”: Sorcery, Disease and the Fur Trade Among </text:p>
      <text:p text:style-name="P36"><text:span text:style-name="T14">Kutchin and Other Northern Athapaskans,” In:</text:span><text:span text:style-name="T8"> Indians, Animals and the Fur Trade: A Critique of Keepers of the Game. </text:span><text:span text:style-name="T14">Athens: University of Georgia Press, 73-108</text:span></text:p>
      <text:p text:style-name="P37"/>
      <text:p text:style-name="P12"><text:span text:style-name="T14">––––––.1981</text:span><text:span text:style-name="T8">. Indians, Animals, and the Fur Trade: A Critique of Keepers of the Game. </text:span></text:p>
      <text:p text:style-name="P18"><text:tab/>Athens: University of Georgia Press.</text:p>
      <text:p text:style-name="P16"/>
      <text:p text:style-name="Standard">––––––. 1983. "The Influence of Disease and the Fur Trade on Arctic </text:p>
      <text:p text:style-name="P31">Drainage Lowlands Dene, 1800–1850," <text:span text:style-name="T4">Journal of Anthropological Research</text:span> 39: 123-146.</text:p>
      <text:p text:style-name="Standard"/>
      <text:p text:style-name="Standard">––––––. 1984. <text:s/>The Trade of the Slavey and Dogrib at Fort Simpson in the Early </text:p>
      <text:p text:style-name="P22">Ninteenth Century. In: <text:span text:style-name="T4">Subarctic Fur Trade: Native Social and Economic </text:span></text:p>
      <text:p text:style-name="P22"><text:span text:style-name="T4">Adaptations</text:span>. Vancouver: University of British Columbia Press, 99-146.</text:p>
      <text:p text:style-name="P22"/>
      <text:p text:style-name="Standard"><text:span text:style-name="T14">––––––. 1994. </text:span><text:span text:style-name="T8">Native Canadian Anthropology and History: A Selected Bibliography.</text:span><text:span text:style-name="T14"> </text:span></text:p>
      <text:p text:style-name="P28">Norman: University of Oklahoma Press.</text:p>
      <text:p text:style-name="Standard"/>
      <text:p text:style-name="Standard">––––––. 2000. <text:span text:style-name="T4">The Ecological Indian: Myth and History.</text:span> W. W. Norton &amp; Company.</text:p>
      <text:p text:style-name="Standard"/>
      <text:p text:style-name="Standard">Kroeber, A. L. 1937. “Athabascan Kin Term Systems,”<text:span text:style-name="T4"> New Series,</text:span> Vol. 39, No. 4, Part </text:p>
      <text:p text:style-name="P22">1: 602-608.</text:p>
      <text:p text:style-name="Standard"><text:soft-page-break/></text:p>
      <text:p text:style-name="Standard">Kroetsch, Robert. 1993. <text:span text:style-name="T4">Alberta</text:span>. Edmonton: NeWest Press.</text:p>
      <text:p text:style-name="Standard"/>
      <text:p text:style-name="Standard">Kucera, Richard E. 1973 [1972]. <text:span text:style-name="T4">Probing the Athabasca Glacier: Case History of a </text:span></text:p>
      <text:p text:style-name="P31"><text:span text:style-name="T4">Glacier in the Columbia Icefield, Jasper National Park.</text:span> Vancouver: Evergreen. </text:p>
      <text:p text:style-name="P31"/>
      <text:p text:style-name="Standard">Kuhlen, Daniel J. <text:s/>1985<text:span text:style-name="T4">. A Layperson's Guide to Treaty Rights in Canada. Saskatoon</text:span>: </text:p>
      <text:p text:style-name="P22">University of Saskatchewan Native Law Centre.</text:p>
      <text:p text:style-name="P31">Press.</text:p>
      <text:p text:style-name="Standard"/>
      <text:p text:style-name="Standard">Kulchyski, Peter Keith. 2005. <text:span text:style-name="T4">Like the Sound of a Drum: Aboriginal </text:span></text:p>
      <text:p text:style-name="P31"><text:span text:style-name="T4">Cultural Politics in Denendeh and Nunavut</text:span>. Winnipeg, Man.: University of Manitoba Press.</text:p>
      <text:p text:style-name="P31"/>
      <text:p text:style-name="Standard">––––––. 2007. <text:span text:style-name="T4">Kiumajut (talking back): Game Management and Inuit Rights, 1900-70.</text:span> </text:p>
      <text:p text:style-name="P22">Vancouver: UBC Press. </text:p>
      <text:p text:style-name="P10"/>
      <text:p text:style-name="Standard">Kupfer, Georg, et al. 1981. <text:span text:style-name="T4">A Social and Economic Overview of Northern Alberta.</text:span> </text:p>
      <text:p text:style-name="P22">Edmonton: The Council.</text:p>
      <text:p text:style-name="P10"/>
      <text:p text:style-name="Standard">Kupsch W.D. 1977. “A Valley View in Verdant Prose: the Clearwater Valley from </text:p>
      <text:p text:style-name="P22">Portage La Loche,” <text:span text:style-name="T4">Musk-Ox.</text:span> No. 20.</text:p>
      <text:p text:style-name="P22"/>
      <text:p text:style-name="Standard">Kurath, Gertrude. 1966. "Dogrib Choreography and Music," In: <text:span text:style-name="T4">The Dogrib Hand Game.</text:span> </text:p>
      <text:p text:style-name="P31">Edited by June Helm and Nancy Oestreich Lurie. Ottawa: National Museums of Canada, Bulletin 205: 12-28.</text:p>
      <text:p text:style-name="P31"/>
      <text:p text:style-name="Standard">Kurz, Irving. 1987. <text:span text:style-name="T4">Policing the Central Peace: A History of Law Enforcement in the </text:span></text:p>
      <text:p text:style-name="P22"><text:span text:style-name="T4">Spirit River Detachment Area</text:span>. Spirit River, Alta. : I.A. Kurz Publications.</text:p>
      <text:p text:style-name="P31"/>
      <text:p text:style-name="Standard">Kwasniak, Arlene J. 2007a. <text:span text:style-name="T4">Wildlife Management Beyond Wildlife Laws</text:span>. Calgary, Alta.: </text:p>
      <text:p text:style-name="P22">Canadian Institute of Resources Law, University of Calgary.</text:p>
      <text:p text:style-name="Standard"/>
      <text:p text:style-name="Standard">––––––. 2007b. "The Supreme Court of Alberta and Water Law," In: <text:span text:style-name="T4">The </text:span></text:p>
      <text:p text:style-name="P31"><text:span text:style-name="T4">Alberta Supreme Court at 100: History &amp; Authority. 1st ed.</text:span> Edited by Jonathan Swainger. Edmonton: University of Alberta Press.</text:p>
      <text:p text:style-name="P31"/>
      <text:p text:style-name="Standard">––––––. 2002. <text:span text:style-name="T4">Alberta's Wetlands: A Law and Policy Guide. Corrected ed.</text:span> Edmonton: </text:p>
      <text:p text:style-name="P22">Environmental Law Centre.</text:p>
      <text:p text:style-name="P22"/>
      <text:p text:style-name="Standard">Kwasniak, Arlene J., Elizabeth Swanson and Donna Tingley. 1995.<text:span text:style-name="T4"> In Response to the </text:span></text:p>
      <text:p text:style-name="P31"><text:span text:style-name="T4">Draft Water Conservation and Management Act. </text:span>Edmonton: Environmental Law Centre (Alberta) Society.</text:p>
      <text:p text:style-name="Standard"/>
      <text:h text:style-name="Heading_20_2" text:outline-level="2"><text:soft-page-break/></text:h>
      <text:h text:style-name="Heading_20_2" text:outline-level="2"/>
      <text:p text:style-name="Standard"/>
      <text:p text:style-name="Standard"/>
      <text:p text:style-name="Standard"/>
      <text:h text:style-name="Heading_20_2" text:outline-level="2">L.</text:h>
      <text:p text:style-name="P14"/>
      <text:p text:style-name="Standard">Labissoniere, Sister Jean. 1978. <text:span text:style-name="T4">Providence Trail Blazers.</text:span> Edmonton: Sisters of </text:p>
      <text:p text:style-name="P22">Providence.</text:p>
      <text:p text:style-name="P22"/>
      <text:p text:style-name="Standard">Laboucane, Ambrose J. 1979. <text:span text:style-name="T4">On the Banks of the Athabasca River As I Remember It: </text:span></text:p>
      <text:p text:style-name="P31"><text:span text:style-name="T4">A True Account of Pioneering Fort McMurray, Alberta Through Personal Photos.</text:span> <text:s/>[s.n.]</text:p>
      <text:p text:style-name="Standard"/>
      <text:p text:style-name="Standard">Lac La Biche Heritage Society. 1975. <text:span text:style-name="T4">Lac La Biche. Yesterday and Today</text:span>. Calgary: D.W. </text:p>
      <text:p text:style-name="P22">Friesen &amp; Sons. </text:p>
      <text:p text:style-name="P22"/>
      <text:p text:style-name="Standard">Lake Saskatoon History Book Committee. 1980.<text:span text:style-name="T4"> Lake Saskatoon Reflections: A Local </text:span></text:p>
      <text:p text:style-name="P31"><text:span text:style-name="T4">History of the Lake Saskatoon District.</text:span> Sexsmith, Alta.: Lake Saskatoon History Book Committee.</text:p>
      <text:p text:style-name="Standard"/>
      <text:p text:style-name="Standard">Lakusta, Ernie. 2007. <text:span text:style-name="T4">The Intrepid Explorer: James Hector's Explorations in the </text:span></text:p>
      <text:p text:style-name="P22"><text:span text:style-name="T4">Canadian Rockies.</text:span> Calgary: Fifth House Publishing.</text:p>
      <text:p text:style-name="Standard"/>
      <text:p text:style-name="Standard">Lakusta, Ernie. 2007. <text:span text:style-name="T4">The Intrepid Explorer: James Hector's Explorations in the </text:span></text:p>
      <text:p text:style-name="P22"><text:span text:style-name="T4">Canadian Rockies. </text:span>Calgary: Fifth House.</text:p>
      <text:p text:style-name="P31"/>
      <text:p text:style-name="Standard">Lamb, W. Kaye. 1971. <text:span text:style-name="T4">Canada's Five Centuries from Discovery to Present Day</text:span>. </text:p>
      <text:p text:style-name="P22">Toronto: McGraw-Hill</text:p>
      <text:p text:style-name="Standard"/>
      <text:p text:style-name="Standard">Lamb, W. Kaye.<text:span text:style-name="T4"> ed. </text:span>1969. <text:span text:style-name="T4">Journal of a Voyage on the North West Coast of North </text:span></text:p>
      <text:p text:style-name="P31"><text:span text:style-name="T4">America during the Years 1811, 1812, 1813, and 1814. </text:span>Toronto: The Champlain Society. </text:p>
      <text:p text:style-name="Standard"/>
      <text:p text:style-name="Standard">––––––. <text:span text:style-name="T4">ed. </text:span>1970. <text:span text:style-name="T4">The Journals and Letters of Sir Alexander Mackenzie. </text:span></text:p>
      <text:p text:style-name="P31">Cambridge: Cambridge University Press. </text:p>
      <text:p text:style-name="P31"/>
      <text:p text:style-name="Standard">Lamothe, René. 1990. “Les Métis de la vallée du Mackenzie.” Dans Gilles Lesage </text:p>
      <text:p text:style-name="P31">(Editor): <text:span text:style-name="T4">Riel et les Métis canadiens.</text:span> Saint-Boniface, Manitoba: La Société historique de Saint-Boniface: 63-66. </text:p>
      <text:p text:style-name="Standard"/>
      <text:p text:style-name="Standard">Lanteigne, Raymond. 1983. <text:span text:style-name="T4">Voix Albertaines: supplément français à Voices of Alberta: a </text:span></text:p>
      <text:p text:style-name="P31"><text:span text:style-name="T4">survey of oral history completed in Alberta up to 1980.</text:span> Edmonton: Alberta Culture, Historical Resources Division.</text:p>
      <text:p text:style-name="Standard"><text:soft-page-break/></text:p>
      <text:p text:style-name="Standard">Lantis, Margaret. 1954. "Problems of Human Ecology in North American Arctic," <text:span text:style-name="T4">Arctic</text:span> </text:p>
      <text:p text:style-name="P22">7: 311.</text:p>
      <text:p text:style-name="P22"/>
      <text:p text:style-name="Standard">Larmour, Judy. 2005. <text:span text:style-name="T4">Laying Down the Lines: A History of Land Surveying in Alberta.</text:span> </text:p>
      <text:p text:style-name="P22">Calgary: Brindle &amp; Glass Pub.</text:p>
      <text:p text:style-name="Standard"/>
      <text:p text:style-name="Standard"><text:span text:style-name="T13">Laviolette, Mary-Beth. 2005. </text:span><text:span text:style-name="T6">An Alberta Art Chronicle: Adventures in Recent &amp; </text:span></text:p>
      <text:p text:style-name="P22"><text:span text:style-name="T6">Contemporary Art</text:span><text:span text:style-name="T13">. Canmore, Alta.: Altitude Pub. Canada.</text:span></text:p>
      <text:p text:style-name="Standard"/>
      <text:p text:style-name="Standard">Laubin, Reginald. 1957. <text:span text:style-name="T4">The Indian Tipi: Its History, Construction and Use</text:span>. New York: </text:p>
      <text:p text:style-name="P22">Ballantyne.</text:p>
      <text:p text:style-name="Standard"/>
      <text:p text:style-name="Standard">Lavender, David. 1956. <text:span text:style-name="T4">Land of the Giants: The Drive to the Pacific Northwest: 1750-</text:span></text:p>
      <text:p text:style-name="P22"><text:span text:style-name="T4">1950. </text:span>Garden City, NY: Doubleday &amp; Company. </text:p>
      <text:p text:style-name="P22"/>
      <text:p text:style-name="Standard">––––––. 1977. <text:span text:style-name="T4">Winner Take All: The Trans-Canada Canoe Trail.</text:span> McGraw-Hill </text:p>
      <text:p text:style-name="P22">Book Co., New York.</text:p>
      <text:p text:style-name="P22"/>
      <text:p text:style-name="Standard">Leacock, Eleanor Burke and Nancy Oestreich Lurie. 1971. <text:span text:style-name="T4">North American Indians in </text:span></text:p>
      <text:p text:style-name="P22"><text:span text:style-name="T4">Historical Perspective. </text:span>1st Edition. New York: Random House.</text:p>
      <text:p text:style-name="P22"/>
      <text:p text:style-name="Standard">Le Blanc, Raymond. <text:s/>2004. <text:span text:style-name="T4">Archaeological Research in the Lesser Slave Lake Region: A </text:span></text:p>
      <text:p text:style-name="P31"><text:span text:style-name="T4">Contribution to the Pre-Contact History of the Boreal Forest of Alberta.</text:span> Gatineau, Québec: Canadian Museum of Civilization. </text:p>
      <text:p text:style-name="P31"/>
      <text:p text:style-name="Standard">Lee, Alfred E. 1976. <text:span text:style-name="T4">The Liard Trail to the Klondike: Alfred E. Lee's Diary of an </text:span></text:p>
      <text:p text:style-name="P22"><text:span text:style-name="T4">Expedition from Edmonton, 1897-1898.</text:span> Montreal: Katharine Lee Gilliland.</text:p>
      <text:p text:style-name="P22"/>
      <text:p text:style-name="Standard">Leechman, Douglas. 1946. “Prehistoric Migration Routes Through the Yukon,” Vol. 27, </text:p>
      <text:p text:style-name="P22">No. 4: 383-390.</text:p>
      <text:p text:style-name="P22"/>
      <text:p text:style-name="Standard">Lefroy, Sir John Henry. 1883. <text:s/><text:span text:style-name="T4">Diary of a Magnetic Survey of a Portion of the dominion </text:span></text:p>
      <text:p text:style-name="P31"><text:span text:style-name="T4">of Canada, Cheifly in the Northwest Territories, executed in the years 1842-44. </text:span>London.</text:p>
      <text:p text:style-name="P22"/>
      <text:p text:style-name="Standard">––––––. 1955. <text:span text:style-name="T4">In Search of Magnetic North: A Soldier Surveyor’s Letters from the North </text:span></text:p>
      <text:p text:style-name="P22"><text:span text:style-name="T4">West, 1843-1844. </text:span>Edited by George F. Stanley. Toronto: Macmillan. </text:p>
      <text:p text:style-name="Standard"/>
      <text:p text:style-name="Standard">Legal, E.J. 1914. <text:span text:style-name="T4">Short Sketches of the Roman Catholic Churches and Missions in </text:span></text:p>
      <text:p text:style-name="P22"><text:span text:style-name="T4">Central Alberta</text:span>. Winnipeg: West Canada Publishing. </text:p>
      <text:p text:style-name="Standard"/>
      <text:p text:style-name="Standard">LeHaiye. 1813. <text:span text:style-name="T4">Diary of A Trip from Montreal to Lake Athabasca in 1811</text:span>. Paris. </text:p>
      <text:p text:style-name="P31">Private Source. Note from Bruce Peel (1973): “The discovery and verification of this books remains a challenge.”</text:p>
      <text:p text:style-name="P22"/>
      <text:p text:style-name="Standard"><text:soft-page-break/>Lehr, John. 1976. <text:span text:style-name="T4">Ukrainian Vernacular Architecture in Alberta</text:span>. Edmonton, AB: </text:p>
      <text:p text:style-name="P22">Historical Resources Division. </text:p>
      <text:p text:style-name="Standard"/>
      <text:p text:style-name="Standard">––––––. 1982. “Stephan G Stephansson: The Poet of the Rocky Mountains, No. 9. </text:p>
      <text:p text:style-name="Standard"/>
      <text:p text:style-name="Standard">Leitch, John S. 1963. "Through the Canyon." <text:span text:style-name="T4">The Beaver. </text:span>Vol. 42, No. 4: 16-19. </text:p>
      <text:p text:style-name="Standard"/>
      <text:p text:style-name="P8">Lena Ouellet interviewed by Peter J. Murphy at Edmonton, 2 August 2005. P. Murphy </text:p>
      <text:p text:style-name="P23">Files. </text:p>
      <text:p text:style-name="P23"/>
      <text:p text:style-name="Standard">Lennie, G. 1995. <text:span text:style-name="T4">Métis Nation: Northwest Territories Report on Mackenzie River Valley</text:span>. </text:p>
      <text:p text:style-name="P22">Ottawa: Department of Renewable Resources.</text:p>
      <text:p text:style-name="P8"/>
      <text:p text:style-name="Standard"><text:span text:style-name="T13">Leonard, David W. 1992. </text:span><text:span text:style-name="T6">A Fostered Dream: The Lure of the Peace River Country. </text:span></text:p>
      <text:p text:style-name="P23">Calgary: Detselig.</text:p>
      <text:p text:style-name="P22"/>
      <text:p text:style-name="Standard">––––––. 1995. <text:span text:style-name="T4">Delayed Frontier: The Peace River Country to 1909.</text:span> Calgary: Detselig </text:p>
      <text:p text:style-name="P22">Enterprises Ltd.</text:p>
      <text:p text:style-name="P22"/>
      <text:p text:style-name="Standard">––––––. 2002. <text:span text:style-name="T4">The Grande Prairie During the Fur Trade Era 1824-1910.</text:span> Grande </text:p>
      <text:p text:style-name="P22">Prairie, AB: Grande Prairie Museum.</text:p>
      <text:p text:style-name="P22"/>
      <text:p text:style-name="Standard">Leonard, David, and Beverly Whelan. <text:span text:style-name="T4">eds</text:span>. 1998. <text:span text:style-name="T4">On the North Trail: The Treaty 8 </text:span></text:p>
      <text:p text:style-name="P22"><text:span text:style-name="T4">Diary of O.C. Edwards. </text:span>Edmonton: Historical Society of Alberta.</text:p>
      <text:p text:style-name="P22"/>
      <text:p text:style-name="Standard">Leonard, David W. and Victoria L. Lemieux. 2003. <text:span text:style-name="T4">The Lure of the Peace River Country.</text:span> </text:p>
      <text:p text:style-name="P22">Calgary: Detselig. </text:p>
      <text:p text:style-name="P22"/>
      <text:p text:style-name="Standard">Leonard, Frank. 2002. "“A Closed Book”: The Canadian Pacific Railway Survey and </text:p>
      <text:p text:style-name="P22">North-Central British Columbia," <text:span text:style-name="T4">Western Geography</text:span>, 12: 163–184.</text:p>
      <text:p text:style-name="P22"/>
      <text:p text:style-name="Standard">Leppard, Henry M. 1935. “The Settlement of the Peace River Country,” <text:span text:style-name="T4">Geographical </text:span></text:p>
      <text:p text:style-name="P22"><text:span text:style-name="T4">Review,</text:span> Vol. 25, No. 1: 62-78.</text:p>
      <text:p text:style-name="P8"/>
      <text:p text:style-name="P8">Letter from Dorris Gosney (daughter of forest ranger A. Crawford) to Peter J. Murphy </text:p>
      <text:p text:style-name="P23">dated 26 October 2000. P. Murphy files. </text:p>
      <text:p text:style-name="P23"/>
      <text:p text:style-name="Standard"><text:span text:style-name="T13">Levasseur, Donat. 1995. </text:span><text:span text:style-name="T6">Les Oblats de Marie Immaculée dans l'Ouest et le Nord du </text:span></text:p>
      <text:p text:style-name="P22"><text:span text:style-name="T6">Canada, 1845-1967: esquisse historique.</text:span><text:span text:style-name="T13"> Edmonton: University of Alberta Press.</text:span></text:p>
      <text:p text:style-name="P23"/>
      <text:p text:style-name="Standard">Lewis, H.T. 1977. “Maskuta: The Ecology of Indian Fires in Northern Alberta.” <text:span text:style-name="T4">Western </text:span></text:p>
      <text:p text:style-name="P22"><text:span text:style-name="T4">Canadian Journal of Anthropology</text:span> 7 (1).</text:p>
      <text:p text:style-name="Standard"/>
      <text:p text:style-name="Standard">Lewis, H.T. and T. Ferguson. 1998. “Yards, Corridors and Mosaics: How to Burn a </text:p>
      <text:p text:style-name="P22">Boreal Forrest.” <text:span text:style-name="T4">Human Ecology</text:span> 16:1. </text:p>
      <text:p text:style-name="P22"/>
      <text:p text:style-name="Standard"><text:soft-page-break/>Lewis, Margaret. 1979. <text:span text:style-name="T4">To Conserve a Heritage.</text:span> [s.l.]: Alberta Fish &amp; Game Association.</text:p>
      <text:p text:style-name="Standard"/>
      <text:p text:style-name="Standard">Liddell, Ken. 1960. <text:span text:style-name="T4">Alberta Revisited.</text:span> Toronto: Ryerson.</text:p>
      <text:p text:style-name="P22"/>
      <text:p text:style-name="Standard">Li, Fanggui and Ronald Scollon. 1976. <text:span text:style-name="T4">Chipewyan Texts</text:span>. Institute of history and </text:p>
      <text:p text:style-name="P22">philology. Academia Sinica. Special publications. Taipei: Nankang.</text:p>
      <text:p text:style-name="P22"/>
      <text:p text:style-name="Standard">Liddell, Ken. 1974. <text:span text:style-name="T4">I'll Take the Train.</text:span> Saskatoon: Western Producer Books.</text:p>
      <text:p text:style-name="Standard"/>
      <text:p text:style-name="Standard">Lieurance, Thurlow. 1920. <text:span text:style-name="T4">Songs of the North American Indian: With Preface and </text:span></text:p>
      <text:p text:style-name="P22"><text:span text:style-name="T4">Explanatory Notes.</text:span> <text:s/>Philadelphia: Theodore Presser.</text:p>
      <text:p text:style-name="P22"/>
      <text:p text:style-name="Standard">Lingewnfelter, Richard E. ed. 2003. <text:span text:style-name="T4">The Mining West: A Bibliography Guide to the </text:span></text:p>
      <text:p text:style-name="P31"><text:span text:style-name="T4">History Literature of Mining in the American Canadian West.</text:span> 2 Vols. <text:s/>Lanham, MD: Scarecrow Press.</text:p>
      <text:p text:style-name="P22"/>
      <text:p text:style-name="Standard">Litalien, Raymonde, Jean-Franc, Ois Palomino, and Denis Vaugeois. 2007. <text:span text:style-name="T4">Mapping a </text:span></text:p>
      <text:p text:style-name="P31"><text:span text:style-name="T4">Continent: Historical Atlas of North America 1492–1814. </text:span>Montreal and Kingston: McGill-Queen’s University Press.</text:p>
      <text:p text:style-name="Standard"/>
      <text:p text:style-name="Standard">Livesey, Robert. 2005. <text:span text:style-name="T4">The Fur Traders.</text:span> Markham, Ont.: Fitzhenry &amp; Whiteside.</text:p>
      <text:p text:style-name="Standard"/>
      <text:p text:style-name="Standard">Longstreth, T.M. 1928. <text:span text:style-name="T4">The Silent Force. </text:span>New York: Century. </text:p>
      <text:p text:style-name="Standard"/>
      <text:p text:style-name="Standard">––––––. 1928. <text:span text:style-name="T4">Sons of the Mounted Police.</text:span> New York: Century.</text:p>
      <text:p text:style-name="Standard"/>
      <text:p text:style-name="Standard">––––––. 1931. <text:span text:style-name="T4">Murder at Belly Butte and Other Mysteries From the Records of the </text:span></text:p>
      <text:p text:style-name="P22"><text:span text:style-name="T4">Mounted Police.</text:span> New York: The Century co.</text:p>
      <text:p text:style-name="Standard"/>
      <text:p text:style-name="Standard">––––––. 1933. <text:span text:style-name="T4">In Scarlet and Plain Clothes, The History of the Mounted Police.</text:span> Toronto: </text:p>
      <text:p text:style-name="P22">Macmillan.</text:p>
      <text:p text:style-name="Standard"/>
      <text:p text:style-name="Standard">––––––. 1974. <text:span text:style-name="T4">The Scarlet Force: The Making of the Mounted Police. </text:span></text:p>
      <text:p text:style-name="P22">Toronto: Macmillan of Canada.</text:p>
      <text:p text:style-name="Standard"/>
      <text:p text:style-name="Standard">Loo, Tina. 2006. <text:span text:style-name="T4">States of Nature: Conserving Canada's Wildlife in the Twentieth </text:span></text:p>
      <text:p text:style-name="P22"><text:span text:style-name="T4">Century. </text:span>Vancouver: UBC Press.</text:p>
      <text:p text:style-name="Standard"/>
      <text:p text:style-name="Standard">Loomis, R.D. 1957. “Alberta’s Forest Resources and Forest Management,” <text:span text:style-name="T4">Pulp and </text:span></text:p>
      <text:p text:style-name="P22"><text:span text:style-name="T4">Paper Magazine of Canada</text:span>. </text:p>
      <text:p text:style-name="Standard"/>
      <text:p text:style-name="Standard">––––––. 1990. “Natural Management of the Forest: The pursuit of Nature’s way.” </text:p>
      <text:p text:style-name="P31">Interviews with R.D. Loomis y P.J. Murphy 1987-1989. Edmonton: University of Alberta Archives.</text:p>
      <text:p text:style-name="P31"/>
      <text:p text:style-name="Standard">Losey, Timothy C. 1977. <text:span text:style-name="T4">Archaeological Investigations, Fort Victoria, 1975.</text:span> Edmonton: </text:p>
      <text:p text:style-name="P22"><text:soft-page-break/>Alberta Culture, Historical Resources Division.</text:p>
      <text:p text:style-name="P31"/>
      <text:p text:style-name="Standard">­­­––––––. 1978. <text:span text:style-name="T4">The Prehistoric Cultural Ecology of the Western Prairie-Forest </text:span></text:p>
      <text:p text:style-name="P31"><text:span text:style-name="T4">Transition Zone, Alberta, Canada [microform]. </text:span>Ottawa. National Library of Canada.</text:p>
      <text:p text:style-name="P31"/>
      <text:p text:style-name="Standard">––––––. 1984. <text:span text:style-name="T4">History of the Automobile in Alberta, 1900-1955.</text:span> Edmonton: </text:p>
      <text:p text:style-name="P22">Alberta Culture, Reynolds-Alberta Museum.</text:p>
      <text:p text:style-name="Standard"/>
      <text:p text:style-name="Standard">Lothian, W.F. 1987. <text:span text:style-name="T4"><text:s/>A Brief History of Canada’s National Parks.</text:span> Environment Canada, </text:p>
      <text:p text:style-name="P22">Ottawa. </text:p>
      <text:p text:style-name="Standard"/>
      <text:p text:style-name="Standard">Lower, J. Arthur. 1983. <text:s/><text:span text:style-name="T4">Western Canada: An Outline History</text:span>. Vancouver: Douglas &amp; </text:p>
      <text:p text:style-name="P22">McIntyre. </text:p>
      <text:p text:style-name="P22"/>
      <text:p text:style-name="Standard">Lowie, Robert Harry. 1963. <text:span text:style-name="T4">Indians of the Plains.</text:span> New York: Natural History Press. </text:p>
      <text:p text:style-name="Standard"/>
      <text:p text:style-name="P12">Luckman, Brian H. 1996. “Reconciling the Glacial and Dendrochronological Records </text:p>
      <text:p text:style-name="P36">for the Past Millennium in the Canadian Rockies,” In: <text:span text:style-name="T7">Climatic Variations and Forcing Mechanisms of the Last 2000 Years, </text:span><text:span text:style-name="T18">P.D. Jones, R.S. Spradley and J. Souzel.</text:span> <text:span text:style-name="T18">eds. </text:span><text:s/>New York: Springer Verlag, 85-<text:span text:style-name="T17"> </text:span>108.</text:p>
      <text:p text:style-name="Standard"/>
      <text:p text:style-name="Standard">Lyon, George. 1999. <text:span text:style-name="T4">Community Music in Alberta: Some Good Schoolhouse Stuff!</text:span> </text:p>
      <text:p text:style-name="P22">Calgary: UC Press.</text:p>
      <text:p text:style-name="Standard"/>
      <text:p text:style-name="Standard">Lysenko, Vera. 1947. <text:span text:style-name="T4">Men in Sheepskin Coats: A Study in Assimilation.</text:span> Toronto: </text:p>
      <text:p text:style-name="P22">Ryerson Press.</text:p>
      <text:p text:style-name="Standard"/>
      <text:h text:style-name="Heading_20_2" text:outline-level="2">M. </text:h>
      <text:p text:style-name="Standard"/>
      <text:p text:style-name="Standard">MacBeth, Roderick George (1858-1934). 1915. <text:span text:style-name="T4">Peace River Letters.</text:span> White &amp; Bindon </text:p>
      <text:p text:style-name="P22">Printers.</text:p>
      <text:p text:style-name="P22"/>
      <text:p text:style-name="Standard">––––––. 1918. <text:span text:style-name="T4">The Romance of Western Canada.</text:span> Toronto: William Briggs. </text:p>
      <text:p text:style-name="Standard"/>
      <text:p text:style-name="Standard">Maccagno, Tom. 2007. "Portage La Biche: The Forgotten Portage," <text:span text:style-name="T4">Alberta History</text:span> 55: </text:p>
      <text:p text:style-name="P22">19–26.</text:p>
      <text:p text:style-name="P22"/>
      <text:p text:style-name="Standard">Macdonald, Adrian. 1929. <text:span text:style-name="T4">Sir Alexander Mackenzie</text:span>. Toronto: Ryerson Press.</text:p>
      <text:p text:style-name="Standard"/>
      <text:p text:style-name="Standard">MacDonald, Colin. 1967. <text:span text:style-name="T4">A Dictionary of Canadian Artists</text:span>. Ottawa: Candian Artists.</text:p>
      <text:p text:style-name="Standard"/>
      <text:p text:style-name="Standard">MacDonald, David L. 1981. <text:span text:style-name="T4">Peace River Past</text:span>: <text:span text:style-name="T4">A Canadian Adventure.</text:span> <text:s/>Toronto: Venture </text:p>
      <text:p text:style-name="P22">Press. <text:s/></text:p>
      <text:p text:style-name="P22"/>
      <text:p text:style-name="Standard"><text:soft-page-break/>MacDonald, George Heath. 1954. <text:span text:style-name="T4">Fort Augustus-Edmonton.</text:span> Edmonton: The Douglas </text:p>
      <text:p text:style-name="P22">Printing Co. Ltd. <text:s/></text:p>
      <text:p text:style-name="P22"/>
      <text:p text:style-name="Standard">MacDonald, G.M. 1987. “Postglacial Vegetation History of the Mackenzie River Basin,” </text:p>
      <text:p text:style-name="P22"><text:span text:style-name="T4">Quaternary Research,</text:span> 28: 245-262.</text:p>
      <text:p text:style-name="P22"/>
      <text:p text:style-name="Standard">MacDonald, Graham A. 2009. <text:span text:style-name="T4">The Beaver Hills Country: A History of Land and Life. </text:span></text:p>
      <text:p text:style-name="P22">Edmonton: AU Press.</text:p>
      <text:p text:style-name="Standard"/>
      <text:p text:style-name="Standard">MacDonald, Janet. 1983. <text:span text:style-name="T4">Yukon bibliography: Cumulated Subject Index to 1980.</text:span> Boreal </text:p>
      <text:p text:style-name="P22">Institute for Northern Studies, University of Alberta.</text:p>
      <text:p text:style-name="Standard"/>
      <text:p text:style-name="Standard">MacDonald, Kathleen. 1983. Potential for Agricultural Expansion in Northern Alberta </text:p>
      <text:p text:style-name="P31">Alberta Agriculture. <text:s/>Edmonton: Resource Economics Branch, Economic Services Division, Alberta Agriculture.</text:p>
      <text:p text:style-name="Standard"/>
      <text:p text:style-name="Standard"/>
      <text:p text:style-name="Standard">MacDonell, Margaret. 1982. <text:span text:style-name="T4">The Emigrant Experience: Songs of Highland Emigrants in </text:span></text:p>
      <text:p text:style-name="P22"><text:span text:style-name="T4">North America. </text:span>Toronto: University of Toronto Press.</text:p>
      <text:p text:style-name="Standard"/>
      <text:p text:style-name="Standard">MacEwan, John Walter Grant. 1950. <text:span text:style-name="T4">Agriculture on Parade: The Story of the Fairs</text:span>. </text:p>
      <text:p text:style-name="P22">Toronto: Thomas Nelson. </text:p>
      <text:p text:style-name="P22"/>
      <text:p text:style-name="Standard">––––––. 1995 [1975]. <text:span text:style-name="T4">Mighty Women: Stories of Western Canadian Pioneers</text:span>. </text:p>
      <text:p text:style-name="P22">1st Greystone ed. Vancouver: Greystone Books.</text:p>
      <text:p text:style-name="P22"/>
      <text:p text:style-name="Standard">––––––. 2000. <text:span text:style-name="T4">The Sodbusters.</text:span> Toronto: Thomas Nelson &amp; Sons, 1948. Second edition, </text:p>
      <text:p text:style-name="P22">Calgary: Fifth House. </text:p>
      <text:p text:style-name="Standard"/>
      <text:p text:style-name="Standard">MacFarlane, R. “An Account of the Mackenzie River District,” <text:span text:style-name="T4">Proceedings of the Royal </text:span></text:p>
      <text:p text:style-name="P22"><text:span text:style-name="T4">Geographical Society of London</text:span>, Vol. 9, No. 4 (1864 - 1865), pp. 125-131. </text:p>
      <text:p text:style-name="P22"/>
      <text:p text:style-name="Standard">MacGowan, Kenneth and J. Hester. 1962. <text:span text:style-name="T4">Early man in the New World.</text:span> Garden City, </text:p>
      <text:p text:style-name="P22">N.Y.: Natural History Library. </text:p>
      <text:p text:style-name="Standard">  </text:p>
      <text:p text:style-name="Standard">MacGregor, J.G. 1951 (Winter). “The Athabasca Trail,” <text:span text:style-name="T4">New Trail</text:span>: 212-224. </text:p>
      <text:p text:style-name="Standard"/>
      <text:p text:style-name="Standard">––––––. 1952. <text:span text:style-name="T4">The Land of Twelve Foot Davis.</text:span> Edmonton: Applied Arts </text:p>
      <text:p text:style-name="P22">Products. </text:p>
      <text:p text:style-name="P22"/>
      <text:p text:style-name="Standard">––––––.1954. <text:span text:style-name="T4">Behold the Shining Mountains: Being An Account of the Travels of </text:span></text:p>
      <text:p text:style-name="P31"><text:span text:style-name="T4">Anthony Henday, 1754-1755, the First White Man to Enter Alberta</text:span>. Edmonton, AB.: Applied Arts Products.</text:p>
      <text:p text:style-name="Standard"> </text:p>
      <text:p text:style-name="Standard">––––––. 1958. <text:span text:style-name="T4">Northwest of 16.</text:span> London: Arthur Barker. </text:p>
      <text:p text:style-name="Standard"/>
      <text:p text:style-name="Standard"><text:soft-page-break/>––––––. 1962. <text:span text:style-name="T4">Pack Saddles to</text:span> <text:span text:style-name="T4">Tête Jaune Cache. </text:span>Edmonton: Hurtig Publishers.</text:p>
      <text:p text:style-name="P14"/>
      <text:p text:style-name="Standard">––––––. 1963. “Greenwich House,” <text:span text:style-name="T4">Alberta Historical Review, </text:span>Vol. 11, no. 4: 7-11.</text:p>
      <text:p text:style-name="Standard"/>
      <text:p text:style-name="Standard">––––––. 1966. <text:span text:style-name="T4">Peter Fidler: Canada’s Forgotten Surveyor 1769-1822.</text:span> Toronto: </text:p>
      <text:p text:style-name="P22">McClelland and Stewart Limited. <text:s/></text:p>
      <text:p text:style-name="Standard"/>
      <text:p text:style-name="Standard">––––––. 1970.<text:tab/><text:span text:style-name="T4">The Klondike Rush Through Edmonton</text:span>. Toronto: McClelland and Stewart. </text:p>
      <text:p text:style-name="Standard"/>
      <text:p text:style-name="Standard">––––––. 1972. <text:span text:style-name="T4">A History of Alberta.</text:span> Edmonton: Hurtig Publishers.</text:p>
      <text:p text:style-name="Standard"/>
      <text:p text:style-name="Standard">­––––––. 1974a. <text:span text:style-name="T4">Overland by the Yellowhead.</text:span> Saskatoon: Western Producer Prairie </text:p>
      <text:p text:style-name="P22">Books. </text:p>
      <text:p text:style-name="Standard"/>
      <text:p text:style-name="Standard">––––––. 1974b. <text:span text:style-name="T4">Paddle Wheels to Bucket-Wheels on the Athabasca</text:span>. Toronto: McClelland </text:p>
      <text:p text:style-name="P22">and Stewart.</text:p>
      <text:p text:style-name="Standard"/>
      <text:p text:style-name="Standard">––––––. 1975. <text:span text:style-name="T4">Father Lacombe</text:span>. Edmonton: Hurtig Publishers. </text:p>
      <text:p text:style-name="Standard"/>
      <text:p text:style-name="Standard">––––––. 1981. <text:span text:style-name="T4">Vision of an Ordered Land: The Story of the Dominion Land Survey. </text:span></text:p>
      <text:p text:style-name="P22">Western Producer Prairie Books, Saskatoon. <text:s/></text:p>
      <text:p text:style-name="P22"/>
      <text:p text:style-name="Standard">––––––. 1986. <text:span text:style-name="T4">Homesteaders' Trails to the Peace River Country.</text:span> Grande Prairie, Alberta: </text:p>
      <text:p text:style-name="P22">Grande Prairie Pioneer Museum Society. </text:p>
      <text:p text:style-name="P22"/>
      <text:p text:style-name="Standard">MacInnes, C. M. 1930. <text:span text:style-name="T4">In the Shadow of the Rockies.</text:span> London: Rivingtons. <text:s/></text:p>
      <text:p text:style-name="Standard"/>
      <text:p text:style-name="Standard">MacKay, D. 1949. <text:span text:style-name="T4">The Honourable Company: A History of the Hudson’s Bay Company. </text:span></text:p>
      <text:p text:style-name="P22">Toronto: McClelland and Stewart. </text:p>
      <text:p text:style-name="Standard"/>
      <text:p text:style-name="Standard">Mackay, J.R. 1963. <text:span text:style-name="T4">The Mackenzie Delta Area, </text:span>N.W.T. Memoir no. 8 Ottawa: </text:p>
      <text:p text:style-name="P22">Department of Mines and Technical Surveys, Gepgraphical Branch.</text:p>
      <text:p text:style-name="P22"/>
      <text:p text:style-name="Standard">Mackay, W.C. <text:span text:style-name="T4">ed</text:span>., 1989. <text:span text:style-name="T4">Northern Lakes and Rivers.</text:span> <text:s/>Edmonton: Boreal Institute for </text:p>
      <text:p text:style-name="P22">Northern Studies. </text:p>
      <text:p text:style-name="Standard"/>
      <text:p text:style-name="Standard">Mackenzie, Alexander, Sir. 1801. <text:span text:style-name="T4">Voyages from Montreal, on the River St. </text:span></text:p>
      <text:p text:style-name="P24">Laurence, through the continent of North America, to the Frozen and </text:p>
      <text:p text:style-name="P22"><text:span text:style-name="T4">Pacific Oceans; <text:s/>in the years 1789 and 1793</text:span>,<text:span text:style-name="T4"> with a preliminary </text:span></text:p>
      <text:p text:style-name="P24">account of the rise, progress, and present state of the fur trade of that </text:p>
      <text:p text:style-name="P22"><text:span text:style-name="T4">country. <text:s/></text:span>London: printed for T. Cadell, Jun. and W. Davies. </text:p>
      <text:p text:style-name="Standard"/>
      <text:p text:style-name="Standard">––––––. 1966. <text:span text:style-name="T4">Exploring the Northwest Territory: Sir Alexander Mackenzie’s Journal of </text:span></text:p>
      <text:p text:style-name="P31"><text:span text:style-name="T4">a Voyage by Bark Canoe from Lake Athabasca to the Pacific Ocean in the summer of 1789.</text:span> Norman, University of Oklahoma Press.</text:p>
      <text:p text:style-name="Standard"/>
      <text:p text:style-name="Standard"><text:soft-page-break/><text:span text:style-name="T13">––––––. 1970. </text:span><text:span text:style-name="T6">Journals and Letters</text:span><text:span text:style-name="T13">. Edited by W. Kaye Lamb. Toronto: Macmillan for </text:span></text:p>
      <text:p text:style-name="P23">the Haklutt Society.</text:p>
      <text:p text:style-name="P23"/>
      <text:p text:style-name="Standard"><text:span text:style-name="T13">Mackenzie, Cecil W. 1937. </text:span><text:span text:style-name="T6">Donald Mackenzie, King of the North West</text:span><text:span text:style-name="T13">. Los Angeles: I. </text:span></text:p>
      <text:p text:style-name="P23">Deach Jr.</text:p>
      <text:p text:style-name="P8"/>
      <text:p text:style-name="Standard">Mackie, R. S. 1997. <text:span text:style-name="T4">Trading Beyond the Mountains: The British Fur Trade in the Pacific </text:span></text:p>
      <text:p text:style-name="P22"><text:span text:style-name="T4">1793-1843. </text:span>Vancouver, University of British Columbia Press.</text:p>
      <text:p text:style-name="Standard"/>
      <text:p text:style-name="Standard">Mackintosh, W.A. 1934. <text:span text:style-name="T4">Prairie Settlement: The Geographical Setting</text:span>. Toronto: </text:p>
      <text:p text:style-name="P22">Macmillan Co.</text:p>
      <text:p text:style-name="P22"/>
      <text:p text:style-name="Standard">Mackintosh, William A. 1974. <text:span text:style-name="T4">Canadian Frontiers of Settlement.</text:span> Millwood, NY: Kraus </text:p>
      <text:p text:style-name="P22">Reprint.</text:p>
      <text:p text:style-name="P22"/>
      <text:p text:style-name="Standard">MacKinnon, C.S. 1980. “Some Logistics of Portage La Loche (Methy),” <text:span text:style-name="T4">Prairie Forum</text:span>. </text:p>
      <text:p text:style-name="P22"/>
      <text:p text:style-name="Standard">MacKinnon, M. (n.d.) “Northward Ho! Or the Great Waterways Road.” Unpublished </text:p>
      <text:p text:style-name="P22">Manuscript, on file, Glenbow-Alberta Institute. <text:s/></text:p>
      <text:p text:style-name="Standard"/>
      <text:p text:style-name="Standard">MacLaren, I.S. 1999. "Cultured Wilderness in Jasper National Park." <text:span text:style-name="T4">Journal of </text:span></text:p>
      <text:p text:style-name="P31"><text:span text:style-name="T4">Canadian Studies</text:span> 34: 7-58. ‘Attitudes toward wilderness in the Athabacsa River Valley of Alberta, Canada, and the ways in which those attitudes have shaped development and nature tourism in the region since the early nineteenth century.’</text:p>
      <text:p text:style-name="P8"/>
      <text:p text:style-name="Standard">––––––. 2007. <text:span text:style-name="T4">Culturing Wilderness in Jasper National Park: Studies in Two Centuries </text:span></text:p>
      <text:p text:style-name="P31"><text:span text:style-name="T4">of Human History in the Upper Athabasca River Watershed</text:span>. Edmonton: University of Alberta Press. <text:s/>Illustrations, maps, bibliography, index. </text:p>
      <text:p text:style-name="Standard"/>
      <text:p text:style-name="Standard">MacLean, Alistair. 1980. <text:span text:style-name="T4">Athabasca</text:span>. London: Collins.</text:p>
      <text:p text:style-name="Standard"/>
      <text:p text:style-name="Standard">MacLean, John. 1927. <text:span text:style-name="T4">McDougall of Alberta: A Life of Rev. John McDougall</text:span>. Toronto: </text:p>
      <text:p text:style-name="P22">Ryerson. </text:p>
      <text:p text:style-name="Standard"/>
      <text:p text:style-name="Standard">––––––. <text:span text:style-name="T4">Canadian Savage Folk: the Native Tribes of Canada</text:span>. Toronto: Coles Pub. Co.</text:p>
      <text:p text:style-name="Standard"/>
      <text:p text:style-name="Standard">Maclennan, Hugh. 1961. <text:span text:style-name="T4">Seven Rivers of Canada</text:span>. Toronto: Macmillan.</text:p>
      <text:p text:style-name="Standard"/>
      <text:p text:style-name="Standard">Macleod, Rod. 1976. <text:span text:style-name="T4">The North-West Mounted Police and Law Enforcement, 1873-1905</text:span>. </text:p>
      <text:p text:style-name="P22">Toronto: University of Toronto Press. </text:p>
      <text:p text:style-name="Standard"/>
      <text:p text:style-name="Standard">MacLock, R. Bruce and John P. Thompson. 1996. <text:span text:style-name="T4">Characterization of Aquatic Uses </text:span></text:p>
      <text:p text:style-name="P31"><text:span text:style-name="T4">Within the Peace, Athabasca and Slave Rivers. </text:span>Edmonton: Northern River Basins Study.</text:p>
      <text:p text:style-name="P31"/>
      <text:p text:style-name="Standard">MacNeish, June Helen. 1976. <text:span text:style-name="T4">The Indians of the Subarctic: A Critical Bibliography. </text:span></text:p>
      <text:p text:style-name="P22"><text:soft-page-break/>Bloomington: <text:s/>Indiana University Press. </text:p>
      <text:p text:style-name="P22"/>
      <text:p text:style-name="Standard">MacNeish, R.S. 1953. Archaeological Reconnaissance in the Mackenzie River Drainage. </text:p>
      <text:p text:style-name="P31">Annual Report of the National Museum of Canada for fiscal year 1951-52. National Museum of Canada Bulletin, 128: 23-39.</text:p>
      <text:p text:style-name="Standard"/>
      <text:p text:style-name="Standard">––––––. 1955. “Two Archaeological Sites On Great Bear Lake, Northwest Territories, </text:p>
      <text:p text:style-name="P31">Canada,” <text:s/>Annual Report of the National Museum of Canada for fiscal year 1953-54. National Museum of Canada Bulletin 136:54-84.</text:p>
      <text:p text:style-name="P11"/>
      <text:p text:style-name="Standard">MacNutt, Allan. 2004. <text:span text:style-name="T4">Canada's Arctic Sovereignty, or, This land is Our Land.</text:span> </text:p>
      <text:p text:style-name="P22">Abbotsford, BC: Mac's Aviation Books</text:p>
      <text:p text:style-name="Standard"/>
      <text:p text:style-name="Standard">MacRae, A.O. 1912. <text:span text:style-name="T4">History of the Province of Alberta.</text:span> The Western Canada History Co.</text:p>
      <text:p text:style-name="Standard"/>
      <text:p text:style-name="Standard">MacRury, Ian Kenneth. 1991. <text:span text:style-name="T4">The Inuit Dog: Its Provenance, Environment and History.</text:span> </text:p>
      <text:p text:style-name="P22">Harwinton, Conn.: Inuit Sled Dog International.</text:p>
      <text:p text:style-name="Standard"/>
      <text:p text:style-name="Standard">Madill, Dennis. 1984. <text:span text:style-name="T4">British Columbia Indian Treaties in Historical Perspective.</text:span> </text:p>
      <text:p text:style-name="P31">Ottawa: Treaties and Historical Research Centre, Department of Indian Affairs and Northern Development.</text:p>
      <text:p text:style-name="Standard"/>
      <text:p text:style-name="Standard">––––––. 1987. <text:span text:style-name="T4">Treaty Research Report: Treaty Eight</text:span>. Ottawa: Treaties and </text:p>
      <text:p text:style-name="P31">Historical Research Centre, Department of Indian Affairs and Northern Development.</text:p>
      <text:p text:style-name="P31"/>
      <text:p text:style-name="Standard">Magne, Martin. 1987. “Distribution of Native Groups in Western Canada. A.D. 1700 </text:p>
      <text:p text:style-name="P31">to A.D. 1850,” In: <text:span text:style-name="T4">Archaeology in Alberta</text:span>. Edited by Martin Magne. Archaeological Survey of Alberta, Occasional Paper, (31): 220-232.</text:p>
      <text:p text:style-name="Standard"/>
      <text:p text:style-name="Standard">––––––. 2001. “Plateau and Plains Athapaskan Movements in the Late Prehistoric and </text:p>
      <text:p text:style-name="P31">Early Historic Times: A View From the Middle,” Paper Prepared for the 5 th. Biennial Rocky Mountain Anthropological Conference, Waterton Lakes National Park, Alberta, September 20-23.</text:p>
      <text:p text:style-name="Standard"/>
      <text:p text:style-name="Standard">The Maguire Group. 1994. <text:span text:style-name="T4">Treaties One to Eleven: A Synthesis of the Study 1971-1976 </text:span></text:p>
      <text:p text:style-name="P31"><text:span text:style-name="T4">on the History of the Fulfilment of the Crown's Obligations.</text:span> Ottawa: Treaty Policy Directorate, Department of Indian Affairs and Northern Development.</text:p>
      <text:p text:style-name="Standard"/>
      <text:p text:style-name="Standard">Mair, Charles. 1908. <text:span text:style-name="T4">Through the Mackenzie Basin A Narrative of the Athabasca and </text:span></text:p>
      <text:p text:style-name="P22"><text:span text:style-name="T4">Peace River Treaty Expedition of 1899.</text:span> Toronto: William Briggs.</text:p>
      <text:p text:style-name="Standard"/>
      <text:p text:style-name="Standard">Makarenko, Fern Lybarger. 2007. <text:span text:style-name="T4">From Steppes to Stumps: the Viteychuks and </text:span></text:p>
      <text:p text:style-name="P22"><text:span text:style-name="T4">Makarenkos in Western Canada. <text:s/></text:span>Calgary: OM Press.</text:p>
      <text:p text:style-name="P22"/>
      <text:p text:style-name="Standard">Malinowski, Sharon. 1998. <text:span text:style-name="T4">The Gale Encyclopedia of Native American Tribes. Vol. 3. </text:span></text:p>
      <text:p text:style-name="P22"><text:soft-page-break/><text:span text:style-name="T4">Arctic, Subarctic, Great Plains, Plateau</text:span>. Detroit: Gale.</text:p>
      <text:p text:style-name="P22"/>
      <text:p text:style-name="Standard">Mallory, Enid. 2006. <text:span text:style-name="T4">Robert Service: Under the Spell of the Yukon.</text:span> 1<text:span text:style-name="T1">st</text:span> Edition. Victoria, </text:p>
      <text:p text:style-name="P22">BC: Heritage House.</text:p>
      <text:p text:style-name="P22"/>
      <text:p text:style-name="Standard">Manitoba Historic Resources Branch. 1984. <text:span text:style-name="T4">Peter Fidler</text:span>. Winnipeg: Historic Resources </text:p>
      <text:p text:style-name="P22">Branch. </text:p>
      <text:p text:style-name="Standard"/>
      <text:p text:style-name="Standard">Marchildon, Gregory P. 2008. <text:span text:style-name="T4">The Early Northwest.</text:span> Regina: Canadian Plains Research </text:p>
      <text:p text:style-name="P22">Center.</text:p>
      <text:p text:style-name="Standard"/>
      <text:p text:style-name="Standard">Marchildon, Gregory P. <text:span text:style-name="T4">ed.</text:span> 2009. <text:span text:style-name="T4">Immigration and Settlement, 1870-1939.</text:span> Regina: </text:p>
      <text:p text:style-name="P22">University of Regina: CPRC Press.</text:p>
      <text:p text:style-name="Standard"/>
      <text:p text:style-name="Standard">Mardon, Austin A. <text:span text:style-name="T4">Alberta Catholic Politicians</text:span>. 2001. [Edmonton?] : Golden Meteorite </text:p>
      <text:p text:style-name="P22">Press.</text:p>
      <text:p text:style-name="Standard"/>
      <text:p text:style-name="Standard">Martell, A. M. 1984. <text:span text:style-name="T4">Wildlife of the Mackenzie Delta Region</text:span>. Edmonton: Boreal </text:p>
      <text:p text:style-name="P31">Institute for Northern Studies, University of Alberta. </text:p>
      <text:p text:style-name="Standard"/>
      <text:p text:style-name="Standard">Martin, Calvin. 1978. <text:span text:style-name="T4">Keepers of the Game: Indian-Animal Relationships and the Fur </text:span></text:p>
      <text:p text:style-name="P22"><text:span text:style-name="T4">Trade. </text:span>Berkeley: University of California Press.</text:p>
      <text:p text:style-name="Standard"/>
      <text:p text:style-name="Standard">Martin, Chester B. 1916. 1920. <text:span text:style-name="T4">The Natural Resources Question: The Historical Basis of </text:span></text:p>
      <text:p text:style-name="P22"><text:span text:style-name="T4">Provincial Claims.</text:span> Winnipeg, King's Printer.</text:p>
      <text:p text:style-name="Standard"/>
      <text:p text:style-name="Standard">Martin, Joe. 1944. <text:span text:style-name="T4">Canadian Wilderness Trapping.</text:span> Toronto: Fur Trade Journal of </text:p>
      <text:p text:style-name="P22">Canada.</text:p>
      <text:p text:style-name="Standard"/>
      <text:p text:style-name="Standard">Marx, E. William. 1984. <text:span text:style-name="T4">Grouard-Peace River Trail.</text:span> Published by the author.</text:p>
      <text:p text:style-name="Standard"/>
      <text:p text:style-name="Standard">Marach, Veronica Eileen. 1977. <text:span text:style-name="T4">An Analysis of Beaver Indian and Alaskan Eskimo </text:span></text:p>
      <text:p text:style-name="P31"><text:span text:style-name="T4">Myths: A Comparative Approach. </text:span>Microfiche. Ottawa. National Library of Canada.</text:p>
      <text:p text:style-name="P31"/>
      <text:p text:style-name="Standard">Mardon, Ernest G. 2007. <text:s/><text:span text:style-name="T4">French Canadians in the Political Life of the Province of </text:span></text:p>
      <text:p text:style-name="P31"><text:span text:style-name="T4">Alberta, (1891-2005).</text:span> Edmonton, AB: Institut pour le patrimoine de la francophonie de l'Ouest canadien.</text:p>
      <text:p text:style-name="Standard"/>
      <text:p text:style-name="Standard">Martell, A. M. 1984. <text:span text:style-name="T4">Wildlife of the Mackenzie Delta Region.</text:span> Edmonton: Boreal </text:p>
      <text:p text:style-name="P31">Institute for Northern Studies, University of Alberta. </text:p>
      <text:p text:style-name="P31"/>
      <text:p text:style-name="Standard">Martynowych, Orest T. 1985. <text:span text:style-name="T4">The Ukrainian Bloc Settlement in East Central Alberta, </text:span></text:p>
      <text:p text:style-name="P31"><text:span text:style-name="T4">1890-1930: A History, Including bibliography with Annotations.</text:span> Edmonton: Alberta Culture.</text:p>
      <text:p text:style-name="Standard"/>
      <text:p text:style-name="Standard"><text:soft-page-break/>––––––. 1991. <text:span text:style-name="T4">Ukrainians in Canada: The Formative Years, 1891-1924.</text:span> </text:p>
      <text:p text:style-name="P22">Edmonton: Canadian Institute of Ukrainian Studies Press. </text:p>
      <text:p text:style-name="Standard"/>
      <text:p text:style-name="Standard">Mason, J. Alden. 1946. Notes on the Indians of the Great Slave Lake Area. New Haven, </text:p>
      <text:p text:style-name="P22">Conn.: Yale University Publications in Anthropology 32. </text:p>
      <text:p text:style-name="Standard"/>
      <text:p text:style-name="Standard">Matheson, Shirlee Smith. 1986. <text:span text:style-name="T4">Youngblood of the Peace.</text:span> Edmonton: Lone Pine </text:p>
      <text:p text:style-name="P22">Publishing.</text:p>
      <text:p text:style-name="Standard"/>
      <text:p text:style-name="Standard">Mathers, Charles W. 1972. “A Trip to the Arctic Circle,” <text:span text:style-name="T4">Alberta Historical Review</text:span>: 6-</text:p>
      <text:p text:style-name="P22">15.</text:p>
      <text:p text:style-name="P22"/>
      <text:p text:style-name="Standard">Mathews, W.H. 1980.<text:span text:style-name="T4"> Retreat of the Last Ice Sheets in Northeastern British Columbia </text:span></text:p>
      <text:p text:style-name="P31"><text:span text:style-name="T4">and Adjacent Alberta. </text:span>Ottawa: Energy, Mines and Resources Canada, Bulletin 331.</text:p>
      <text:p text:style-name="P31"/>
      <text:p text:style-name="Standard">Matson, R. G. and Richard Ghia. 2007. <text:s/><text:span text:style-name="T4">Athapaskan Migrations: The Archaeology of </text:span></text:p>
      <text:p text:style-name="P22"><text:span text:style-name="T4">Eagle Lake, British Columbia. </text:span>Tucson: University of Arizona Press. </text:p>
      <text:p text:style-name="Standard"/>
      <text:p text:style-name="Standard">Mattila, Robert W. 1978. <text:span text:style-name="T4">A Chronological Bibliography of the Published Works of </text:span></text:p>
      <text:p text:style-name="P31"><text:span text:style-name="T4">Vilhjalmur Stefansson (1879-1962): Comprising books, articles, reviews, and introductions to other works, with an alphabetical index.</text:span> Hanover, N. H.: Dartmouth College Libraries, The Stefansson Collection.</text:p>
      <text:p text:style-name="P22"/>
      <text:p text:style-name="Standard">Mattison, David. 1997. “Photo Nuggets: Klondike Photographers,” <text:span text:style-name="T4">The Beaver. </text:span>Vol. 77, </text:p>
      <text:p text:style-name="P22">No. 5: 33-39.</text:p>
      <text:p text:style-name="P31"/>
      <text:p text:style-name="Standard">Maurice, Varney. 1947.<text:span text:style-name="T4"> Fifty Years in the Peace River Country, and a Short Story of the </text:span></text:p>
      <text:p text:style-name="P22"><text:span text:style-name="T4">Alaska Highway. </text:span>Published by the author.</text:p>
      <text:p text:style-name="P12"/>
      <text:p text:style-name="Standard">McAllister, Bruce. 2002. <text:span text:style-name="T4">Wings Above the Arctic: A Photographic History of Arctic </text:span></text:p>
      <text:p text:style-name="P22"><text:span text:style-name="T4">Aviation. </text:span>Boulder, Colo.: Roundup Press.</text:p>
      <text:p text:style-name="Standard"/>
      <text:p text:style-name="Standard">McDonald, Archibald. <text:span text:style-name="T4">Peace River: A Canoe Voyage from Hudson's Bay to the Pacific </text:span></text:p>
      <text:p text:style-name="P31"><text:span text:style-name="T4">by the late Sir George Simpson, in 1828</text:span>. Toronto: Coles, 1972. [reprint of 1872 edition]</text:p>
      <text:p text:style-name="Standard"/>
      <text:p text:style-name="Standard">McCardle, Bennett. 1977. <text:span text:style-name="T4">Indian Land Holdings in Severalty Under Treaty Eight and </text:span></text:p>
      <text:p text:style-name="P31"><text:span text:style-name="T4">the Indian Acts, 1899-1930: A Preliminary Discussion.</text:span> Ottawa: Treaty and Aboriginal Rights Research of the Indian Association of Alberta.</text:p>
      <text:p text:style-name="Standard"/>
      <text:p text:style-name="Standard">McCardle, Bennett, and Richard Daniel. 1976. <text:span text:style-name="T4">Development of Farming in Treaty 8, </text:span></text:p>
      <text:p text:style-name="P31"><text:span text:style-name="T4">1899-1940. </text:span>Edmonton: Treaty and Aboriginal Rights Research of the Indian Association of Alberta.</text:p>
      <text:p text:style-name="Standard"/>
      <text:p text:style-name="Standard">McCart, Joyce and Peter. 2000. <text:span text:style-name="T4">On the Road With David Thompson</text:span>. Calgary: Fifth Press.</text:p>
      <text:p text:style-name="Standard"><text:soft-page-break/></text:p>
      <text:p text:style-name="Standard">McCarthy, Martha. 1995. <text:span text:style-name="T4">From the Great River to the Ends of the Earth: Oblate </text:span></text:p>
      <text:p text:style-name="P31"><text:span text:style-name="T4">Missions to the Dene, 1847–1921.</text:span> Edmonton: University of Alberta Press &amp; Western Canadian Publishers.</text:p>
      <text:p text:style-name="Standard"/>
      <text:p text:style-name="Standard">McClung, J. W. (John W.) 1997. <text:span text:style-name="T4">Law West of the Bay. </text:span>Edmonton?: s.n.</text:p>
      <text:p text:style-name="Standard"/>
      <text:p text:style-name="Standard">McConnell, R. G. 1893. Report on a portion of the District of Athabasca: </text:p>
      <text:p text:style-name="P31">comprising the country between Peace River and Athabasca River north of Lesser Slave Lake. Ottawa? : s.n., 1893 S.E. Dawson.</text:p>
      <text:p text:style-name="Standard"/>
      <text:p text:style-name="Standard">––––––. 1898. <text:span text:style-name="T4">Report on an Exploration in the Yukon and Mackenzie Basins, 1887-1888</text:span>. </text:p>
      <text:p text:style-name="P31">Geological Survey of Canada Annual Report 4, Report D. Queen's Printer, Ottawa.</text:p>
      <text:p text:style-name="Standard"/>
      <text:p text:style-name="Standard">McCormack, Patricia Alice. 1982. <text:span text:style-name="T4">Fur Trade Society to Class Society: The Development </text:span></text:p>
      <text:p text:style-name="P22"><text:span text:style-name="T4">of Ethnic Stratification at Fort Chipewyan, Alberta.</text:span> [s.l. : s.n.].</text:p>
      <text:p text:style-name="Standard"/>
      <text:p text:style-name="Standard">––––––. 1988. <text:span text:style-name="T4">Northwind Dreaming/Kiwetin Pawatamowin Tthisi Ni*tsi Nats’Ete: Fort </text:span></text:p>
      <text:p text:style-name="P31"><text:span text:style-name="T4">Chipewyan, 1788-1988.</text:span> Provincial Museum of Alberta Special Publication 6. Edmonton.</text:p>
      <text:p text:style-name="P22"/>
      <text:p text:style-name="Standard">––––––. 1989. <text:span text:style-name="T4">Chipewyans Turn Cree: Governmental and Structural Factors in Ethnic </text:span></text:p>
      <text:p text:style-name="P22"><text:span text:style-name="T4">Processes.</text:span> North York, Ont.: Captus University Publications.</text:p>
      <text:p text:style-name="Standard"/>
      <text:p text:style-name="Standard">––––––. 1992. "The Political Economy of Bison Management in Wood </text:p>
      <text:p text:style-name="P22">Buffalo National Park," <text:span text:style-name="T4">Arctic</text:span> 454: 367–80. </text:p>
      <text:p text:style-name="Standard"/>
      <text:p text:style-name="Standard">McCourt, J., and P. McCourt. 2000. <text:span text:style-name="T4">On the Road with David Thompson</text:span>. Calgary: </text:p>
      <text:p text:style-name="P22">Fifth House.</text:p>
      <text:p text:style-name="Standard"/>
      <text:p text:style-name="Standard">McCullough, E.J. 1882. “Prehistoric Cultural Dynamics of the Lac La Biche Region.” </text:p>
      <text:p text:style-name="P22"><text:span text:style-name="T4">Archeological Survey of Alberta Occasional Paper</text:span>, No. 18. </text:p>
      <text:p text:style-name="Standard"/>
      <text:p text:style-name="Standard">McCullough, E.J. and M. Maccagno. <text:s/>1985. “The Fur Reports of Lac La Biche.” </text:p>
      <text:p text:style-name="P22">Unpublished Report, on file, Archaeological Survey of Alberta, Edmonton. </text:p>
      <text:p text:style-name="P22"/>
      <text:p text:style-name="Standard">––––––. 1990a. “Life at Lac La Biche: Letters of W.E. Traill, 1874-1881: Part 1.” <text:span text:style-name="T4">Alberta </text:span></text:p>
      <text:p text:style-name="P22"><text:span text:style-name="T4">History. </text:span>Vol. 38, No. 2: 15-23. </text:p>
      <text:p text:style-name="Standard"/>
      <text:p text:style-name="Standard">––––––. 1990b. “Life at Lac La Biche: Letters of W.E. Traill, Part 2.” <text:span text:style-name="T4">Alberta History. </text:span></text:p>
      <text:p text:style-name="P22">Vol. 38, No. 3: 23-30.</text:p>
      <text:p text:style-name="Standard"/>
      <text:p text:style-name="Standard">––––––. 1990c. “Life at Lac La Biche: Letters of W.E. Traill, 1874-1881: Part 3.” <text:span text:style-name="T4">Alberta </text:span></text:p>
      <text:p text:style-name="P22"><text:soft-page-break/><text:span text:style-name="T4">History. </text:span>Vol. 38, No. 4: 20-28. </text:p>
      <text:p text:style-name="P22"/>
      <text:p text:style-name="Standard">––––––. 1991. <text:span text:style-name="T4">Lac La Biche and the Early Fur Traders.</text:span> Edmonton: Canadian </text:p>
      <text:p text:style-name="P22">Circumpolar Institute. </text:p>
      <text:p text:style-name="P22"/>
      <text:p text:style-name="Standard">McCullough, E. J. and B. O. K. Reeves. 1978. <text:span text:style-name="T4">Historical Resources Impact Assessment, </text:span></text:p>
      <text:p text:style-name="P31"><text:span text:style-name="T4">Western Portion of Syncrude Lease no. 17, Alberta.</text:span> Edmonton: Syncrude Canada. <text:span text:style-name="T22">Note: Locates and Assesses Prehistoric Sites Between the Beaver and Mackay Rivers.</text:span></text:p>
      <text:p text:style-name="Standard"/>
      <text:p text:style-name="Standard">McCullough, E.J. and M.C. Wilson. 1982. “A Prehistoric Settlement – Subsistence </text:p>
      <text:p text:style-name="P31">Model for Northeastern Alberta, Canstar Oil Sands Ltd. Bitumous Sands Leases 33, 92, and 95: A Preliminary Statement.” <text:span text:style-name="T4">Canstar Oil Sands Ltd. Environmental Monograph, 1982-1. </text:span></text:p>
      <text:p text:style-name="Standard"/>
      <text:p text:style-name="Standard">McCullum, Hugh. 1975. <text:span text:style-name="T4">This Land is Not For Sale.</text:span> Toronto: Anglican Book Centre.</text:p>
      <text:p text:style-name="Standard"/>
      <text:p text:style-name="Standard">––––––. 1976. <text:span text:style-name="T4">The Dene: Land and Unity for the Native People of the </text:span></text:p>
      <text:p text:style-name="P22"><text:span text:style-name="T4">Mackenzie Valley, A Statement of Rights.</text:span> Yellowknife: Dene of the N.W.T.</text:p>
      <text:p text:style-name="Standard"/>
      <text:p text:style-name="Standard">McCrum, Elizabeth. 1976. <text:span text:style-name="T4">A Register of Service: The Centennial History of the Anglican </text:span></text:p>
      <text:p text:style-name="P22"><text:span text:style-name="T4">Diocese of Athabasca.</text:span> [s.l.]: Diocese of Athabasca, 1976. Valley Printers.</text:p>
      <text:p text:style-name="Standard"/>
      <text:p text:style-name="Standard">McEvoy, James. 1900. “Report on the geology and natural resources of the country </text:p>
      <text:p text:style-name="P31">traversed by the Yellow Head Pass Route from Edmonton to Tete Jaune Cache compromising portions of Alberta and British Columbia.” Ottawa: Geological Survey of Canada. </text:p>
      <text:p text:style-name="Standard"/>
      <text:p text:style-name="Standard">McGhee, Robert. 1972. Copper Eskimo Prehistory. (Publications in Archaeology, no. 2.) </text:p>
      <text:p text:style-name="P22">National Museum of Man.</text:p>
      <text:p text:style-name="P6"/>
      <text:p text:style-name="Standard">––––––. 1974. “Beluga Hunters: An Archeological Reconstruction of the </text:p>
      <text:p text:style-name="P31">Mackenzie Delta Kittegaryumiut” St. John’s: University of Newfoundland. Institute of Social and Economic Resources. Social and Economic Studies 13. </text:p>
      <text:p text:style-name="Standard"/>
      <text:p text:style-name="Standard">––––––. 1985. “Prehistory.” In: <text:span text:style-name="T4">The Canadian Encyclopedia</text:span>. Edited by </text:p>
      <text:p text:style-name="P22">James H. Marsh. Edmonton: Hurtig Publishers. </text:p>
      <text:p text:style-name="Standard"/>
      <text:p text:style-name="Standard">––––––. 1989. <text:span text:style-name="T4">Ancient Canada.</text:span> Ottawa: Canadian Museum of Civilization.</text:p>
      <text:p text:style-name="Standard"/>
      <text:p text:style-name="Standard">––––––. 1996. <text:span text:style-name="T4">Ancient Peoples of the Arctic.</text:span> Vancouver: UBC Press.</text:p>
      <text:p text:style-name="Standard"/>
      <text:p text:style-name="Standard">McKenzie, Clyde. 1983. <text:span text:style-name="T4">A History of Recreation in Westlock.</text:span> Town of Westlock.</text:p>
      <text:p text:style-name="Standard"/>
      <text:p text:style-name="Standard">McCracken, Jane W. 1982. <text:span text:style-name="T4">Stephan G. Stephansson: The Poet of the Rocky Mountains.</text:span> </text:p>
      <text:p text:style-name="P22">Edmonton: Alberta Culture, Historical Resources Division.</text:p>
      <text:p text:style-name="Standard"/>
      <text:p text:style-name="Standard"><text:soft-page-break/>McGillivray, W. Bruce. 1998. <text:span text:style-name="T4">Natural history of the Bistcho Lake Region, Northwest </text:span></text:p>
      <text:p text:style-name="P22"><text:span text:style-name="T4">Alberta.</text:span> Edmonton: Natural History Section, Provincial Museum of Alberta.</text:p>
      <text:p text:style-name="Standard"/>
      <text:p text:style-name="Standard">––––––. 1990. <text:span text:style-name="T4">Natural History of the Andrew Lake Region, Northeastern </text:span></text:p>
      <text:p text:style-name="P22"><text:span text:style-name="T4">Alberta. </text:span>Edmonton: Provincial Museum of Alberta. </text:p>
      <text:p text:style-name="Standard"/>
      <text:p text:style-name="Standard">McGregor, T.F. 1925. <text:span text:style-name="T4">Where the Great Peace River Flows</text:span>. Issued by the Board of Home </text:p>
      <text:p text:style-name="P22">Missions and Social Service of the Presbyterian Church in Canada.</text:p>
      <text:p text:style-name="Standard"/>
      <text:p text:style-name="Standard">McKay, W.A. 1965. The Story of the Canadian Fur Trade. <text:span text:style-name="T4">The Beaver.</text:span> Part 1. Vol. 44, </text:p>
      <text:p text:style-name="P31">No. 4: 20-25; Part 2. Vol. 45: 24-29; Part 3. Vol. 45, No. 2: 36-41; Part 4. Vol. 45, No. 3: 12-16.</text:p>
      <text:p text:style-name="Standard"/>
      <text:p text:style-name="Standard">McKendry, Blake. 1983. <text:span text:style-name="T4">Folk Art: Primitive and Naïve Art in Canada.</text:span> Toronto: </text:p>
      <text:p text:style-name="P22">Methuen.</text:p>
      <text:p text:style-name="P22"/>
      <text:p text:style-name="Standard">––––––. 1999. <text:span text:style-name="T4">An Illustrated Companion to Canadian Folk Art.</text:span> Kingston, ON: </text:p>
      <text:p text:style-name="P22">B. McKendry. </text:p>
      <text:p text:style-name="P8"/>
      <text:p text:style-name="Standard"><text:span text:style-name="T13">McLachlan, Elizabeth. 1999. </text:span><text:span text:style-name="T6">With Unshakeable Persistence: Rural Teachers of the </text:span></text:p>
      <text:p text:style-name="P22"><text:span text:style-name="T6">Depression Era. </text:span><text:span text:style-name="T13">Edmonton: NeWest Press.</text:span></text:p>
      <text:p text:style-name="P8"/>
      <text:p text:style-name="Standard">McLaughlin, Les. 1999. <text:span text:style-name="T4">Granddaddy of the Peace, the Life and Times of Tom Kerr.</text:span></text:p>
      <text:p text:style-name="P22">McLaughlin Publishing. <text:s/></text:p>
      <text:p text:style-name="Standard"/>
      <text:p text:style-name="Standard">McLean, John. 1890. <text:span text:style-name="T4">James Evans: Inventor of the Syllabic System of Cree Language</text:span>. </text:p>
      <text:p text:style-name="P22">Toronto: William Briggs.</text:p>
      <text:p text:style-name="P22"/>
      <text:p text:style-name="Standard">McLean, John. 1932. <text:span text:style-name="T4">Notes on a Twenty-Five Year’s Service in Hudson’s Bay Territory.</text:span> </text:p>
      <text:p text:style-name="P22">Annotated by W. S. Wallace. Toronto: Champlain Society. </text:p>
      <text:p text:style-name="Standard"> </text:p>
      <text:p text:style-name="Standard">McLeod, Evelyn Slater. 1977. "Our Sod House," <text:span text:style-name="T4">The Beaver.</text:span> Vol. 57, No. 2: 12-15.</text:p>
      <text:p text:style-name="Standard"> </text:p>
      <text:p text:style-name="Standard"><text:span text:style-name="T13">McLeod, M. 1872. </text:span><text:span text:style-name="T6">Peace River. A Canoe Voyage from Hudson’s Bay to Pacific by the </text:span></text:p>
      <text:p text:style-name="P22"><text:span text:style-name="T6">Late Sir George Simpson in1828.</text:span><text:span text:style-name="T13"> Ottawa: J. Durie &amp; Son. </text:span></text:p>
      <text:p text:style-name="P23"/>
      <text:p text:style-name="Standard">McLuhan, Teri C. <text:span text:style-name="T4">ed.</text:span> 1972. <text:span text:style-name="T4">Touch the Earth: A Self-Portrait of Indian Existence.</text:span> New </text:p>
      <text:p text:style-name="P22">York: Pocket Books.</text:p>
      <text:p text:style-name="P22"/>
      <text:p text:style-name="Standard">McNab, David. 2007. <text:span text:style-name="T4">The Long Journey of a Forgotten People: Métis Identities and </text:span></text:p>
      <text:p text:style-name="P22"><text:span text:style-name="T4">Family Histories.</text:span> Waterloo, Ont. : Wilfrid Laurier University Press.</text:p>
      <text:p text:style-name="Standard"/>
      <text:p text:style-name="Standard"><text:span text:style-name="T13">McNamee, Kevin. 1993. </text:span><text:span text:style-name="T6">From Wild Places to Endangered Spaces: A History of </text:span></text:p>
      <text:p text:style-name="P31"><text:span text:style-name="T6">Canada’s National Parks. Parks and Protected Areas in Canada</text:span><text:span text:style-name="T13">. Edited by Philip Dearden and Rick Rollins. Toronto: Oxford University Press.</text:span></text:p>
      <text:p text:style-name="P8"/>
      <text:p text:style-name="Standard"><text:soft-page-break/>McQuarrie, A.H. 1966 (Autumn). "Building the Edson Trail." <text:span text:style-name="T4">Alberta Historical Review</text:span></text:p>
      <text:p text:style-name="P8"/>
      <text:p text:style-name="Standard"><text:span text:style-name="T13">McRory, Robert E. 1982. </text:span><text:span text:style-name="T6">Energy Heritage</text:span><text:span text:style-name="T13">. Alberta Energy and Natural Resources, </text:span></text:p>
      <text:p text:style-name="P23">Edmonton. </text:p>
      <text:p text:style-name="P8"/>
      <text:p text:style-name="Standard">Meek, F.B. 1868. “Sketch of the Geology and Palaeontology of the Valley of the </text:p>
      <text:p text:style-name="P31">Mackenzie River,” Transactions of the Chicago Academy of Sciences. Chicago: The Academy, 1867-1870. <text:span text:style-name="T4">Descriptive Note: "Vol.1 is in two parts, 1867-69, with separate t.p. but continuous pagination. Art. III. Remarks on the geology of the Valley of Mackenzie River, with figures and descriptions of fossils from that region, in the Museum of the Smithsonian Institute, chiefly collected by the late Robert Kennicott, Esq. By F. B. Meek contains an early description of the Athabasca Oil Sands in print on p.78-79."</text:span></text:p>
      <text:p text:style-name="P8"/>
      <text:p text:style-name="Standard">Melnyk, George. 1999. <text:span text:style-name="T4">The Literary History of Alberta. 2 Vols.</text:span> Edmonton: University of </text:p>
      <text:p text:style-name="P22">Alberta Press.</text:p>
      <text:p text:style-name="P22"/>
      <text:p text:style-name="Standard">Meltzer, D.J. 1999. “Human Responses to Middle Holocene (Altithermal) Climates on </text:p>
      <text:p text:style-name="P22">the North American Great Plains,” <text:span text:style-name="T4">Quaternary Research</text:span> 52: 404-416.</text:p>
      <text:p text:style-name="P8"/>
      <text:p text:style-name="Standard">Melville, J. Bruce. 1981.<text:span text:style-name="T4"> Indian Reserves and Indian Treaty Problems in Northeastern </text:span></text:p>
      <text:p text:style-name="P22"><text:span text:style-name="T4">B.C.</text:span> Vancouver: British Columbia Hydro and Power Authority.</text:p>
      <text:p text:style-name="Standard"/>
      <text:p text:style-name="Standard">Menzies, Don. 1943. <text:span text:style-name="T4">The Alaska Highway: A Saga of the North.</text:span> Edmonton: Stuart </text:p>
      <text:p text:style-name="P22">Douglas. </text:p>
      <text:p text:style-name="Standard"/>
      <text:p text:style-name="Standard"><text:span text:style-name="T13">Merk, F. </text:span><text:span text:style-name="T6">ed.</text:span><text:span text:style-name="T13"> 1968. </text:span><text:span text:style-name="T6">Fur Trade and Empire: George Simpson’s Journal</text:span><text:span text:style-name="T13">. Revised Edition. </text:span></text:p>
      <text:p text:style-name="P8"/>
      <text:p text:style-name="Standard"><text:span text:style-name="T13">Merriman, R. O. 1926. </text:span><text:span text:style-name="T6">The Bison and the Fur Trade.</text:span><text:span text:style-name="T13"> Kingston: Jackson Press.</text:span></text:p>
      <text:p text:style-name="P23">Cambridge: Harvard University Press.</text:p>
      <text:p text:style-name="P23"/>
      <text:p text:style-name="Standard">Merritt, Susan E. 1993. <text:span text:style-name="T4">Her Story: Women from Canada’s Past.</text:span> St. Catharines: Vanwell </text:p>
      <text:p text:style-name="P22">Publishing Limited.</text:p>
      <text:p text:style-name="P22"/>
      <text:p text:style-name="Standard">Metis Association of Alberta. 1979. <text:span text:style-name="T4">Origins of the Alberta Metis: Land Claims Research </text:span></text:p>
      <text:p text:style-name="P22"><text:span text:style-name="T4">Project, 1978-1979. </text:span>Edmonton: Metis Association of Alberta</text:p>
      <text:p text:style-name="Standard"/>
      <text:p text:style-name="Standard">––––––.<text:span text:style-name="T4"> </text:span>1980. <text:span text:style-name="T4">The Alberta Metis and the Land Claim: Land Claims </text:span></text:p>
      <text:p text:style-name="P22"><text:span text:style-name="T4">Research Project, 1979-1980. <text:s/></text:span>Edmonton: Metis Association of Alberta<text:span text:style-name="T4">.</text:span></text:p>
      <text:p text:style-name="Standard"/>
      <text:p text:style-name="Standard">Métis Heritage Association of the Northwest Territories. 1998. <text:span text:style-name="T4">Picking Up the Threads: </text:span></text:p>
      <text:p text:style-name="P31"><text:span text:style-name="T4">Métis History in the Mackenzie Basin. </text:span>Yellowknife, Northwest Territories: Métis Heritage Association and Parks Canada, Canadian Heritage.</text:p>
      <text:p text:style-name="P31"/>
      <text:p text:style-name="Standard">Miles, Paul. 2009. "Tearing Flesh From the Earth," <text:span text:style-name="T4">Ecologist</text:span> Vol. 39 Issue 3: 9-11.</text:p>
      <text:p text:style-name="Standard"/>
      <text:p text:style-name="Standard"><text:soft-page-break/>Millar, J. B. 1976. <text:span text:style-name="T4">Wetland Classificaiton in Western Canada: A Guide to Marshes and </text:span></text:p>
      <text:p text:style-name="P31"><text:span text:style-name="T4">Shallow Open Water Wetlands in the Grasslands and Parklands of the Prairie Provinces. </text:span>Ottawa: Canadian Wildlife Service.</text:p>
      <text:p text:style-name="P31"/>
      <text:p text:style-name="Standard">Millar, J. F. V. 1967. <text:span text:style-name="T4">Fort Liard Archaeological Project. Investigations of Early New </text:span></text:p>
      <text:p text:style-name="P31"><text:span text:style-name="T4">World Migrations in the Fort Liard region, N.W.T.</text:span> Calgary: University of Calgary.</text:p>
      <text:p text:style-name="Standard"/>
      <text:p text:style-name="Standard">Millar, Nancy. 1994. <text:span text:style-name="T4">Remember Me As You Pass By: Stories from Prairie Graveyards.</text:span> </text:p>
      <text:p text:style-name="P22">Calgary: Glenbow Musuem.</text:p>
      <text:p text:style-name="Standard"/>
      <text:p text:style-name="Standard">––––––. 2006. <text:span text:style-name="T4">The Unmentionable History of the West.</text:span> Red Deer, AB: Red Deer </text:p>
      <text:p text:style-name="P22">Press.</text:p>
      <text:p text:style-name="P31"/>
      <text:p text:style-name="Standard">Miller, J.R. 1991. <text:span text:style-name="T4">Sweet Promises: A Reader on Indian-White Relations in Canada.</text:span> </text:p>
      <text:p text:style-name="P22">Toronto: University of Toronto Press.</text:p>
      <text:p text:style-name="Standard"/>
      <text:p text:style-name="Standard">––––––. 1996. <text:span text:style-name="T4">Shingwauk's Vision: A History of Native Residential Schools.</text:span> Toronto: </text:p>
      <text:p text:style-name="P22">University of Toronto Press.</text:p>
      <text:p text:style-name="Standard"/>
      <text:p text:style-name="Standard">––––––. 1996. <text:span text:style-name="T4">Big Bear (Mistahimusqua).</text:span> Toronto: New Haven, Conn.: ECW Press, </text:p>
      <text:p text:style-name="P22">Distributed to the trade in the U.S. exclusively by InBook.</text:p>
      <text:p text:style-name="Standard"/>
      <text:p text:style-name="Standard">––––––. 1997. <text:span text:style-name="T4">Canada and the Aboriginal Peoples, 1867-1927.</text:span> Ottawa: Canadian </text:p>
      <text:p text:style-name="P22">Historical Association.</text:p>
      <text:p text:style-name="Standard"/>
      <text:p text:style-name="Standard">––––––. 2000. <text:span text:style-name="T4">Skyscrapers Hide the Heavens: A History of Indian-White Relations in </text:span></text:p>
      <text:p text:style-name="P22"><text:span text:style-name="T4">Canada.</text:span> 3rd Edition. Toronto; Buffalo: University of Toronto Press.</text:p>
      <text:p text:style-name="Standard"/>
      <text:p text:style-name="Standard">––––––. 2004. <text:span text:style-name="T4">Lethal Legacy: Current Native Controversies in Canada.</text:span> Toronto: M&amp;S.</text:p>
      <text:p text:style-name="Standard"/>
      <text:p text:style-name="Standard">––––––. 2004. <text:span text:style-name="T4">Reflections on Native-Newcomer Relations: Selected Essays.</text:span> Toronto: </text:p>
      <text:p text:style-name="P22">University of Toronto Press.</text:p>
      <text:p text:style-name="Standard"/>
      <text:p text:style-name="Standard">––––––. 2007. <text:span text:style-name="T4">Compact, Contract, Covenant: Canada's Treaty-Making Tradition.</text:span> </text:p>
      <text:p text:style-name="P22">Saskatoon: St. Thomas More College, University of Saskatchewan.</text:p>
      <text:p text:style-name="Standard"/>
      <text:p text:style-name="Standard">––––––. 2009. <text:span text:style-name="T4">Compact, Contract, Covenant: Aboriginal Treaty-Making in Canada.</text:span> </text:p>
      <text:p text:style-name="P22">Toronto: University of Toronto Press.</text:p>
      <text:p text:style-name="P31"/>
      <text:p text:style-name="Standard">Miller, R. J. 1968. <text:span text:style-name="T4">Fort Vermillion, La Crete Study.</text:span> Edmonton: Dept. of Agriculture.</text:p>
      <text:p text:style-name="Standard"/>
      <text:p text:style-name="Standard">Mills, Alan. 2001. <text:span text:style-name="T4">Canada's Story in Song</text:span> [sound recording]. Washington, D.C. : </text:p>
      <text:p text:style-name="P22">Smithsonian Folkways Recordings.</text:p>
      <text:p text:style-name="Standard"/>
      <text:p text:style-name="Standard">Mills, Antonia Curtze. 1981. <text:span text:style-name="T4">The Beaver Indian Prophet Dance and Related Movements </text:span></text:p>
      <text:p text:style-name="P31"><text:soft-page-break/><text:span text:style-name="T4">Among North American Indians</text:span>. Microfiche. Ann Arbor, Mich.: University Microfilms International.</text:p>
      <text:p text:style-name="P8"/>
      <text:p text:style-name="Standard">Milne, J. 1975. <text:span text:style-name="T4">Trading for Milady's Furs.</text:span> Saskatoon: Western Producer Prairie Books. </text:p>
      <text:p text:style-name="P8"/>
      <text:p text:style-name="Standard">Milvain, R.H. 1972 (Winter). "On the way to the Klondyke." <text:span text:style-name="T4">Alberta Historical Review: </text:span></text:p>
      <text:p text:style-name="P22">18-27.</text:p>
      <text:p text:style-name="Standard"/>
      <text:p text:style-name="Standard">Minion, Robin. <text:span text:style-name="T4">Aurora</text:span>. 1985. Edmonton: Boreal Institute for Northern Studies.</text:p>
      <text:p text:style-name="Standard"/>
      <text:p text:style-name="Standard">––––––. 1985. <text:span text:style-name="T4">Hydroelectric Developments in Northern Regions.</text:span> Edmonton: </text:p>
      <text:p text:style-name="P22">Boreal Institute for Northern Studies.</text:p>
      <text:p text:style-name="P22"/>
      <text:p text:style-name="P12">––––––. 1985. <text:span text:style-name="T4">Canadian National Parks</text:span>. Edmonton: Boreal Institute for Northern </text:p>
      <text:p text:style-name="P12"><text:tab/>Studies.</text:p>
      <text:p text:style-name="P22"/>
      <text:p text:style-name="Standard">––––––. 1985. <text:span text:style-name="T4">Archaeology in Northern Canada</text:span>. Edmonton: Boreal Institute for </text:p>
      <text:p text:style-name="P22">Northern Studies, University of Alberta</text:p>
      <text:p text:style-name="P22"/>
      <text:p text:style-name="Standard">––––––. 1985. <text:span text:style-name="T4">Communities and Towns of the Northwest Territories</text:span>. Edmonton: </text:p>
      <text:p text:style-name="P22">Boreal Institute for Northern Studies</text:p>
      <text:p text:style-name="P22"/>
      <text:p text:style-name="Standard">––––––. <text:span text:style-name="T4">Religions of the Circumpolar North.</text:span> Edmonton: Boreal Institute for </text:p>
      <text:p text:style-name="P22">Northern Studies.</text:p>
      <text:p text:style-name="Standard"/>
      <text:p text:style-name="Standard">––––––. 1986. <text:span text:style-name="T4">Inuit Art and Artists</text:span>. <text:s/>Edmonton, Alta.: Boreal Institute for </text:p>
      <text:p text:style-name="P22">Northern Studies, University of Alberta.</text:p>
      <text:p text:style-name="Standard"/>
      <text:p text:style-name="Standard">––––––. 1986. <text:span text:style-name="T4">20th Century Canadian Arctic Expeditions. </text:span>Edmonton: </text:p>
      <text:p text:style-name="P22">Boreal Institute for Northern Studies, University of Alberta.</text:p>
      <text:p text:style-name="P8"/>
      <text:p text:style-name="Standard"><text:span text:style-name="T13">Mitchell, Elaine Allan. 1944. </text:span><text:span text:style-name="T6">The Canadian North: a Guide to Reading.</text:span><text:span text:style-name="T13"> Ottawa: </text:span></text:p>
      <text:p text:style-name="P23">Canadian Legion Educational Services. <text:s/></text:p>
      <text:p text:style-name="P8"/>
      <text:p text:style-name="Standard"><text:span text:style-name="T13">Mitchell, Marybelle. 1996. </text:span><text:span text:style-name="T6">From Talking Chiefs to a Native Corporate élite: The Birth of </text:span></text:p>
      <text:p text:style-name="P31"><text:span text:style-name="T6">Class and Nationalism Among Canadian Inuit. </text:span><text:span text:style-name="T13">Montreal: McGill-Queen's University Press.</text:span><text:span text:style-name="T12"> </text:span></text:p>
      <text:p text:style-name="P32"/>
      <text:p text:style-name="Standard">Mitchell, Patricia and Ellie Prepas. <text:span text:style-name="T4">eds</text:span>. 1990. <text:span text:style-name="T4">Atlas of Alberta Lakes.</text:span> Edmonton: </text:p>
      <text:p text:style-name="P22">University of Alberta Press.</text:p>
      <text:p text:style-name="P22"/>
      <text:p text:style-name="P8">Moberly, Walter. 1873. “Detailed Report of Operations in the Rocky Mountains by the </text:p>
      <text:p text:style-name="P35">Party under the charge of Walter Moberly, Esq., during the year 1872.” Letter to Sandford Fleming, Esq., Engineer-in-Chief, Canadian Pacific Railway, Ottawa, from Walter Moberly, District Engineer, C.P.R., Athabasca Depot, Jasper Valley, 13 January 1873. Appendix G. Sessional Papers. </text:p>
      <text:p text:style-name="P35"/>
      <text:p text:style-name="Standard"><text:soft-page-break/>––––––. 1898. <text:span text:style-name="T4">Eight Routes to the Klondyke: with tables of distances, cost of </text:span></text:p>
      <text:p text:style-name="P31"><text:span text:style-name="T4">outfits, map of routes, and other information.</text:span> Winnipeg: Colonist Print. &amp; Pub. Co.</text:p>
      <text:p text:style-name="P8"/>
      <text:p text:style-name="Standard"><text:span text:style-name="T13">Moberly, H.J. 1921-1922. "Reminiscences of an HBC Fur Trade Factor [Pts. 1-13]," </text:span><text:span text:style-name="T6">The </text:span></text:p>
      <text:p text:style-name="P31"><text:span text:style-name="T6">Beaver.</text:span><text:span text:style-name="T13"> Part 1: Vol. 2, No. 1 (October 1921); Part 2: Vol. 2, No. 2 (November 1921); Part 3: Vol. 2, No. 3 (December 1921); Part 4: Vol. 2, No. 4 (January 1922); Part 5: Vol. 2, No. 5 (February 1922); Part 6: Vol. 2, No. 6 (March 1922); Part 7: Vol. 2, No. 7 (April 1922); Part 8: Vol. 2, No. 8 (May 1922); Part 9: Vol. 2, No. 9 (June 1922); Part 10: Vol. 2, No. 10 (July 1922); Part 11: Vol. 2, No. 11 (August 1922); Part 12: Vol. 2, No. 12 (September 1922); Part 13: Vol. 3, No. 1 (October 1922).</text:span></text:p>
      <text:p text:style-name="P8"/>
      <text:p text:style-name="Standard"><text:span text:style-name="T13">––––––. 1924. “The First Trail to Jasper House,” </text:span><text:span text:style-name="T6">The Beaver. </text:span><text:span text:style-name="T13">Vol. 4, No. 6: 215.</text:span></text:p>
      <text:p text:style-name="P8"/>
      <text:p text:style-name="Standard"><text:span text:style-name="T13">––––––. 1929. </text:span><text:span text:style-name="T6">When Fur Was King</text:span><text:span text:style-name="T13">. Toronto: J.M. Dent &amp; Sons. </text:span></text:p>
      <text:p text:style-name="P8"/>
      <text:p text:style-name="Standard"><text:span text:style-name="T13">Mohsen, A. S. A. and W. C. MacKay. 1986. </text:span><text:span text:style-name="T6">Proceedings of the 1st Northern Workshop, </text:span></text:p>
      <text:p text:style-name="P31"><text:span text:style-name="T6">Boreal Institute for Northern Studies University of Alberta, November 22-24, 1984. </text:span><text:span text:style-name="T13">Edmonton: Boreal Institute for Northern Studies.</text:span></text:p>
      <text:p text:style-name="P8"/>
      <text:p text:style-name="Standard"><text:span text:style-name="T13">Moir, James M. 1978. </text:span><text:span text:style-name="T6">Family Chronicle: Poems and Photographs of the Canadian West.</text:span><text:span text:style-name="T13"> </text:span></text:p>
      <text:p text:style-name="P23">Toronto: Gage Pub.</text:p>
      <text:p text:style-name="P22"/>
      <text:p text:style-name="Standard">Mole, Rich. 2006. <text:span text:style-name="T4">Gold Fever: The Adventures and Escapades of the Klondike Gold </text:span></text:p>
      <text:p text:style-name="P22"><text:span text:style-name="T4">Rush. </text:span>Canmore: Altitude Pub. Canada.</text:p>
      <text:p text:style-name="P22"/>
      <text:p text:style-name="Standard">––––––. 2009. Rebel <text:span text:style-name="T4">Women of the Gold Rush: Extraordinary Achievements and Daring </text:span></text:p>
      <text:p text:style-name="P22"><text:span text:style-name="T4">Adventures. </text:span>Surrey, B.C.: Heritage House.</text:p>
      <text:p text:style-name="P8"/>
      <text:p text:style-name="Standard">Moodie, D.W. and B. Kaye. 1969. “The Northern Limit of Indian Agriculture in North </text:p>
      <text:p text:style-name="P22">America.” <text:span text:style-name="T4">Geographical Review</text:span> 59: 513-529.</text:p>
      <text:p text:style-name="Standard"/>
      <text:p text:style-name="Standard">Moor, Pat, and Angela Wheelock. 1989. <text:span text:style-name="T4">Wolverine Myths and Visions: Dene Traditions </text:span></text:p>
      <text:p text:style-name="P22"><text:span text:style-name="T4">from Northern Alberta. </text:span>Edmonton: University of Alberta Press.</text:p>
      <text:p text:style-name="P8"/>
      <text:p text:style-name="Standard"><text:span text:style-name="T13">Moorhouse, Hopkins. 1918. </text:span><text:span text:style-name="T6">Deep Furrows, which Tells of Pioneer Trails Along Which </text:span></text:p>
      <text:p text:style-name="P31"><text:span text:style-name="T6">the Farmers of Western Canada Fought Their Way to Great Achievements in Co-operation</text:span><text:span text:style-name="T13">. Toronto: McLeod.</text:span></text:p>
      <text:p text:style-name="P35"/>
      <text:p text:style-name="P8">Moreau, William E. <text:s/>?? “To be fit for Publication”: The Editorial History of David </text:p>
      <text:p text:style-name="P31"><text:span text:style-name="T13">Thompson’s Travels, 1840-1916. Toronto: </text:span><text:span text:style-name="T6">Papers of the Bibliographical Society of Canada.</text:span><text:span text:style-name="T13"> Vol. 39, No., 2: 15-44. </text:span></text:p>
      <text:p text:style-name="P8"/>
      <text:p text:style-name="P8">Morgan, J.H. 1884. Preliminary Report on the Subject of the Protection of the Forests of </text:p>
      <text:p text:style-name="P35">the Dominion and the Planting of Forest Trees Upon an Extensive Scale. In: <text:soft-page-break/>“Annual report of the Department of the Interior for 1884.” Sessional Papers 13A 1885, Ottawa. </text:p>
      <text:p text:style-name="P35"/>
      <text:p text:style-name="Standard"><text:span text:style-name="T13">Morgenstern, D. C. 1976. </text:span><text:span text:style-name="T6">Fort Assiniboine Area</text:span><text:span text:style-name="T13">. Edmonton: Alberta Energy and Natural </text:span></text:p>
      <text:p text:style-name="P23">Resources.</text:p>
      <text:p text:style-name="P8"/>
      <text:p text:style-name="Standard"><text:span text:style-name="T13">Morice, A.G. 1893. “Notes Archeological, Industrial, and Sociological on the Western </text:span></text:p>
      <text:p text:style-name="P22"><text:span text:style-name="T13">Denes,” </text:span><text:span text:style-name="T6">Transactions of the Canadian Institute</text:span><text:span text:style-name="T13">, 4: 1-222.</text:span></text:p>
      <text:p text:style-name="P8"/>
      <text:p text:style-name="Standard"><text:span text:style-name="T13">––––––. 1906-1910. “The Great Dene Race,” </text:span><text:span text:style-name="T6">Anthropos, </text:span><text:span text:style-name="T13">1: 229-77, 483-508, 695-730, 2: </text:span></text:p>
      <text:p text:style-name="P23">1-34, 181-96, 4: 582-606, 5: 113-42, 419-43, 643-53, 969-90.</text:p>
      <text:p text:style-name="P8"/>
      <text:p text:style-name="Standard"><text:span text:style-name="T13">––––––. 1910. </text:span><text:span text:style-name="T6">History of the Catholic Church in Western Canada. </text:span><text:span text:style-name="T13">2 Vols. London: </text:span></text:p>
      <text:p text:style-name="P23">Toronto. Musson Book Co. <text:s/></text:p>
      <text:p text:style-name="P23"/>
      <text:p text:style-name="Standard">––––––.1978. <text:span text:style-name="T4">The History of the Northern Interior of British Columbia. </text:span>Smithers, BC: </text:p>
      <text:p text:style-name="P22">Interior Stationery. </text:p>
      <text:p text:style-name="Standard"/>
      <text:p text:style-name="Standard">Morisset, Jean. 1980 “The Dénés of the Mackenzie and the Political Legitimacy of </text:p>
      <text:p text:style-name="P31">Canada.” In A.S. Lussier and D. Bruce Sealey (Editors). <text:span text:style-name="T4">The Other Natives: The/Les Métis. </text:span>Volume Three – Tome Toisième. Winnipeg: Manitoba Métis Federation Press: 145-161. </text:p>
      <text:p text:style-name="P31"/>
      <text:p text:style-name="Standard">Morrison, D.A. 1984. “The Late Prehistoric Period in the Mackenzie Valley,” <text:span text:style-name="T4">Arctic</text:span>, </text:p>
      <text:p text:style-name="P22">Vol. 37, No. 3: 195-209.</text:p>
      <text:p text:style-name="Standard"/>
      <text:p text:style-name="Standard">––––––. 1987. “The Middle Prehistoric Period and the Archaic Concept in the </text:p>
      <text:p text:style-name="P22">Middle Mackenzie Valley,” <text:span text:style-name="T4">Canadian Journal of Archaeology</text:span> 11:49-74.</text:p>
      <text:p text:style-name="Standard"/>
      <text:p text:style-name="Standard">Morrison, William R. 1985. <text:span text:style-name="T4">Showing the Flag: The Mounted Police and Canadian </text:span></text:p>
      <text:p text:style-name="P22"><text:span text:style-name="T4">Sovereignty in the North, 1894–1925.</text:span> Vancouver: UBC Press.</text:p>
      <text:p text:style-name="P22"/>
      <text:p text:style-name="Standard">––––––. 1989. <text:span text:style-name="T4">Interpreting Canada's North: Selected Readings</text:span>. Toronto: Copp Clark </text:p>
      <text:p text:style-name="P22">Pitman.</text:p>
      <text:p text:style-name="P22"/>
      <text:p text:style-name="Standard">––––––. 1998. <text:span text:style-name="T4">True North: The Yukon and Northwest Territories. </text:span>Toronto: Oxford </text:p>
      <text:p text:style-name="P22">University Press.</text:p>
      <text:p text:style-name="Standard"/>
      <text:p text:style-name="Standard">Morrison, William R. and Kenneth Coates. 1994. <text:span text:style-name="T4">Working the North: Labor and the </text:span></text:p>
      <text:p text:style-name="P22"><text:span text:style-name="T4">Northwest Defense Projects, 1942–1946</text:span>. Fairbanks: University of Alaska Press.</text:p>
      <text:p text:style-name="Standard"/>
      <text:p text:style-name="Standard">Morrison, R. Bruce and C. Roderick Wilson. <text:span text:style-name="T4">ed. </text:span>1986.<text:span text:style-name="T4"> Native Peoples: The Canadian </text:span></text:p>
      <text:p text:style-name="P22"><text:span text:style-name="T4">Experience. </text:span>Toronto: McClelland &amp; Stewart Inc.</text:p>
      <text:p text:style-name="Standard"/>
      <text:p text:style-name="Standard">Morse, B.W. <text:span text:style-name="T4">ed. </text:span>1985. <text:span text:style-name="T4">Aboriginal Peoples and the Law: Indian, Metis and Inuit Rights </text:span></text:p>
      <text:p text:style-name="P22"><text:span text:style-name="T4">in Canada</text:span>. Ottawa: Carleton University Press. </text:p>
      <text:p text:style-name="Standard"><text:soft-page-break/></text:p>
      <text:p text:style-name="Standard">Morse, Eric. 1971. <text:span text:style-name="T4">Fur Trade Canoe Routes of Canada, Then and Now</text:span>. 2<text:span text:style-name="T1">nd</text:span> ed. Toronto: </text:p>
      <text:p text:style-name="P22">University of Toronto Press. </text:p>
      <text:p text:style-name="P29"/>
      <text:p text:style-name="Standard">Morse, Kathryn. 2003. <text:span text:style-name="T4">The Nature of Gold: An Environmental History of the Klondike </text:span></text:p>
      <text:p text:style-name="P22"><text:span text:style-name="T4">Gold Rush</text:span>. Seattle: University of Washington Press.</text:p>
      <text:p text:style-name="Standard"/>
      <text:p text:style-name="Standard">Morton, Arthur Silver. 1936. “The North West Company’s Columbian Enterprise and </text:p>
      <text:p text:style-name="P22">David Thompson.” <text:span text:style-name="T4">The Canadian Historical Review.</text:span> Vol. 17, No. 3: 266-288. <text:s/></text:p>
      <text:p text:style-name="Standard"/>
      <text:p text:style-name="Standard">––––––. 1937. <text:span text:style-name="T4">Under Western Skies. </text:span>Toronto: Thomas Nelson &amp; Sons. </text:p>
      <text:p text:style-name="Standard"/>
      <text:p text:style-name="Standard">––––––. 1944. <text:span text:style-name="T4">Sir George Simpson: A Pen Picture of A Man of Action. </text:span>Toronto: J. M. </text:p>
      <text:p text:style-name="P22">Dent. </text:p>
      <text:p text:style-name="Standard"/>
      <text:p text:style-name="Standard">––––––. 1973. <text:span text:style-name="T4">A History of the Canadian West to 1870-71. </text:span><text:s/>Toronto: University of </text:p>
      <text:p text:style-name="P22">Toronto Press. <text:s/></text:p>
      <text:p text:style-name="P22"/>
      <text:p text:style-name="Standard">––––––. 1974. <text:span text:style-name="T4">History of Prairie Settlement.</text:span> Toronto: Macmillan 1938 ; Millwood, N.Y.: </text:p>
      <text:p text:style-name="P22">Kraus Reprint Co.</text:p>
      <text:p text:style-name="Standard"/>
      <text:p text:style-name="Standard">Mowat, Farley. 1967. <text:span text:style-name="T4">Canada North.</text:span> Toronto: McClelland and Stewart.</text:p>
      <text:p text:style-name="Standard"/>
      <text:p text:style-name="Standard">––––––. 1976. <text:span text:style-name="T4">Canada North Now: The Great Betrayal.</text:span> Toronto: McClelland and </text:p>
      <text:p text:style-name="P22">Stewart. </text:p>
      <text:p text:style-name="Standard"/>
      <text:p text:style-name="Standard">Mundy's Pocket Guide to the Peace River Country and the Far North. 1913. The Douglas </text:p>
      <text:p text:style-name="P22">Co. Ltd.? </text:p>
      <text:p text:style-name="P22"/>
      <text:p text:style-name="Standard">Murphy, P.J. 1985. <text:span text:style-name="T4">History of Forest and Prairie Fire Control Policy in Alberta. </text:span></text:p>
      <text:p text:style-name="P22">Edmonton: Alberta Energy and Natural Resources.</text:p>
      <text:p text:style-name="Standard"/>
      <text:p text:style-name="Standard">––––––. 2001. “Wildfire in Alberta,” Edmonton: Natural Disturbance and Forest </text:p>
      <text:p text:style-name="P22">Management Symposium, 5 March 2001. </text:p>
      <text:p text:style-name="Standard"/>
      <text:p text:style-name="Standard">––––––. 2006. <text:span text:style-name="T4">The Alberta Forest Service 1930-2005: Protection and </text:span></text:p>
      <text:p text:style-name="P31"><text:span text:style-name="T4">Management of Alberta's Forests.</text:span> Edmonton: Alberta Sustainable Resource Development.</text:p>
      <text:p text:style-name="Standard"/>
      <text:p text:style-name="Standard">––––––. 2007. <text:span text:style-name="T4">A Hard Road to Travel: Land, Forests and People in the Upper Athabasca </text:span></text:p>
      <text:p text:style-name="P22"><text:span text:style-name="T4">Region. </text:span>Edmonton: University of Alberta Bruce Peel Special Collections.</text:p>
      <text:p text:style-name="Standard"/>
      <text:p text:style-name="Standard">Murray, Jean A. 1999. <text:span text:style-name="T4">Music of the Alaska-Klondike Gold Rush: Songs &amp; History.</text:span> </text:p>
      <text:p text:style-name="P22">Fairbanks, Alaska: University of Alaska Press.</text:p>
      <text:p text:style-name="P22"/>
      <text:p text:style-name="Standard">Murray, G., P.C. Boxall, and R.W. Wein. 2005. “Distribution, Abundance, and </text:p>
      <text:p text:style-name="P31"><text:soft-page-break/>Utilization of Wild Berries by the Gwich'in People in the Mackenzie River Delta Region,” <text:span text:style-name="T4">Economic Botany</text:span> 59: 174-184.</text:p>
      <text:p text:style-name="P31"/>
      <text:p text:style-name="Standard">Murray, Jeffrey S. 1998. "Hard Bargains: The Making of Treaty 8," <text:span text:style-name="T4">Archivist: </text:span></text:p>
      <text:p text:style-name="P22"><text:span text:style-name="T4">Magazine of the National Archives of Canada,</text:span> No. 117: 38-45.</text:p>
      <text:p text:style-name="P22"/>
      <text:p text:style-name="Standard"/>
      <text:p text:style-name="Standard">Myles, Eugenie Louise. 1965. <text:span text:style-name="T4">The Emperor of Peace River, 1886-1952. </text:span>Edmonton: </text:p>
      <text:p text:style-name="P22">Institute of Applied Art, Ltd. </text:p>
      <text:h text:style-name="Heading_20_2" text:outline-level="2">N.</text:h>
      <text:p text:style-name="Standard"/>
      <text:p text:style-name="Standard">n.a. 1913. <text:span text:style-name="T4">Transactions of the Canadian Institute, No. 23, November, Vol. X, Part l.</text:span> </text:p>
      <text:p text:style-name="P22">Toronto: University Press. </text:p>
      <text:p text:style-name="Standard"/>
      <text:p text:style-name="Standard">Nanton, Paul. 1981. <text:span text:style-name="T4">Arctic Breakthrough: Franklin's Expeditions, 1819-1847.</text:span> Toronto: </text:p>
      <text:p text:style-name="P22">Clarke, Irwin.</text:p>
      <text:p text:style-name="Standard"/>
      <text:p text:style-name="Standard">Nasogluak, William and Douglas Billingsley. 1981. "Reindeer Industry in the Western </text:p>
      <text:p text:style-name="P31">Arctic: Problems and Potential," In: Proceedings: First International Symposium on Renewable Resources and the Economy of the North, Banff, Alberta: 86–95.</text:p>
      <text:p text:style-name="P31"/>
      <text:p text:style-name="Standard">National Film Board of Canada. 1941. <text:span text:style-name="T4">Peace River</text:span> [videorecording]. Montreal: National </text:p>
      <text:p text:style-name="P22">Film Board of Canada</text:p>
      <text:p text:style-name="P22"/>
      <text:p text:style-name="Standard">––––––. 1962. <text:span text:style-name="T4">North West Mounted Police [filmstrip]: Klondike </text:span></text:p>
      <text:p text:style-name="P31"><text:span text:style-name="T4">Gold Rush. </text:span>Montreal?: Produced for the Royal Canadian Mounted Police by the National Film Board of Canada.</text:p>
      <text:p text:style-name="P31"/>
      <text:p text:style-name="Standard">National Museum of Natural History. 1992.<text:span text:style-name="T4"> Northern Spirits: Selected Works of Inuit Art </text:span></text:p>
      <text:p text:style-name="P31"><text:span text:style-name="T4">from the Collection of National Museum of Natural History, Smithsonian Institution</text:span>. Washington, D.C.: The Museum.</text:p>
      <text:p text:style-name="Standard"/>
      <text:p text:style-name="Standard">National Indian Brotherhood. 1973. <text:span text:style-name="T4">Aboriginal People of Canada and Their </text:span></text:p>
      <text:p text:style-name="P22"><text:span text:style-name="T4">Environment.</text:span> Revised Edition. Ottawa: The Brotherhood.</text:p>
      <text:p text:style-name="Standard"/>
      <text:p text:style-name="Standard">National Parks Branch. 1964. “National Parks Policy.” Ottawa: Northern Affairs and </text:p>
      <text:p text:style-name="P22">Natural Resources. </text:p>
      <text:p text:style-name="P22"/>
      <text:p text:style-name="Standard">Nault, Jennifer. 2007.<text:span text:style-name="T4"> Hudson's Bay Company.</text:span> Calgary: Weigl Educational Publishers.</text:p>
      <text:p text:style-name="Standard"/>
      <text:p text:style-name="Standard">––––––. 2007. <text:span text:style-name="T4">North West Company. </text:span>Calgary: Weigl Educational Publishers.</text:p>
      <text:p text:style-name="Standard"/>
      <text:p text:style-name="Standard">Needles, Herb. 1975. <text:span text:style-name="T4">Pioneering the North in the Dirty Thirties. </text:span>Penticton, BC: ?</text:p>
      <text:p text:style-name="P19"/>
      <text:p text:style-name="Standard">Neihardt, John G. 1972. <text:span text:style-name="T4">Black Elk Speaks.</text:span> Richmond Hill, Ont.: Simon and Schuster.</text:p>
      <text:p text:style-name="Standard"><text:soft-page-break/></text:p>
      <text:p text:style-name="Standard">Nelson, Richard K. 1969. <text:span text:style-name="T4">Hunters of the Northern Ice. </text:span>Chicago: University of Chicago </text:p>
      <text:p text:style-name="P22">Press. </text:p>
      <text:p text:style-name="P22"/>
      <text:p text:style-name="Standard">Nemiroff, Diana. 1992. <text:span text:style-name="T4">Land, Spirit, Power: First Nations at the National Gallery of </text:span></text:p>
      <text:p text:style-name="P22"><text:span text:style-name="T4">Canada. </text:span>Ottawa: National Gallery of Canada.</text:p>
      <text:p text:style-name="P22"/>
      <text:p text:style-name="Standard">Nesbitt, Leonard D. 1962. <text:span text:style-name="T4">Tides in the West: A Wheat Pool History.</text:span> Saskatoon: Printed </text:p>
      <text:p text:style-name="P22">by Modern Press.</text:p>
      <text:p text:style-name="P22"/>
      <text:p text:style-name="Standard">Nestow, Tawatinaw, Rochester, Perryvale History Book Committee. 1986. <text:span text:style-name="T4">Rolling Hills </text:span></text:p>
      <text:p text:style-name="P31"><text:span text:style-name="T4">and Whispering Pines: A History of the Nestow, Tawatinaw, Rochester and Perryvale districts as Remembered and Recorded by their People. </text:span>[S.l.]: Nestow, Tawatinaw, Rochester Perryvale History Book Committee.</text:p>
      <text:p text:style-name="Standard"/>
      <text:p text:style-name="Standard">Newman, Peter Charles. 1987. <text:span text:style-name="T4">Caesars of the Wilderness: Company of Adventurers </text:span>Vol. </text:p>
      <text:p text:style-name="P22">III. Markham, ON; Viking Penguin Books.</text:p>
      <text:p text:style-name="Standard"/>
      <text:p text:style-name="Standard">––––––. 1985. <text:span text:style-name="T4">Company of Adventurers</text:span>. Toronto: Penguin Books.</text:p>
      <text:p text:style-name="Standard"/>
      <text:p text:style-name="Standard">––––––. 1989. <text:span text:style-name="T4">Empire of the Bay An Illustrated History of the Hudson's Bay Company.</text:span> </text:p>
      <text:p text:style-name="P22">Markham, Ont: Viking Studio. </text:p>
      <text:p text:style-name="Standard"/>
      <text:p text:style-name="Standard">Newton, Robert. I Passed This Way 1889–1964+. [Edmonton: n.p., between 1964–1975.]</text:p>
      <text:p text:style-name="Standard"/>
      <text:p text:style-name="Standard">Newton, Elise. 1978. <text:span text:style-name="T4">Elizabeth McDougall: "Madonna of the Plains." </text:span>Aldergrove, BC: </text:p>
      <text:p text:style-name="P22">Frontier Pub.</text:p>
      <text:p text:style-name="Standard"/>
      <text:p text:style-name="Standard">Nicholas, George P. and Thomas D. Andrews. Eds. 1997. <text:span text:style-name="T4">At a Crossroads: Archaeology </text:span></text:p>
      <text:p text:style-name="P22"><text:span text:style-name="T4">and First Peoples in Canada. </text:span>Burnaby, B.C.: Archaeology Press, SFU.</text:p>
      <text:p text:style-name="Standard"/>
      <text:p text:style-name="Standard">Nichols Applied Management. 1996. <text:span text:style-name="T4">Factors Affecting Future Development in Key </text:span></text:p>
      <text:p text:style-name="P31"><text:span text:style-name="T4">Economic Sectors in the Peace, Athabasca and Slave River Basins.</text:span> Edmonton: Northern River Basins Study.</text:p>
      <text:p text:style-name="Standard"/>
      <text:p text:style-name="Standard">Nicks, J.S. 1988. “Thompson, David.” <text:span text:style-name="T4">The Canadian Encyclopedia. Vol. 4, p. 2151.</text:span> </text:p>
      <text:p text:style-name="P22">Edmonton: Hurtig Publishers Ltd. </text:p>
      <text:p text:style-name="P22"/>
      <text:p text:style-name="Standard">Niddrie, John G. 1965. “The Edmonton Boom of 1911-1912,” <text:span text:style-name="T4">Alberta Historical Review: </text:span></text:p>
      <text:p text:style-name="P22">1-6. </text:p>
      <text:p text:style-name="P22"/>
      <text:p text:style-name="Standard">Nisbet, Jack. 1994. <text:span text:style-name="T4">Sources of the River: Tracking David Thompson Across Western </text:span></text:p>
      <text:p text:style-name="P22"><text:span text:style-name="T4">North America</text:span>. Seattle, WA: Sasquatch Books. </text:p>
      <text:p text:style-name="P22"/>
      <text:p text:style-name="Standard">––––––. 2005. <text:span text:style-name="T4">The Mapmaker's Eye: David Thompson on the Columbia Plateau</text:span>. </text:p>
      <text:p text:style-name="P22"><text:soft-page-break/>Pullman: Washington State University Press.</text:p>
      <text:p text:style-name="Standard"/>
      <text:p text:style-name="Standard">Noble, W.C. 1971. “Archaeological Surveys and Sequences in Central District </text:p>
      <text:p text:style-name="P22">Mackenzie, N.W.T.,” <text:span text:style-name="T4">Arctic Anthropology</text:span> VIII (1): 102-135. </text:p>
      <text:p text:style-name="Standard"/>
      <text:p text:style-name="Standard">––––––. 1973. “The Excavation and Historical Identification of Rocky Mountain </text:p>
      <text:p text:style-name="P31">House.” <text:span text:style-name="T4">Canadian Historic Sites Occasional Papers in Archeology and History, No. 6. </text:span></text:p>
      <text:p text:style-name="P33"/>
      <text:p text:style-name="Standard">––––––. 1981. “Prehistory of the Great Slave Lake and Great Bear Lake Region,” In: </text:p>
      <text:p text:style-name="P31"><text:span text:style-name="T4">Handbook of the North American Indians</text:span>. William C. Sturtevant (gen. ed.), Vol.6, <text:span text:style-name="T4">Subarctic</text:span>, June Helm (vol. ed.): 97-106. Smithsonian Institution.</text:p>
      <text:p text:style-name="P33"/>
      <text:p text:style-name="Standard">Noel, Lynn. 1999. “Women of the Fur Trade Era,” in Sue Engebretson &amp; Becky Barry, </text:p>
      <text:p text:style-name="P31"><text:span text:style-name="T4">The Voyageurettes,</text:span> Adventure Publications, MN. </text:p>
      <text:p text:style-name="P31"/>
      <text:p text:style-name="Standard">Noel, Lynn E. <text:span text:style-name="T4">ed</text:span>. 1995. <text:span text:style-name="T4">Voyages: Canada’s Heritage Rivers.</text:span> Newfoundland: Breakwater </text:p>
      <text:p text:style-name="P22">Books.</text:p>
      <text:p text:style-name="Standard"/>
      <text:p text:style-name="Standard">Nooter, G.W., <text:span text:style-name="T4">ed. </text:span>1984. <text:span text:style-name="T4">Life and Survival in the Arctic. </text:span>The Hague: Government </text:p>
      <text:p text:style-name="P22">Publishing Office. </text:p>
      <text:p text:style-name="P22"/>
      <text:p text:style-name="Standard">Norman, Howard A. 1990. <text:span text:style-name="T4">Northern Tales: Traditional Stories of Eskimo and Indian </text:span></text:p>
      <text:p text:style-name="P22"><text:span text:style-name="T4">Peoples. </text:span>New York: Pantheon Books.</text:p>
      <text:p text:style-name="Standard"/>
      <text:p text:style-name="Standard">North, Dick. 1991. <text:span text:style-name="T4">Arctic Exodus: The Last Great Trail Drive</text:span>. Toronto: Macmillan of </text:p>
      <text:p text:style-name="P22">Canada.</text:p>
      <text:p text:style-name="Standard"/>
      <text:p text:style-name="Standard">Northern Heights Historical Society. 1994. <text:span text:style-name="T4">Reflections From Across the River: A History </text:span></text:p>
      <text:p text:style-name="P22"><text:span text:style-name="T4">of the Area North of the Athabasca. </text:span>Athabasca, AB.</text:p>
      <text:p text:style-name="P31"/>
      <text:p text:style-name="Standard">North West Mounted Police (Canada). 1975. <text:span text:style-name="T4">A Chronicle of the Canadian West: North-</text:span></text:p>
      <text:p text:style-name="P31"><text:span text:style-name="T4">West Mounted Police Report for 1875.</text:span> Calgary, Alta.: Historical Society of Alberta.</text:p>
      <text:p text:style-name="Standard"/>
      <text:p text:style-name="Standard">Northwest Territories Legislative Assembly 15th Assembly Consolidated Index. </text:p>
      <text:p text:style-name="P31">December 2003-August 2007: <text:a xlink:type="simple" xlink:href="http://www.assembly.gov.nt.ca/_live/documents/documentManagerUpload/Consolidated%20Index%20-%2015th%20Assembly.pdf"><text:span text:style-name="Internet_20_link">http://www.assembly.gov.nt.ca/_live/documents/documentManagerUpload/Consolidated%20Index%20-%2015th%20Assembly.pdf</text:span></text:a></text:p>
      <text:p text:style-name="Standard"/>
      <text:p text:style-name="Standard">Northwest Territories Agriculture State of the Industry 2000. Prepared For: Territorial </text:p>
      <text:p text:style-name="P31">Farmers Association: <text:a xlink:type="simple" xlink:href="http://www.farmnwt.com/State%20of%20the%20Industry%202000.pdf"><text:span text:style-name="Internet_20_link">http://www.farmnwt.com/State%20of%20the%20Industry%202000.pdf</text:span></text:a></text:p>
      <text:p text:style-name="P31"/>
      <text:p text:style-name="Standard">Northwest Territories. Dept. of Economic Development and Tourism. 1990? <text:span text:style-name="T4">Western </text:span></text:p>
      <text:p text:style-name="P31"><text:span text:style-name="T4">Arctic: Canada's Northwest Territories. </text:span>Inuvik: Govt. of the Northwest <text:soft-page-break/>Territories, Economic Development and Tourism.</text:p>
      <text:p text:style-name="P31"/>
      <text:p text:style-name="Standard">Novakowski, Nicholas Stephen. 1967. <text:span text:style-name="T4">Wood Buffalo National Park.</text:span> [s.l. : s.n.]</text:p>
      <text:p text:style-name="Standard"/>
      <text:p text:style-name="Standard">Nute, Grace Lee. 1931. <text:span text:style-name="T4">The Voyageur.</text:span> New York: D. Appleton &amp; Company. </text:p>
      <text:p text:style-name="Standard"/>
      <text:p text:style-name="Standard">––––––. 1941. <text:span text:style-name="T4">The Voyageur’s Highway</text:span>. St. Paul. </text:p>
      <text:h text:style-name="Heading_20_2" text:outline-level="2"/>
      <text:h text:style-name="Heading_20_2" text:outline-level="2">O.</text:h>
      <text:p text:style-name="Standard"/>
      <text:p text:style-name="Standard">Oakes, Jill and Rick Riewe. 1995. <text:span text:style-name="T4">Our Boots: An Inuit Women's Art.</text:span> Vancouver/Toronto: </text:p>
      <text:p text:style-name="P22">Douglas and McIntyre. <text:s/></text:p>
      <text:p text:style-name="Standard"/>
      <text:p text:style-name="Standard">Oberle, Frank. 1986. <text:span text:style-name="T4">Treaty &amp; Renovation Discussion Paper.</text:span> Ottawa: Department of </text:p>
      <text:p text:style-name="P22">Indian Affairs and Northern Development.</text:p>
      <text:p text:style-name="P22"/>
      <text:p text:style-name="Standard">Officer, Charles B. 2001.<text:span text:style-name="T4"> A Fabulous Kingdom: The Exploration of the Arctic. </text:span>Oxford; </text:p>
      <text:p text:style-name="P22">New York: Oxford University Press.</text:p>
      <text:p text:style-name="Standard"/>
      <text:p text:style-name="Standard">O-GE-MAS-ES (Little Clerk). 1922. “The Life of Ne-Gua-Nan-I-Sew,” <text:span text:style-name="T4">The Beaver</text:span>. Vol. </text:p>
      <text:p text:style-name="P22">2, No.8: 12-15.</text:p>
      <text:p text:style-name="Standard"/>
      <text:p text:style-name="Standard">Ogilvie, William M. 1890. <text:span text:style-name="T4">Exploratory Survey on Part of the Lewes, Tat-on-duc, </text:span></text:p>
      <text:p text:style-name="P31"><text:span text:style-name="T4">Porcupine, Bell, Trout, Peel and Mackenzie Rivers, 1887–88</text:span>. Ottawa: Queen's Printer.</text:p>
      <text:p text:style-name="Standard"/>
      <text:p text:style-name="Standard">––––––. 1893a. "Report on the Peace River and Tributaries in 1891," Sessional Papers of </text:p>
      <text:p text:style-name="P22">the Dominion of Canada No. 13.</text:p>
      <text:p text:style-name="Standard"/>
      <text:p text:style-name="Standard">––––––. 1893b. <text:span text:style-name="T4">Down the Yukon And Up The Mackenzie, 3,200 Miles By Foot And </text:span></text:p>
      <text:p text:style-name="P22"><text:span text:style-name="T4">Paddle. </text:span>Toronto: Toronto Pub. Co.</text:p>
      <text:p text:style-name="Standard"/>
      <text:p text:style-name="Standard">––––––. 1885. <text:span text:style-name="T4">Report to the Minister of the Interior, Sessional Papers</text:span> <text:span text:style-name="T4">No. 13.</text:span> </text:p>
      <text:p text:style-name="Standard"/>
      <text:p text:style-name="Standard">––––––. 1898.<text:span text:style-name="T4"> The Klondike Official Guide: Canada's Great Gold Field, The </text:span></text:p>
      <text:p text:style-name="P22"><text:span text:style-name="T4">Yukon District. </text:span>Toronto: Hunter, Rose; London: W.H. Smith.</text:p>
      <text:p text:style-name="Standard"/>
      <text:p text:style-name="Standard">Oliver, E.H. 1914. <text:span text:style-name="T4">The Canadian North West: Its Early Development and Legislative </text:span></text:p>
      <text:p text:style-name="P31"><text:span text:style-name="T4">Records. Minutes of the Council of the Red River Colony and the Northern Department of Rupert’s Land</text:span>. Vol. 1 Publication of the Canadian Archives, 9. Government Printing Bureau, Ottawa. </text:p>
      <text:p text:style-name="Standard"/>
      <text:p text:style-name="Standard">O’Meara, Walter, 1968. <text:span text:style-name="T4">Daughters of the Country: The Women of the Fur Traders and </text:span></text:p>
      <text:p text:style-name="P22"><text:span text:style-name="T4">Mountain Men. </text:span>Toronto: Harcourt Brace. </text:p>
      <text:p text:style-name="P22"><text:soft-page-break/> </text:p>
      <text:p text:style-name="Standard">Opryshko, George S. 1967. <text:span text:style-name="T4">A History of the Schools of the County of Athabasca. </text:span></text:p>
      <text:p text:style-name="P22">Athabasca, AB: Athabasca Local, Alberta Teachers' Association.</text:p>
      <text:p text:style-name="Standard">  </text:p>
      <text:p text:style-name="Standard">Osborn, E.B. 1900. <text:span text:style-name="T4">Greater Canada: The Past, Present and Future of the Canadian </text:span></text:p>
      <text:p text:style-name="P22"><text:span text:style-name="T4">North-West. </text:span>London: Chatto and Windus. <text:s text:c="2"/></text:p>
      <text:p text:style-name="P22"/>
      <text:p text:style-name="Standard">Osgood, C. 1931. “The Ethnography of the Great Bear Lake Indians.” <text:span text:style-name="T4">Bulletin of the </text:span></text:p>
      <text:p text:style-name="P22"><text:span text:style-name="T4">Canadian Department of Mines</text:span>, No. 70. Ottawa: National Museum of Canada.</text:p>
      <text:p text:style-name="P22"/>
      <text:p text:style-name="Standard">––––––. 1934. “Kutchin Distribution and Synonymy,” <text:span text:style-name="T4">American Anthropologist</text:span> 36: </text:p>
      <text:p text:style-name="P22">168-179.</text:p>
      <text:p text:style-name="Standard"/>
      <text:p text:style-name="Standard">Owram, Doug. 1980. <text:span text:style-name="T4">Promise of Eden: The Canadian Expansionist Movement and the </text:span></text:p>
      <text:p text:style-name="P22"><text:span text:style-name="T4">Idea of the West, 1856-1900.</text:span> Toronto: University of Toronto Press</text:p>
      <text:h text:style-name="Heading_20_2" text:outline-level="2"/>
      <text:h text:style-name="Heading_20_2" text:outline-level="2">P.</text:h>
      <text:p text:style-name="Standard"/>
      <text:p text:style-name="Standard">Paleo-environmental Workshop, 1st, University of Calgary. 1969. Post-Pleistocene man </text:p>
      <text:p text:style-name="P31">and his environment on the Northern Plains [Proceedings of the 1st annual Paleo-environmental Workshop of the University of Calgary Archaeological Association. Calgary, Students' Press. </text:p>
      <text:p text:style-name="P31"/>
      <text:p text:style-name="Standard">Palliser, John [1817-1887]. 1859. <text:span text:style-name="T4">Exploration-British North America: Papers Relative to </text:span></text:p>
      <text:p text:style-name="P31"><text:span text:style-name="T4">the Exploration by Captain Palliser of that Portion of British North America which lies between the northern branch of the River Saskatchewan and the frontier of the United States; and Between the Red River and Rocky Mountains.</text:span> London: G.E. Eyre and W. Spottiswoode.</text:p>
      <text:p text:style-name="Standard"/>
      <text:p text:style-name="Standard">––––––. 1863. <text:span text:style-name="T4">The journals, detailed reports, and observations relative to the </text:span></text:p>
      <text:p text:style-name="P31"><text:span text:style-name="T4">exploration, by Captain Palliser, of that portion of British North America, which, in latitude, lies between the British boundary line and the height of land or watershed of the northern or frozen ocean respectively, and in longitude, between the western shore of lake Superior and the Pacific ocean during the years 1857, 1858, 1859, and 1860</text:span>. London: Printed by G. E. Eyre &amp; W. Spottiswoode.</text:p>
      <text:p text:style-name="P31"/>
      <text:p text:style-name="Standard">––––––. 1865. <text:span text:style-name="T4">Index and Maps to Captain Palliser's Reports</text:span>. London: <text:s/>G.E. Eyre and W. </text:p>
      <text:p text:style-name="P22">Spottiswoode for Her Majesty's Stationery Office.</text:p>
      <text:p text:style-name="P31"/>
      <text:p text:style-name="Standard">––––––. 1968. <text:span text:style-name="T4">The Papers of the Palliser Expedition, 1857-1860</text:span>. Edited with an introd. </text:p>
      <text:p text:style-name="P22">and notes by Irene M. Spry. Toronto: Champlain Society.</text:p>
      <text:p text:style-name="P31"/>
      <text:p text:style-name="Standard">––––––. 1969. <text:span text:style-name="T4">Further papers relative to the exploration by the expedition under Captain </text:span></text:p>
      <text:p text:style-name="P31"><text:span text:style-name="T4">Palliser: of that Portion of British North America which lies between the </text:span><text:soft-page-break/><text:span text:style-name="T4">Northern Branch of the River Saskatchewan and the frontier of the United States; and between the Red River and the Rocky Mountains, and thence to the Pacific Ocean.</text:span> New York: Greenwood Press.</text:p>
      <text:p text:style-name="Standard">­</text:p>
      <text:p text:style-name="Standard">––––––. ?? <text:span text:style-name="T4">Progress of the British North American Exploring Expedition. Under the </text:span></text:p>
      <text:p text:style-name="P31"><text:span text:style-name="T4">Command of the British Capt. John Palliser.</text:span> Communicated by the Right Hon. Sir Edward Bulwar Lytton. <text:span text:style-name="T4">Royal Geographic Society, </text:span>Vol. 30: 267-314. <text:s/></text:p>
      <text:p text:style-name="Standard"/>
      <text:p text:style-name="Standard">Palmer, Howard. 1975. <text:span text:style-name="T4">Immigration and the Rise of Multiculturalism.</text:span> Vancouver: Copp </text:p>
      <text:p text:style-name="P22">Clark.</text:p>
      <text:p text:style-name="Standard"/>
      <text:p text:style-name="Standard">––––––. 1982. <text:span text:style-name="T4">Patterns of Prejudice: A History of Nativism in Alberta</text:span>. Toronto: </text:p>
      <text:p text:style-name="P22">McClelland &amp; Stewart.</text:p>
      <text:p text:style-name="Standard"/>
      <text:p text:style-name="Standard">––––––. 1990. <text:span text:style-name="T4">Alberta: A New History. </text:span>Edmonton: Hurtig.</text:p>
      <text:p text:style-name="Standard"/>
      <text:p text:style-name="Standard">––––––. 1990. <text:span text:style-name="T4">The Search for a New Homeland: Polish and German-Speaking </text:span></text:p>
      <text:p text:style-name="P22"><text:span text:style-name="T4">Canadians. </text:span>Edmonton: Reidmore Books.</text:p>
      <text:p text:style-name="P31"/>
      <text:p text:style-name="Standard">––––––. 1991. <text:span text:style-name="T4">Ethnicity and Politics in Canada Since Confederation</text:span>. Ottawa: </text:p>
      <text:p text:style-name="P22">Canadian Historical Association.</text:p>
      <text:p text:style-name="P22"/>
      <text:p text:style-name="Standard">Palmer, Howard and Donald Smith. 1980. <text:span text:style-name="T4">The New Provinces: Alberta and </text:span></text:p>
      <text:p text:style-name="P31"><text:span text:style-name="T4">Saskatchewan, 1905-1980: 12th Western Canada Studies Conference. </text:span>Vancouver: Tantalus Research.</text:p>
      <text:p text:style-name="Standard"/>
      <text:p text:style-name="Standard">Palmer, Howard and Tamara Palmer. 1985. <text:span text:style-name="T4">Peoples of Alberta: Portraits of Cultural </text:span></text:p>
      <text:p text:style-name="P22"><text:span text:style-name="T4">Diversity. </text:span>Saskatoon: Western Producer Prairie Books.</text:p>
      <text:p text:style-name="P31"/>
      <text:p text:style-name="Standard">––––––. 1985. “The Black Experience in Alberta,” In: <text:span text:style-name="T4">Peoples of Alberta: Portraits of </text:span></text:p>
      <text:p text:style-name="P31"><text:span text:style-name="T4">Cultural Diversity.</text:span> Edited by Howard and Tamara Palmer, 365-93. Saskatoon: Western Producer Prairie Books, 1985.</text:p>
      <text:p text:style-name="Standard"/>
      <text:p text:style-name="Standard">Pambrun, P.C. 1873a. Letter to Richard Hardisty, March 25, Hardisty Papers, Glenbow-</text:p>
      <text:p text:style-name="P22">Alberta Institute, Calgary.</text:p>
      <text:p text:style-name="Standard"/>
      <text:p text:style-name="Standard">––––––. 1873b. Letter to Richard Hardisty, July 20, Hardisty Papers, Glenbow-Alberta Institute, Calgary.</text:p>
      <text:p text:style-name="Standard"/>
      <text:p text:style-name="Standard">––––––. 1873c. Letter to Richard Hardisty, April 4, Hardisty Papers, Glenbow-Alberta Institute, Calgary.</text:p>
      <text:p text:style-name="Standard"/>
      <text:p text:style-name="Standard">Pannekoek, F. 1987. <text:span text:style-name="T4">The Fur Trade and Western Canadian Society 1670-1870.</text:span> Ottawa: </text:p>
      <text:p text:style-name="P22">Canadian Historical Association.</text:p>
      <text:p text:style-name="Standard"/>
      <text:p text:style-name="Standard">––––––. 1988. “Big Bear.” <text:span text:style-name="T4">The Canadian Encyclopedia, </text:span>Vol. 1, p. 215. Edmonton: </text:p>
      <text:p text:style-name="P22"><text:soft-page-break/>Hurtig Publishers Ltd. </text:p>
      <text:p text:style-name="P22"/>
      <text:p text:style-name="Standard">Pannekoek, Frits. 2001. “Visual History Review: Syncrude Gallery of Aboriginal </text:p>
      <text:p text:style-name="P31">Culture,” Provincial Museum of Alberta. Principal Curators Jack Brink and Susan Berry. Permanent Gallery. November 1997 to present. <text:s/><text:span text:style-name="T4">Canadian Historical Review</text:span> Vol. 82, No. 2: 348-349.</text:p>
      <text:p text:style-name="Standard"/>
      <text:p text:style-name="Standard"> Parker, James McPherson. 1967. <text:span text:style-name="T4">The Fur Trade of Fort Chipewyan on Lake Athabaska, </text:span></text:p>
      <text:p text:style-name="P22"><text:span text:style-name="T4">1778-1835. </text:span>Edmonton: University of Alberta, Dept. of History.</text:p>
      <text:p text:style-name="P22"/>
      <text:p text:style-name="Standard">––––––. 1976. "The Struggle for the Athabasca," In: <text:span text:style-name="T4">Essays on Western History, in </text:span></text:p>
      <text:p text:style-name="P31"><text:span text:style-name="T4">Honour of Lewis Gwynne Thomas</text:span>. Edited by Lewis H. Thomas. Edmonton: University of Alberta Press.</text:p>
      <text:p text:style-name="Standard"/>
      <text:p text:style-name="Standard">––––––. 1987. <text:span text:style-name="T4">Emporium of the North: Fort Chipewyan and the Fur </text:span></text:p>
      <text:p text:style-name="P31"><text:span text:style-name="T4">Trade to 1835. </text:span>Regina: Alberta Culture and Multiculturalism/Canadian Plains Research Center.</text:p>
      <text:p text:style-name="Standard"/>
      <text:p text:style-name="Standard">Parker, J. M. and K.W. Tingley. 1980. <text:span text:style-name="T4">History of the Athabasca Oil Sands Region, 1890 </text:span></text:p>
      <text:p text:style-name="P31"><text:span text:style-name="T4">to 1960’s. <text:s/></text:span>For the Alberta Oil Sands Environmental Research Program. Edmonton: Alberta Environment.</text:p>
      <text:p text:style-name="Standard"/>
      <text:p text:style-name="Standard">Parks Canada, ARC Branch, Planning Division. 1979. <text:span text:style-name="T4">Heritage Rivers Bibliography: </text:span></text:p>
      <text:p text:style-name="P31"><text:span text:style-name="T4">Selected References from the ARC Branch, Parks Canada Card Index.</text:span> Document # 10793.</text:p>
      <text:p text:style-name="P33"/>
      <text:p text:style-name="Standard"><text:span text:style-name="T4">––––––.</text:span> 1979. <text:span text:style-name="T4">Abandoned Rail Lines: Their Use in Heritage and Recreation Corridors: </text:span></text:p>
      <text:p text:style-name="P22"><text:span text:style-name="T4">An Annotated Bibliography. </text:span>Document #: 10790. </text:p>
      <text:p text:style-name="P22"/>
      <text:p text:style-name="Standard">––––––. National Historic Sites. 1995. Catalogue. Ottawa: National Historic Sites, Parks </text:p>
      <text:p text:style-name="P22">Canada.</text:p>
      <text:p text:style-name="Standard"/>
      <text:p text:style-name="Standard">Parsons, Vic. 1998. “Francis. J. Dickens: Profile of an Officer,” <text:span text:style-name="T4">The Beaver. </text:span>Vol. 78:3: </text:p>
      <text:p text:style-name="P22">13-17 </text:p>
      <text:p text:style-name="Standard"/>
      <text:p text:style-name="Standard">Patterson, Graeme. <text:span text:style-name="T23">1990. </text:span><text:span text:style-name="T24">History and Communications, Harold Innis, Marshall </text:span></text:p>
      <text:p text:style-name="P31"><text:span text:style-name="T24">McLuhan, the Interpretation of History. </text:span><text:span text:style-name="T23">Toronto: The University of Toronto Press.</text:span></text:p>
      <text:p text:style-name="Standard"/>
      <text:p text:style-name="Standard">Patterson, Raymond M. 1960 (Winter). "We Clomb [sic] the Pathless Pass," <text:span text:style-name="T4">The Beaver.</text:span> </text:p>
      <text:p text:style-name="P22">Vol. 40, No. 3: 51-55.</text:p>
      <text:p text:style-name="Standard"/>
      <text:p text:style-name="Standard">––––––. 2006. <text:span text:style-name="T4">Finlay's River</text:span>. 1st TouchWood Edition. Victoria, B.C.: TouchWood </text:p>
      <text:p text:style-name="P22">Editions.</text:p>
      <text:p text:style-name="Standard"/>
      <text:p text:style-name="Standard">Payne, Michael. 2004. <text:span text:style-name="T4">The Fur Trade in Canada</text:span>. Toronto: J. Lorimer.</text:p>
      <text:p text:style-name="Standard"><text:soft-page-break/></text:p>
      <text:p text:style-name="Standard">Payne, Michael, Don Wetherell, and Catherine Cavanaugh. <text:span text:style-name="T4">eds, 2006. Alberta Formed—</text:span></text:p>
      <text:p text:style-name="P31"><text:span text:style-name="T4">Alberta Transformed. </text:span>2 vols. Calgary: University of Calgary Press; Edmonton: University of Alberta Press.<text:span text:style-name="T25"> </text:span></text:p>
      <text:p text:style-name="Standard"> </text:p>
      <text:p text:style-name="Standard">Peace-Athabasca Delta Project Group. 1972. <text:span text:style-name="T4">The Peace-Athabasca Delta: Summary </text:span></text:p>
      <text:p text:style-name="P24">Report.</text:p>
      <text:p text:style-name="Standard"/>
      <text:p text:style-name="Standard">Peace River Agricultural Strategic Planning Committee. 1997. <text:span text:style-name="T4">Wide Skies and Fertile </text:span></text:p>
      <text:p text:style-name="P31"><text:span text:style-name="T4">Fields.</text:span> [video] Dawson Creek: Northeast Productions for the Peace River Agricultural Strategic Planning Committee.</text:p>
      <text:p text:style-name="Standard"/>
      <text:p text:style-name="Standard">Peace River Board of Trade. 1914. <text:span text:style-name="T4">The Peace River Country: The Last Great West.</text:span></text:p>
      <text:p text:style-name="P11"/>
      <text:p text:style-name="Standard">––––––. 1926. <text:span text:style-name="T4">The Peace River Country: A Booklet of Information </text:span></text:p>
      <text:p text:style-name="P31"><text:span text:style-name="T4">in Condensed Form on the Topography, Development and Opportunities for Settlement in the Most Famous Farming District in Western Canada.</text:span> Prepared and Issued Under Direction of the Peace River Board of Trade and the Municipal Districts of Peace and Fairview.</text:p>
      <text:p text:style-name="Standard"/>
      <text:p text:style-name="Standard">The Peace River Country and MacKenzie Highway: Historical and Tourist Guide. 1963. </text:p>
      <text:p text:style-name="P22">Location: Provincial Archives of Alberta.</text:p>
      <text:p text:style-name="P22"/>
      <text:p text:style-name="Standard">Peace-Athabasca Delta (Status Report). 1983. Peace-Athabasca Delta Implementation </text:p>
      <text:p text:style-name="P22">Committee, Canada, Alberta, Saskatchewan. </text:p>
      <text:p text:style-name="P22"/>
      <text:p text:style-name="Standard">Peake, Frank A. 1965. "Church and Society During the Klondike Gold Rush," <text:span text:style-name="T4">Historical </text:span></text:p>
      <text:p text:style-name="P22"><text:span text:style-name="T4">Magazine of the Protestant Episcopal Church</text:span>, Vol. 34.</text:p>
      <text:p text:style-name="P22"/>
      <text:p text:style-name="Standard">Pearce, William M. 1962“Establishment of National Parks in the Rockies,” <text:span text:style-name="T4">Alberta </text:span></text:p>
      <text:p text:style-name="P22"><text:span text:style-name="T4">History </text:span>10: 8-17. </text:p>
      <text:p text:style-name="P22"/>
      <text:p text:style-name="Standard">Pearson, Roger. 1971. “Settlement Patterns and Subarctic Development: The South </text:p>
      <text:p text:style-name="P22">Mackenzie, N. W. T.," <text:span text:style-name="T4">Anthropologica</text:span>. Vol. 13, No.1/2: 255-270.</text:p>
      <text:p text:style-name="P22"/>
      <text:p text:style-name="Standard">Peck, Trevor R. and Caroline R. Hudacek-Cuffe. 2003. “Archaeology on the Alberta </text:p>
      <text:p text:style-name="P31">Plains: The Last Two Thousand Years,” In: <text:span text:style-name="T4">Alberta, A View from the New Millennium</text:span>, Edited by Jack W. Brink and John F. Dormaar. Medicine Hat: The Archaeological Society of Alberta. 72-103. </text:p>
      <text:p text:style-name="Standard"/>
      <text:p text:style-name="Standard">Peel, Bruce Braden, Ernest Boyce Ingles and Norman Merrill Distad</text:p>
      <text:p text:style-name="P22">2003. <text:span text:style-name="T4">Peel’s Bibliography of the Canadian Prairies to 1953</text:span>. 3rd Edition,<text:tab/>Toronto: University of Toronto Press.</text:p>
      <text:p text:style-name="Standard"/>
      <text:p text:style-name="Standard">Pendleton, George. 1931. “HBC Posts, Mackenzie River-Athabasca District, No.1-Fort </text:p>
      <text:p text:style-name="P22">Edmonton,” <text:span text:style-name="T4">The Beaver</text:span>. Vol. 10, No. 4: 179-182.</text:p>
      <text:p text:style-name="P22"><text:soft-page-break/></text:p>
      <text:p text:style-name="Standard">––––––. 1931. “HBC Posts, Mackenzie River-Athabasca District, No.2-Fort Chipewyan,” </text:p>
      <text:p text:style-name="P22"><text:span text:style-name="T4">The Beaver</text:span>. Vol. 11, No. 1: 228-231.</text:p>
      <text:p text:style-name="P22"/>
      <text:p text:style-name="Standard">––––––. 1931. “HBC Posts, Mackenzie River-Athabasca District, No. 3-</text:p>
      <text:p text:style-name="P22">Hudson Hope,” <text:span text:style-name="T4">The Beaver.</text:span> Vol. 11, No. 2: 285-288.</text:p>
      <text:p text:style-name="P22"/>
      <text:p text:style-name="Standard">Perry, Isabel. 1982. <text:span text:style-name="T4">Euphemia McNaught: Pioneer Artists of the Peace.</text:span> Beaverlodge, </text:p>
      <text:p text:style-name="P22">Edmonton: Reidmore Books.</text:p>
      <text:p text:style-name="Standard"/>
      <text:p text:style-name="Standard">Perry, Sandra E. 2006. <text:span text:style-name="T4">The Mantle of Leadership: Premiers of the Northwest Territories </text:span></text:p>
      <text:p text:style-name="P22"><text:span text:style-name="T4">and Alberta, 1897-2005.</text:span> Edmonton: Legislative Assembly of Alberta.</text:p>
      <text:p text:style-name="P22"/>
      <text:p text:style-name="Standard">––––––. 2006a. <text:span text:style-name="T4">Centennial Series (Legislative Assembly of Alberta), 1869-2005.</text:span> </text:p>
      <text:p text:style-name="P22">Edmonton: Legislative Assembly of Alberta.</text:p>
      <text:p text:style-name="P22"/>
      <text:p text:style-name="Standard">––––––. 2006b. <text:span text:style-name="T4">A Higher Duty: Speakers of the Legislative Assemblies of the North-West </text:span></text:p>
      <text:p text:style-name="P22"><text:span text:style-name="T4">Territories and Alberta, 1888-2005.</text:span> Edmonton: Legislative Assembly.</text:p>
      <text:p text:style-name="P22"/>
      <text:p text:style-name="Standard">––––––. 2006. <text:span text:style-name="T4">On behalf of the Crown: Lieutenant Governors of the North-West </text:span></text:p>
      <text:p text:style-name="P22"><text:span text:style-name="T4">Territories and Alberta, 1869-2005. </text:span>Edmonton: Legislative Assembly.</text:p>
      <text:p text:style-name="Standard"/>
      <text:p text:style-name="Standard">Peter C. Nichols &amp; Associates. 1979. <text:span text:style-name="T4">Overview of Local Economic Development in the </text:span></text:p>
      <text:p text:style-name="P31"><text:span text:style-name="T4">Athabasca Oil Sands Region Since 1961.</text:span> For Alberta Oil Sands Environmental Research Program. Edmonton: The Program.</text:p>
      <text:p text:style-name="P31"/>
      <text:p text:style-name="Standard">Peters, Evelyn J. 1986. <text:span text:style-name="T4">Aboriginal Self-Government in Canada: A Bibliography 1986.</text:span> </text:p>
      <text:p text:style-name="P22">Kingston, ON: Institute of Intergovernmental Relations, Queen’s University.</text:p>
      <text:p text:style-name="Standard"/>
      <text:p text:style-name="Standard">––––––. 1991. <text:span text:style-name="T4">Aboriginal Self Government in Canada: A Bibliography 1987-1990.</text:span> </text:p>
      <text:p text:style-name="P22">Kingston, ON: Institute of Intergovernmental Relations, Queen’s University.</text:p>
      <text:p text:style-name="Standard"/>
      <text:p text:style-name="Standard">Peterson, Jacqueline, and Jennifer S.H. Brown, <text:span text:style-name="T4">eds</text:span>. 1985. <text:span text:style-name="T4">The New Peoples: Being and </text:span></text:p>
      <text:p text:style-name="P22"><text:span text:style-name="T4">Becoming Métis in North America. </text:span>Winnipeg: University of Manitoba Press.</text:p>
      <text:p text:style-name="Standard"/>
      <text:p text:style-name="Standard">Peterson, Tom. 2001. “‘Wilcox Pass and ‘Sheep Camp’.” Collection of references about </text:p>
      <text:p text:style-name="P22">the Upper Athabasca and Sunwapta River Region. <text:s/>Hinton: T. Peterson. </text:p>
      <text:p text:style-name="Standard"/>
      <text:p text:style-name="Standard">Petitot, Émile (1838-1917). 1883. <text:s/>“On the Athabasca District of the Canadian North-</text:p>
      <text:p text:style-name="P31">West Territory,” Proceedings of the Royal Geographical Society and Monthly Record of Geography, New Monthly Series, Vol. 5, No. 11: 633-655.</text:p>
      <text:p text:style-name="P31"/>
      <text:p text:style-name="Standard">––––––. 1883. <text:span text:style-name="T4">Athabasca District</text:span> <text:span text:style-name="T4">N.W.T., 1883. </text:span>London: Royal Geographic Society.</text:p>
      <text:p text:style-name="Standard"/>
      <text:p text:style-name="Standard">––––––. 1875. “Memoire abrégé sur la géographie de l’Athabaskaw-Mackenzie.” In </text:p>
      <text:p text:style-name="P31"><text:span text:style-name="T4">Missions de la congregation des missionnaires Oblats de Marie Immaculee, </text:span>tome <text:soft-page-break/>treizieme. Paris: A. Hennuyer: 23-248. <text:s/></text:p>
      <text:p text:style-name="P31"/>
      <text:p text:style-name="Standard">––––––. 1895. <text:span text:style-name="T4">Descente de la rivière Athabasca en canot d'écorce, en 1876. </text:span>Neuchatel: </text:p>
      <text:p text:style-name="P22">[Société neuchateloise de géographie].</text:p>
      <text:p text:style-name="Standard"/>
      <text:p text:style-name="Standard">––––––. 1970. “Indian Legends of North Western Canada.” Translated by T. Habgood. </text:p>
      <text:p text:style-name="P22"><text:span text:style-name="T4">Western Canadian Journal of Anthropology, </text:span>Vol. 2, No. 1: 94-129.</text:p>
      <text:p text:style-name="Standard"/>
      <text:p text:style-name="Standard">––––––. 1976. <text:span text:style-name="T4">The Book of Dene: Containing the Traditions and Beliefs of </text:span></text:p>
      <text:p text:style-name="P31"><text:span text:style-name="T4">Chipewyan, Dogrib, Slavey, and Loucheux Peoples.</text:span> Yellowknife, N.W.T.: Programme Development Division, Department of Education, Government of the Northwest Territories.</text:p>
      <text:p text:style-name="Standard"/>
      <text:p text:style-name="Standard">––––––. 1981. <text:span text:style-name="T4">Among the Chiglit Eskimos</text:span>. Translated by E.O. Höhn. Boreal Institute for</text:p>
      <text:p text:style-name="P31">Northern Studies. Occasional Publication No. 10. Edmonton: University of Alberta. </text:p>
      <text:p text:style-name="Standard"/>
      <text:p text:style-name="Standard">­­­­­­––––––. 2005. <text:span text:style-name="T4">Travels Around Great Slave and Great Bear Lakes, 1862-1882.</text:span> Toronto: </text:p>
      <text:p text:style-name="P22">Champlain Society.</text:p>
      <text:p text:style-name="Standard"/>
      <text:p text:style-name="Standard">Phillips, J., T. Loo, and S. Lewthwaite, <text:span text:style-name="T4">eds. </text:span>1994. <text:span text:style-name="T4">Essays in the History of Canadian </text:span></text:p>
      <text:p text:style-name="P31"><text:span text:style-name="T4">Law, Volume 5: Crime and Criminal Justice.</text:span> Toronto: University of Toronto Press and the Osgoode Society 1994.</text:p>
      <text:p text:style-name="P33"/>
      <text:p text:style-name="Standard">Phillips, Paul C. 1961. <text:span text:style-name="T4">The Fur Trade.</text:span> 1st Edition. Norman, University of Oklahoma </text:p>
      <text:p text:style-name="P22">Press.</text:p>
      <text:p text:style-name="Standard"/>
      <text:p text:style-name="Standard">Philpott, A. (n.d.) “Mission de Notre-dame Des Victoires au Lac La Biche, Alberta.” </text:p>
      <text:p text:style-name="P22">Unpublished manuscript, Oblate Private Archives, McClennan, Alberta. </text:p>
      <text:p text:style-name="Standard"/>
      <text:p text:style-name="Standard">Pielou, E. C. 1991. <text:span text:style-name="T4">After the Ice Age: The Return of Life to Glaciated North America.</text:span> </text:p>
      <text:p text:style-name="P22">Chicago: University of Chicago Press. </text:p>
      <text:p text:style-name="P22"/>
      <text:p text:style-name="Standard">––––––. 1998. <text:span text:style-name="T4">Fresh Water</text:span>. Chicago: University of Chicago Press.</text:p>
      <text:p text:style-name="Standard"/>
      <text:p text:style-name="Standard">Pierce, Lorne. 1932. <text:span text:style-name="T4">Our Dominion, Stories of Character and Incident, Stories of </text:span></text:p>
      <text:p text:style-name="P22"><text:span text:style-name="T4">Adventure. </text:span>Toronto: Ryerson Press.</text:p>
      <text:p text:style-name="P22"/>
      <text:p text:style-name="Standard">Pieroth, Dois H. 1991. “Peace River Journal, 1916,” <text:span text:style-name="T4">The Beaver</text:span>. Vol. 71, No. 1: 39-42.</text:p>
      <text:p text:style-name="Standard"/>
      <text:p text:style-name="Standard">Pickard, R. 1986. “An Archaeological Assessment of the Patricia Lakes Site in Jasper </text:p>
      <text:p text:style-name="P31">National Park.,” In <text:span text:style-name="T4">Eastern Slopes Prehistory: Selected papers.</text:span> B. Ronaghan (ed.) Archaeological Survey of Alberta, Occ. Paper 30. Edmonton: Alberta Culture, Historical Resources.</text:p>
      <text:p text:style-name="P31"/>
      <text:p text:style-name="Standard">Pigeon Lake Singers. 1977. <text:span text:style-name="T4">Cree Tribal Songs</text:span> [sound recording]. Phoenix, Arizona: </text:p>
      <text:p text:style-name="P22"><text:soft-page-break/>Canyon.</text:p>
      <text:p text:style-name="P31"/>
      <text:p text:style-name="Standard">Pike, Warburton. 1894. <text:span text:style-name="T4">The Barren Ground of Northern Canada. </text:span>London: MacMillan.</text:p>
      <text:p text:style-name="Standard"/>
      <text:p text:style-name="Standard">Pierce, Lorne. 1932. <text:span text:style-name="T4">Our Dominion, Stories of Character and Incident. Stories of </text:span></text:p>
      <text:p text:style-name="P22"><text:span text:style-name="T4">Adventure. </text:span>Toronto, Ryerson Press.</text:p>
      <text:p text:style-name="P31"/>
      <text:p text:style-name="Standard">Pilon, J. L. 1991. “Insights into the Prehistory of the Lower Mackenzie Valley, Anderson </text:p>
      <text:p text:style-name="P31">Plain Region, Northwest Territories,” In: <text:span text:style-name="T4">NOGAP Archaeology Project: An Integrated Archaeological Research and Management Approach</text:span>. Editedby J. Cinq-Mars and J.-L. Pilon, pp. 89-111. Canadian Archaeological Association, Occasional Paper No.1. </text:p>
      <text:p text:style-name="Standard"/>
      <text:p text:style-name="Standard">––––––. 1992. Report of the 1991 NOGAP Archaeological Field Activities in the </text:p>
      <text:p text:style-name="P31">Southwest Anderson Plain and in the Mackenzie Valley, District of Mackenzie, Northwest Territories. Manuscripton file (No.3438), Document Collection, Library, Canadian Museum of Civilization, Hull.</text:p>
      <text:p text:style-name="P31"/>
      <text:p text:style-name="Standard">Pioneer Society of Hythe and District. 1972. <text:span text:style-name="T4">Pioneer Roundup: A History of Albright and </text:span></text:p>
      <text:p text:style-name="P22"><text:span text:style-name="T4">Demmitt. </text:span>Hythe, Alberta. <text:s/></text:p>
      <text:p text:style-name="Standard"/>
      <text:p text:style-name="Standard">Pioneers of Sunrise and Two Rivers. 1980. Fort St. John, B.C.: Sunrise-Two Rivers</text:p>
      <text:p text:style-name="P22">Women's Institute. </text:p>
      <text:p text:style-name="P22"/>
      <text:p text:style-name="Standard">Piper, Liza. 2009. <text:span text:style-name="T4">The Industrial Transformation of Subarctic Canada. </text:span>Vancouver: UBC </text:p>
      <text:p text:style-name="P22">Press.</text:p>
      <text:p text:style-name="P22"/>
      <text:p text:style-name="Standard">Pitmen, Ted. <text:span text:style-name="T4">ed. </text:span>1979. <text:span text:style-name="T4">The Homestead, as Told by Bill Pearson</text:span>. Athabasca: Pitmann.</text:p>
      <text:p text:style-name="Standard"/>
      <text:p text:style-name="Standard">Pitt, George H. 2001. “Pycrete: Ice Ships in the Rockies!” Wetaskiwin, Aberta. </text:p>
      <text:p text:style-name="P22"><text:a xlink:type="simple" xlink:href="http://www.combinedrops.com/Pykrete.htm"><text:span text:style-name="Internet_20_link">http://www.combinedrops.com/Pykrete.htm</text:span></text:a>. </text:p>
      <text:p text:style-name="P22"/>
      <text:p text:style-name="Standard">Pocklington, T. C. 1991. <text:span text:style-name="T4">The Government and Politics of the Alberta Metis Settlements.</text:span> </text:p>
      <text:p text:style-name="P22">Regina: Canadian Plains Research Center.</text:p>
      <text:p text:style-name="Standard"/>
      <text:p text:style-name="Standard">Podruchny, Carolyn. 2002. “Baptizing Novices: Ritual Moments among French Canadian </text:p>
      <text:p text:style-name="P31">Voyageurs in the Montreal Fur Trade, 1780-1821,” <text:span text:style-name="T4">Canadian Historical Review</text:span> Vol. 83, No. 2: 165-195.</text:p>
      <text:p text:style-name="P31"/>
      <text:p text:style-name="Standard">––––––. 2006. <text:span text:style-name="T4">Making the Voyageur World: Travelers and Traders in the North </text:span></text:p>
      <text:p text:style-name="P22"><text:span text:style-name="T4">American Fur Trade.</text:span> Lincoln: University of Nebraska Press.</text:p>
      <text:p text:style-name="Standard"/>
      <text:p text:style-name="Standard">Pohorecky, Zenon. 1970.<text:span text:style-name="T4"> Saskatchewan Indian Heritage: The First Two Hundred </text:span></text:p>
      <text:p text:style-name="P22"><text:span text:style-name="T4">Centuries. </text:span>Saskatoon: University of Saskatchewan Press.</text:p>
      <text:p text:style-name="P22"/>
      <text:p text:style-name="Standard">Pokotylo, D. and R. Brisland. 1993. Interim Report on Archaeological Investigations at </text:p>
      <text:p text:style-name="P31"><text:soft-page-break/>Vihtr'iitshik (MiTi-1), Lower Mackenzie River Valley, NWT. Department of Anthropology and Sociology, University ofBritish Columbia. Vancouver. Manuscript on file (No.3626), Document Collection, Library, Canadian Museum of Civilization, Hull. </text:p>
      <text:p text:style-name="P22"/>
      <text:p text:style-name="Standard">Pollock, John. 1978. <text:span text:style-name="T4">Early Cultures of the Clearwater River Area, Northeastern Alberta.</text:span> </text:p>
      <text:p text:style-name="P22">Edmonton: Alberta Culture, Historical Resources Division.</text:p>
      <text:p text:style-name="Standard"/>
      <text:p text:style-name="Standard">Porsild, A. E. 1929. <text:span text:style-name="T4">Reindeer Grazing in Northwest Canada: Report of an Investigation </text:span></text:p>
      <text:p text:style-name="P31"><text:span text:style-name="T4">of Pastoral Possibilities in the Area from the Alaska-Yukon Boundary to Coppermine River.</text:span> Ottawa: King's Printer.</text:p>
      <text:p text:style-name="Standard"/>
      <text:p text:style-name="Standard">––––––. 1936. "The Reindeer Industry and the Canadian Eskimo," <text:span text:style-name="T4">The Geographical </text:span></text:p>
      <text:p text:style-name="P22"><text:span text:style-name="T4">Journal</text:span>, 88: 1–17.</text:p>
      <text:p text:style-name="P22"/>
      <text:p text:style-name="Standard">Post, R. T. 2004. <text:span text:style-name="T4">Stratigraphy and Sedimentology of the Athabasca group in the Net </text:span></text:p>
      <text:p text:style-name="P31"><text:span text:style-name="T4">Lake-Maybelle River Area, Northeastern Alberta.</text:span> Edmonton, Alta.: Alberta Energy and Utilities Board: Alberta Geological Survey.</text:p>
      <text:p text:style-name="Standard"/>
      <text:p text:style-name="Standard">Potrebenko, Helen. 1977. <text:span text:style-name="T4">No Streets of Gold: A Social History of Ukrainians in Alberta. </text:span></text:p>
      <text:p text:style-name="P22">Vancouver: New Star Books. </text:p>
      <text:p text:style-name="P22"/>
      <text:p text:style-name="Standard">Potyondi, Barry. 1979. “Wood Buffalo National Park: An Historical Overview and </text:p>
      <text:p text:style-name="P22">Source Study,” No. 345. </text:p>
      <text:p text:style-name="Standard"/>
      <text:p text:style-name="Standard">––––––. 1982. “Dual Allegiance, the History of Wood Buffalo National Park 1929-</text:p>
      <text:p text:style-name="P22">1965,” No. 104. </text:p>
      <text:p text:style-name="P22"/>
      <text:p text:style-name="Standard">––––––. 1996. <text:span text:style-name="T4">Treaty No. 8: Economic Benefits and Four Dene First Nations in </text:span></text:p>
      <text:p text:style-name="P31"><text:span text:style-name="T4">the Northwest Territories 1899-1965.</text:span> Ottawa: Department of Indian Affairs and Northern Development, Treaty Land Entitlement.</text:p>
      <text:p text:style-name="Standard"/>
      <text:p text:style-name="Standard">Prairie Farm Rehabilitation Administration. 1982. <text:span text:style-name="T4">History of Irrigation in Western </text:span></text:p>
      <text:p text:style-name="P22"><text:span text:style-name="T4">Canada.</text:span> Canada: Printed by Brigdens.</text:p>
      <text:p text:style-name="Standard"/>
      <text:p text:style-name="Standard">Pratt, Alan. 1993.<text:span text:style-name="T4"> Discussion Paper Regarding the Natural Resources Transfer </text:span></text:p>
      <text:p text:style-name="P31"><text:span text:style-name="T4">Agreements of the Prairie Provinces: The Numbered Treaties and Extinguishment: A Legal Analysis. </text:span>Ottawa: Royal Commission on Aboriginal Peoples.</text:p>
      <text:p text:style-name="Standard"/>
      <text:p text:style-name="Standard">Pratt, Larry. 1976. <text:span text:style-name="T4">The State and Province-Building: Alberta's Development Strategy, </text:span></text:p>
      <text:p text:style-name="P22"><text:span text:style-name="T4">1971-1976</text:span>. Edmonton: Dept. of Political Science, University of Alberta.</text:p>
      <text:p text:style-name="P31"/>
      <text:p text:style-name="Standard">––––––. 1976. <text:span text:style-name="T4">The Tar Sands: Syncrude and the Politics of Oil.</text:span> Edmonton: Hurtig </text:p>
      <text:p text:style-name="P22">Publishers.</text:p>
      <text:p text:style-name="Standard"/>
      <text:p text:style-name="Standard"><text:soft-page-break/>––––––. 1994. <text:span text:style-name="T4">The Last Great Forest: Japanese Multinationals and Alberta's </text:span></text:p>
      <text:p text:style-name="P22"><text:span text:style-name="T4">Northern Forests</text:span>. Edmonton: NeWest Publishers Limited.</text:p>
      <text:p text:style-name="P31"/>
      <text:p text:style-name="Standard">Preble, Edward Alexander. 1908. “A Biological Investigation of the Athabaska-</text:p>
      <text:p text:style-name="P31">Mackenzie Region.” <text:span text:style-name="T4">United States Department of Agriculture, North American Fauna, </text:span>No. 27. </text:p>
      <text:p text:style-name="P31"/>
      <text:p text:style-name="Standard">Prest, John and Agnes Laut. 1921. "Discovery of the Athabasca Region by Samuel </text:p>
      <text:p text:style-name="P22">Hearne of HBC, 1769," <text:span text:style-name="T4">The Beaver.</text:span> <text:s/>Vol. 1, No. 9: 5-7.</text:p>
      <text:p text:style-name="Standard"/>
      <text:p text:style-name="Standard">Price, F.A. 1957. “The Inception of the North Western Pulp and Power Limited.” <text:span text:style-name="T4">Pulp </text:span></text:p>
      <text:p text:style-name="P22"><text:span text:style-name="T4">and Paper Magazine of Canada</text:span> (May 1957). </text:p>
      <text:p text:style-name="Standard"/>
      <text:p text:style-name="Standard">Price, Richard T. <text:span text:style-name="T4">ed</text:span>. 1975. <text:span text:style-name="T4">Spirit and Terms of Treaties 6, 7 &amp; 8: Alberta Indian </text:span></text:p>
      <text:p text:style-name="P22"><text:span text:style-name="T4">Perspectives.</text:span> Edmonton: Indian Association of Alberta.</text:p>
      <text:p text:style-name="Standard"/>
      <text:p text:style-name="Standard">––––––. <text:span text:style-name="T4">ed</text:span>. 1976. <text:span text:style-name="T4">New Perspectives on the Alberta Indian Treaties.</text:span> </text:p>
      <text:p text:style-name="P22">Edmonton: Indian Association of Alberta, 1976.</text:p>
      <text:p text:style-name="Standard"/>
      <text:p text:style-name="Standard">––––––. 1999. <text:span text:style-name="T4">The Spirit of the Alberta Indian Treaties</text:span>. 3rd Edition. Edmonton: </text:p>
      <text:p text:style-name="P22">University of Alberta Press.</text:p>
      <text:p text:style-name="Standard"/>
      <text:p text:style-name="Standard">Price, Richard T., and Shirleen Smith. 1993-94 "Treaty 8 and Traditional </text:p>
      <text:p text:style-name="P31">Livelihoods: Historical and Contemporary Perspectives," <text:span text:style-name="T4">Native Studies Review </text:span>Vol. 9, No. 1: 51-92.</text:p>
      <text:p text:style-name="P31"/>
      <text:p text:style-name="Standard">Price, Julius Mendes. 1898. <text:span text:style-name="T4">From Euston to Klondike: The Narrative of a Journey </text:span></text:p>
      <text:p text:style-name="P31"><text:span text:style-name="T4">through British Columbia and the North-west territory in the summer of 1898.</text:span> London, S. Low, Marston &amp; company.</text:p>
      <text:p text:style-name="P31"/>
      <text:p text:style-name="Standard">Priestley, Norman F. 1967. <text:span text:style-name="T4">Furrows, Faith and Fellowship</text:span>. Edmonton, Alberta </text:p>
      <text:p text:style-name="P22">Agricultural Centennial Committee.</text:p>
      <text:p text:style-name="Standard"/>
      <text:p text:style-name="Standard">Pringle, Heather. 1996 (Nov/Dec). “People of the Klondike Stampeded By the Rush,” </text:p>
      <text:p text:style-name="P22"><text:span text:style-name="T4">Canadian Geographic</text:span>: 36-48. </text:p>
      <text:p text:style-name="Standard"/>
      <text:p text:style-name="Standard">Prokop, Manfred. 2007. <text:span text:style-name="T4">A History of Alberta's German-Speaking Communities. </text:span></text:p>
      <text:p text:style-name="P22">Okotoks: M. Prokop.</text:p>
      <text:p text:style-name="Standard"/>
      <text:p text:style-name="Standard">Proch, Douglas and Marc Stevenson. 1982. “Archeological Research in Wood Buffalo </text:p>
      <text:p text:style-name="P31">National Park, Alberta/N.W.T., 1980-82,” <text:span text:style-name="T4">Alberta Archeological Review.</text:span> Vol. 5: 3-14. </text:p>
      <text:p text:style-name="Standard"/>
      <text:p text:style-name="Standard">Provincial Archives of Alberta. 1999. <text:span text:style-name="T4">Alberta, Formerly a part of the North-West </text:span></text:p>
      <text:p text:style-name="P31"><text:span text:style-name="T4">Territories: An Index to Birth, Marriage and Death Registrations Prior to 1900.</text:span> Edmonton: Documentary Heritage Society of Alberta.</text:p>
      <text:p text:style-name="Standard"><text:soft-page-break/></text:p>
      <text:p text:style-name="Standard">Provincial Museum and Archives of Alberta. <text:span text:style-name="T4">Natural History Division: Natural History </text:span></text:p>
      <text:p text:style-name="P31"><text:span text:style-name="T4">Reference List</text:span>. 1971-1987. Edmonton: Provincial Museum and Archives of Alberta.</text:p>
      <text:p text:style-name="P31"/>
      <text:p text:style-name="Standard">––––––. 1971.<text:span text:style-name="T4"> Fort George: A NorthWest Company Fur Trade Post in Alberta</text:span>. </text:p>
      <text:p text:style-name="P22">Edmonton: Provincial Museum &amp; Archives of Alberta.</text:p>
      <text:p text:style-name="P31"/>
      <text:p text:style-name="Standard">––––––. 1972. Significant dates in Alberta's Natural History<text:span text:style-name="T4">. </text:span>Edmonton: Provincial </text:p>
      <text:p text:style-name="P22">Musuem and Archives of Alberta.</text:p>
      <text:p text:style-name="Standard"/>
      <text:p text:style-name="Standard">Pyne, Stephen J. 2008. “Plain and Mountain: Fire Provinces of Western Canada,” In:</text:p>
      <text:p text:style-name="P31"><text:span text:style-name="T4">Awful Splendour: A Fire History of Canada</text:span>. Vancouver: University of British Columbia Press.</text:p>
      <text:p text:style-name="P31"/>
      <text:p text:style-name="Standard">Pyszczyk, Heinz W. 1985. The Role of Material Culture in the Structure of Fur Trade </text:p>
      <text:p text:style-name="P31">Society. In: <text:span text:style-name="T4">Status, Structure and Stratification: Current Archaeological Reconstructions</text:span>, edited by M. Thompson, M.T. Garcia and F. Kense: 399-406. Calgary: The Archaeological Association of the University of Calgary.</text:p>
      <text:p text:style-name="P31"/>
      <text:p text:style-name="Standard">––––––. 1996. <text:span text:style-name="T4">Archaeology Guide and Tour of Greater Edmonton Area</text:span>. </text:p>
      <text:p text:style-name="P31">Edmonton. The Provincial Museum of Alberta, Edmonton, and Strathcona Archaeological Society. </text:p>
      <text:p text:style-name="P31"/>
      <text:p text:style-name="Standard">––––––. 1997. “The Use of Fur Trade Goods by the Plains Indians, Central and Southern </text:p>
      <text:p text:style-name="P22">Alberta, Canada,” <text:span text:style-name="T4">Canadian Journal of Archaeology</text:span>, 21:1: 45-84.</text:p>
      <text:p text:style-name="Standard"/>
      <text:p text:style-name="Standard">––––––. 2003. Aboriginal Bows and Arrows and Other Weapons in Alberta: <text:s/></text:p>
      <text:p text:style-name="P31">the Last 2000 Years or Longer? In: <text:span text:style-name="T4">Archaeology in Alberta, A View from the New Millennium,</text:span> Edited by Jack W. Brink and John F. Dormaar. Medicine Hat: The Archaeological Society of Alberta. 46-71. </text:p>
      <text:p text:style-name="P31"/>
      <text:p text:style-name="Standard">Pyszczyk, Heinz, Mary Margaret Smith and Lynda Gullason. 1987. <text:span text:style-name="T4">Archaeological </text:span></text:p>
      <text:p text:style-name="P31"><text:span text:style-name="T4">Investigations at the 1877-1918 Hudson's Bay Company Fort Dunvegan: Permit 85-50.</text:span> Edmonton [?]: Prepared for The Archaeological Survey of Alberta, Alberta Culture and Multiculturalism.</text:p>
      <text:p text:style-name="Standard"/>
      <text:h text:style-name="Heading_20_2" text:outline-level="2">Q.</text:h>
      <text:p text:style-name="Standard"/>
      <text:p text:style-name="Standard">Quigg, J. Michael. <text:span text:style-name="T4">ed</text:span>. 1976. <text:span text:style-name="T4">Archaeology in Alberta.</text:span> Edmonton, Alberta Culture and </text:p>
      <text:p text:style-name="P22">Multiculturalism, Historical Resources Division.</text:p>
      <text:h text:style-name="Heading_20_2" text:outline-level="2"/>
      <text:p text:style-name="Standard"/>
      <text:p text:style-name="Standard"/>
      <text:p text:style-name="Standard"><text:soft-page-break/></text:p>
      <text:p text:style-name="Standard"/>
      <text:p text:style-name="Standard"/>
      <text:p text:style-name="Standard"/>
      <text:p text:style-name="Standard"/>
      <text:p text:style-name="Standard"/>
      <text:h text:style-name="Heading_20_2" text:outline-level="2">R.</text:h>
      <text:p text:style-name="Standard"/>
      <text:p text:style-name="Standard">Ramsey, Bruce. 1969. <text:span text:style-name="T4">The Big Dam Country a Pictorial record of the development of the </text:span></text:p>
      <text:p text:style-name="P22"><text:span text:style-name="T4">Peace River Country.</text:span><text:span text:style-name="T5"> </text:span>Fort St. John: Dan Murray.  </text:p>
      <text:p text:style-name="Standard"/>
      <text:p text:style-name="Standard">Rasky, Frank. 1967. <text:span text:style-name="T4">The Taming of the Canadian West. </text:span>Toronto: McClelland and Stewart </text:p>
      <text:p text:style-name="P22">Ltd. </text:p>
      <text:p text:style-name="P22"/>
      <text:p text:style-name="Standard">––––––. 1976. <text:span text:style-name="T4">The Polar Voyagers: Explorers of the North</text:span>. Toronto: McGraw-Hill </text:p>
      <text:p text:style-name="P22">Ryerson.</text:p>
      <text:p text:style-name="Standard"/>
      <text:p text:style-name="Standard">Rasmussen, Linda, et al. 1976. <text:span text:style-name="T4">A Harvest Yet to Reap: A History of Prairie Women</text:span>. </text:p>
      <text:p text:style-name="P22">Toronto: Women's Press.</text:p>
      <text:p text:style-name="Standard"/>
      <text:p text:style-name="Standard">Raoul R. Andersen. 1970. "Alberta Stoney (Assiniboin) Origins and Adaptations: A Case </text:p>
      <text:p text:style-name="P22">for Reappraisal," <text:span text:style-name="T4">Ethnohistory</text:span>, Vol. 17, No. 1/2: 49-61.</text:p>
      <text:p text:style-name="Standard"/>
      <text:p text:style-name="Standard">Rau, A.E. 1908. “From Edmonton to the Yellowhead Pass.” <text:span text:style-name="T4">Canadian Forestry Journal</text:span> </text:p>
      <text:p text:style-name="P22">4(4): 179. </text:p>
      <text:p text:style-name="Standard"/>
      <text:p text:style-name="Standard">Raup, Hugh Miller and George W. Argus. 1982. <text:span text:style-name="T4">The Lake Athabasca sand dunes of </text:span></text:p>
      <text:p text:style-name="P31"><text:span text:style-name="T4">Northern Saskatchewan and Alberta, Canada. </text:span>Ottawa: National Museums of Canada.</text:p>
      <text:p text:style-name="P31"/>
      <text:p text:style-name="Standard">Rawson Academy of Aquatic Science and Indian and Northern Affairs Canada. 1990. </text:p>
      <text:p text:style-name="P31">“Patterns and Trends in the Domestic Fishery in and Near the Mackenzie River Watershed: A Synthesis of a Survey of Fish Users in Dene and Métis Communities.” Ottawa: Indian and Northern Affairs Canada, Northern Affairs Program. </text:p>
      <text:p text:style-name="Standard"/>
      <text:p text:style-name="Standard">Ray, Arthur J. 1974. <text:span text:style-name="T4">Indians in the Fur Trade: Their Role as Hunters, Trappers and </text:span></text:p>
      <text:p text:style-name="P31"><text:span text:style-name="T4">Middlemen in the Lands Southwest of Hudson Bay, 1660-1870.</text:span> Toronto: University of Toronto Press. </text:p>
      <text:p text:style-name="Standard"/>
      <text:p text:style-name="Standard">––––––. 1978. “History and Archaeology of the Northern Fur Trade,” <text:span text:style-name="T4">American </text:span></text:p>
      <text:p text:style-name="P22"><text:span text:style-name="T4">Antiquity</text:span>, Vol. 43, No. 1.</text:p>
      <text:p text:style-name="Standard"/>
      <text:p text:style-name="Standard">––––––. 1990. <text:span text:style-name="T4">The Canadian Fur Trade in the Industrial Age. </text:span>Toronto: University of </text:p>
      <text:p text:style-name="P22">Toronto Press.</text:p>
      <text:p text:style-name="Standard"><text:soft-page-break/></text:p>
      <text:p text:style-name="Standard">––––––. 1995. "Commentary on the Economic History of the Treaty 8 Area,” </text:p>
      <text:p text:style-name="P22"><text:span text:style-name="T4">Native Studies Review</text:span> 10, No. 2: 169-95. </text:p>
      <text:p text:style-name="Standard"/>
      <text:p text:style-name="Standard">––––––. 1996. <text:span text:style-name="T4">I Have Lived Here Since the World Began. An Illustraded History of </text:span></text:p>
      <text:p text:style-name="P22"><text:span text:style-name="T4">Canada’s Native People. </text:span>Toronto: Lester Publishng and Key Porter Books.</text:p>
      <text:p text:style-name="Standard"/>
      <text:p text:style-name="Standard">––––––. 1999. "Treaty 8: A British Columbian Anomaly." B.C. Studies, No. 123: </text:p>
      <text:p text:style-name="P22">5-58.</text:p>
      <text:p text:style-name="Standard"/>
      <text:p text:style-name="Standard">––––––. <text:s/>2000. "Treaty 8 and Expert Witnesses: A Reply to Robert Irwin."<text:span text:style-name="T4"> B.C. </text:span></text:p>
      <text:p text:style-name="P22"><text:span text:style-name="T4">Studies</text:span>, No. 127: 102-07.</text:p>
      <text:p text:style-name="Standard"/>
      <text:p text:style-name="Standard">Ray, Arthur J. and D.B. Freeman. 1978. <text:span text:style-name="T4">‘Give Us Good Measure’. </text:span>Toronto: University of </text:p>
      <text:p text:style-name="P22">Toronto Press. </text:p>
      <text:p text:style-name="P22"/>
      <text:p text:style-name="Standard">Ray, Arthur J., J.R. Miller, and Frank Tough, eds. 2000.<text:span text:style-name="T4"> Bounty and Benevolence: A </text:span></text:p>
      <text:p text:style-name="P22"><text:span text:style-name="T4">History of Saskatchewan Treaties. </text:span>Montreal: McGill-Queen's University Press.</text:p>
      <text:p text:style-name="Standard"/>
      <text:p text:style-name="Standard">Ray Ranger interviewed by P.J. Murphy and Robert E. Stevenson at Marshall, </text:p>
      <text:p text:style-name="P31">Saskatchewan, 20 May 1998 for the Weldwood History Project. Hinton: West Fraser Forestry Archives. </text:p>
      <text:p text:style-name="P31"/>
      <text:p text:style-name="Standard">Raymont, Peter. 2001<text:span text:style-name="T4">. J.D. Edwards [enregistrement vidéo]: Un Fermier de Amber </text:span></text:p>
      <text:p text:style-name="P22"><text:span text:style-name="T4">Valley.</text:span> Montréal ; Ciné-Fête.</text:p>
      <text:p text:style-name="P22"/>
      <text:p text:style-name="Standard"><text:span text:style-name="T23">Rea, J.K. 1968. </text:span><text:span text:style-name="T24">The Political Economy of the Canadian North.</text:span><text:span text:style-name="T23"> </text:span><text:span text:style-name="T24">An Interpretation of the </text:span></text:p>
      <text:p text:style-name="P31"><text:span text:style-name="T24">Course of Development in the Northern Territories of Canada to the Early 1960’s. </text:span><text:span text:style-name="T23">Toronto: University of Toronto Press.</text:span></text:p>
      <text:p text:style-name="P31"/>
      <text:p text:style-name="Standard">Red Fox, William. 1971. <text:span text:style-name="T4">The Memoirs of Chief Red Fox.</text:span> Greenwich, Conn.: Fawcett. </text:p>
      <text:p text:style-name="Standard"/>
      <text:p text:style-name="Standard">Reddekopp, Neil. 1996. <text:span text:style-name="T4">The Creation and Surrender of the Beaver and Duncans’ Bands’ </text:span></text:p>
      <text:p text:style-name="P31"><text:span text:style-name="T4">Reserves. </text:span>Edmonton: Indian Land Claims, Alberta Aboriginal Affairs, Paper No. 2.</text:p>
      <text:p text:style-name="Standard"/>
      <text:p text:style-name="Standard">Reeves, Brian O.K. 1973. “The Concept of an Altithermal Cultural Hiatus in Northern </text:p>
      <text:p text:style-name="P22">Plains Prehistory,” <text:span text:style-name="T4">American Anthropologist</text:span> 75: 1221-1253.</text:p>
      <text:p text:style-name="Standard"/>
      <text:p text:style-name="Standard">––––––. 1983. <text:span text:style-name="T4">Culture Change in the Northern Plains, 1000 B.C.-A.D. 1000.</text:span> </text:p>
      <text:p text:style-name="P22">Edmonton: Alberta Culture, Historical Resources Division.</text:p>
      <text:p text:style-name="Standard"/>
      <text:p text:style-name="Standard">Reeves, Rebecca. 2007. <text:span text:style-name="T4">The State of Alberta's Parks and Protected Areas: An Analysis of </text:span></text:p>
      <text:p text:style-name="P31"><text:span text:style-name="T4">the Challenges and Opportunities for Ensuring Ecological Integrity.</text:span> <text:s/>Edmonton: CPAWS Northern Alberta.</text:p>
      <text:p text:style-name="Standard"/>
      <text:p text:style-name="Standard"><text:soft-page-break/>Reid, Audrey Weldon. 2003. <text:span text:style-name="T4">Athabasca Seasons: A Memoir.</text:span> Ste-Anne-de-Bellevue: </text:p>
      <text:p text:style-name="P22">Shoreline.</text:p>
      <text:p text:style-name="Standard"/>
      <text:p text:style-name="Standard">Reid, Betty. 2003. <text:span text:style-name="T4">Bitten by the 'Arctic Bug': Reflections of an RCMP Officer's Northern </text:span></text:p>
      <text:p text:style-name="P22"><text:span text:style-name="T4">Life. </text:span>New Liskeard, Ont. : White Mountain Publications.</text:p>
      <text:p text:style-name="P22"/>
      <text:p text:style-name="Standard">Reid, Dennis. 1982. <text:span text:style-name="T4">Alberta Rhythm: The Later Work of A.Y. Jackson</text:span>. Toronto: Art </text:p>
      <text:p text:style-name="P22">Gallery of Ontario.</text:p>
      <text:p text:style-name="Standard"/>
      <text:p text:style-name="Standard">Reid, John Phillip. 1999. <text:span text:style-name="T4">Patterns of Vengeance: Crosscultural Homicide in the North </text:span></text:p>
      <text:p text:style-name="P31"><text:span text:style-name="T4">American Fur Trade.</text:span> [Pasadena, Calif.?] : Ninth Judicial Circuit Historical Society.</text:p>
      <text:p text:style-name="P22"/>
      <text:p text:style-name="Standard">Reid, Gordon. 1983. <text:span text:style-name="T4">High Level, Alberta, 1963-1983: The Little Town that Couldn't-But </text:span></text:p>
      <text:p text:style-name="P22"><text:span text:style-name="T4">Did!</text:span> High Level, AB: Lower Peace Pub. Co.</text:p>
      <text:p text:style-name="Standard"/>
      <text:p text:style-name="Standard">Reid, J.H.S. 1954. <text:span text:style-name="T4">Mountains, Men and Rivers.</text:span> Toronto: Ryerson. </text:p>
      <text:p text:style-name="Standard"/>
      <text:p text:style-name="Standard">Reineberg Holt, Faye. 1992.<text:span text:style-name="T4"> Alberta Plays and Playwrights: Alberta Playwrights' </text:span></text:p>
      <text:p text:style-name="P22"><text:span text:style-name="T4">Network Catalogue.</text:span> Edmonton, AB: Jasper Printing Group.</text:p>
      <text:p text:style-name="Standard"/>
      <text:p text:style-name="Standard">––––––. 1997. <text:span text:style-name="T4">Help!: Rescues and Disasters in Western Canada.</text:span> Canmore, </text:p>
      <text:p text:style-name="P22">AB: Altitude Pub.</text:p>
      <text:p text:style-name="Standard"/>
      <text:p text:style-name="Standard">––––––. 1998. <text:span text:style-name="T4">Out of the Flames: Fires and Firefighting on the Canadian </text:span></text:p>
      <text:p text:style-name="P22"><text:span text:style-name="T4">Prairies. </text:span>Calgary: Fifth House Publishers.</text:p>
      <text:p text:style-name="P22"/>
      <text:p text:style-name="Standard">––––––. 1999. <text:span text:style-name="T4">Settling In: First Homes on the Prairies.</text:span> Calgary: Fifth House Publishers.</text:p>
      <text:p text:style-name="P22"/>
      <text:p text:style-name="Standard">––––––. 1999. <text:span text:style-name="T4">Monarchs of the Fields: the Story of the Combine Harvester</text:span>. Calgary: </text:p>
      <text:p text:style-name="P22">Fifth House.</text:p>
      <text:p text:style-name="Standard"/>
      <text:p text:style-name="Standard">––––––. 1999. <text:span text:style-name="T4">Threshing: The Early Years of Harvesting.</text:span> Calgary: Fifth </text:p>
      <text:p text:style-name="P22">House Publishers.</text:p>
      <text:p text:style-name="P22"/>
      <text:p text:style-name="Standard">––––––. 1999. <text:span text:style-name="T4">Homemade Fun: Games &amp; Pastimes of the Early Prairies.</text:span> Calgary, AB: </text:p>
      <text:p text:style-name="P22">Fifth House.</text:p>
      <text:p text:style-name="P22"/>
      <text:p text:style-name="Standard">––––––. 2000. <text:span text:style-name="T4">Sharing the Good Times: A History of Prairie Women's Joys and </text:span></text:p>
      <text:p text:style-name="P22"><text:span text:style-name="T4">Pleasures</text:span>. Calary: Detselig Enterprises.</text:p>
      <text:p text:style-name="Standard"/>
      <text:p text:style-name="Standard">––––––. 2004. <text:span text:style-name="T4">Prairie Twins: Alberta and Saskatchewan Photographic Memories, 1905-</text:span></text:p>
      <text:p text:style-name="P22"><text:span text:style-name="T4">2005.</text:span> Calgary: Detselig Enterprise.</text:p>
      <text:p text:style-name="Standard"/>
      <text:p text:style-name="Standard">––––––. 2009. <text:span text:style-name="T4">Alberta: A History in Photographs.</text:span> 1st Heritage House ed. </text:p>
      <text:p text:style-name="P22">Victoria, B.C.: Heritage House Pub. Co.</text:p>
      <text:p text:style-name="Standard"><text:soft-page-break/></text:p>
      <text:p text:style-name="Standard">Reinelt, E. R<text:span text:style-name="T4">., et al</text:span>. 1971. <text:span text:style-name="T4">Proceedings of the Peace-Athabasca Delta Symposium.</text:span> </text:p>
      <text:p text:style-name="P22">Edmonton: University of Alberta. </text:p>
      <text:p text:style-name="P22"/>
      <text:p text:style-name="Standard">Remley, David A. 1976. <text:span text:style-name="T4">Crooked Road: The Story of the Alaska Highway.</text:span> New York: </text:p>
      <text:p text:style-name="P22">McGraw-Hill Books. <text:s/></text:p>
      <text:p text:style-name="Standard"/>
      <text:p text:style-name="Standard">Rhemtulla, J.M. 1996. “From Timber to Ties: The Tale of the Whilrpool.” Graduate </text:p>
      <text:p text:style-name="P22">student directed study paper, University of Alberta, Edmonton. </text:p>
      <text:p text:style-name="Standard"/>
      <text:p text:style-name="Standard">Rice, Keren D. 1978<text:span text:style-name="T4">. Hare Dictionary.</text:span> Ottawa: Northern Social Research Division, Dept. </text:p>
      <text:p text:style-name="P22">of Indian Affairs and Northern Development.</text:p>
      <text:p text:style-name="P22"/>
      <text:p text:style-name="Standard">Rich, Edwin Ernest. 1928. "Athabasca, 1938," <text:span text:style-name="T4">The Beaver.</text:span> Vol. 18, No. 3: 12-13.</text:p>
      <text:p text:style-name="Standard"/>
      <text:p text:style-name="Standard">––––––. 1958. <text:span text:style-name="T4">The History of the Hudson’s Bay Company 1670-1870. </text:span>3 Vols. London: </text:p>
      <text:p text:style-name="P22">The Hudson’s Bay Record Society. </text:p>
      <text:p text:style-name="Standard"/>
      <text:p text:style-name="Standard">––––––. 1967. <text:span text:style-name="T4">The Fur Trade and the North West to 1857</text:span>. Toronto: McClelland and </text:p>
      <text:p text:style-name="P22">Stewart.</text:p>
      <text:p text:style-name="Standard"/>
      <text:p text:style-name="Standard">Rich, E.E. <text:span text:style-name="T4">ed</text:span>. 1938. <text:span text:style-name="T4">Journal of Occurances in the Athabasca Department by George </text:span></text:p>
      <text:p text:style-name="P22"><text:span text:style-name="T4">Simpson, 1820 and 1821, and Report</text:span>. Toronto: Champlain Society.</text:p>
      <text:p text:style-name="P14"/>
      <text:p text:style-name="Standard">––––––. <text:span text:style-name="T4">ed. </text:span>1939. “Colin Robertson’s Correspondence Book, September 1817 to </text:p>
      <text:p text:style-name="P22">September 1822.” Toronto: The Champlain Society. <text:s/></text:p>
      <text:p text:style-name="Standard"/>
      <text:p text:style-name="Standard">––––––. <text:span text:style-name="T4">ed. </text:span>1949. <text:span text:style-name="T4">James Isham’s Observation on Hudson’s Bay, 1743.</text:span> Toronto: The </text:p>
      <text:p text:style-name="P22">Champlain Society. </text:p>
      <text:p text:style-name="Standard"/>
      <text:p text:style-name="Standard">––––––. <text:span text:style-name="T4">ed. </text:span>1951. <text:span text:style-name="T4">Cumberland House Journals and Inland Journal 1775-82.</text:span> First Series. </text:p>
      <text:p text:style-name="P22">1775-79. London: The Hudson’s Bay Record Society.</text:p>
      <text:p text:style-name="Standard"/>
      <text:p text:style-name="Standard">––––––. <text:span text:style-name="T4">ed. </text:span>1952. <text:span text:style-name="T4">Cumberland House Journals and Inland Journal 1775-82.</text:span> Second </text:p>
      <text:p text:style-name="P22">Series. London: The Hudson’s Bay Record Society.</text:p>
      <text:p text:style-name="Standard"/>
      <text:p text:style-name="Standard">Richard Corser interviewed by Peter J. Murphy at St. Albert, Alberta, 28 July 1994. P. </text:p>
      <text:p text:style-name="P22">Murphy files. </text:p>
      <text:p text:style-name="P22"/>
      <text:p text:style-name="Standard">Richards, John. 1979. <text:span text:style-name="T4">Prairie Capitalism: Power and Influence in the New West</text:span>. </text:p>
      <text:p text:style-name="P22">Toronto: McClelland and Stewart.</text:p>
      <text:p text:style-name="Standard"/>
      <text:p text:style-name="Standard">Richardson, J. 1836. <text:span text:style-name="T4">Fauna Boreali-Americana; or the Zoology of the Northern Part of </text:span></text:p>
      <text:p text:style-name="P31"><text:span text:style-name="T4">British America: Containing Descriptions of the Objects of Natural History Collected on the Late Northern Land Expeditions Under Command of Captain Sir John Franklin</text:span>, R.N. Part Three: The Fish. London: Richard Bentley. </text:p>
      <text:p text:style-name="Standard"><text:soft-page-break/></text:p>
      <text:p text:style-name="Standard">Richardson, Mary, Joan Sherman, and Michael Gismondi. 1993. <text:span text:style-name="T4">Winning Back the </text:span></text:p>
      <text:p text:style-name="P31"><text:span text:style-name="T4">Words: Confronting Experts in an Environmental Public Hearing</text:span>. Toronto: Garamond Press. </text:p>
      <text:p text:style-name="P31"/>
      <text:p text:style-name="Standard">Riche Le, Timothy. 2006. <text:span text:style-name="T4">Alberta's Oil Patch: Its People, Politics &amp; Companies</text:span>. </text:p>
      <text:p text:style-name="P22">Edmonton: Folklore Publishing.</text:p>
      <text:p text:style-name="Standard"/>
      <text:p text:style-name="Standard">Richter, Roland. <text:span text:style-name="T4">North West Voyageurs: Abenteuer Kanada.</text:span> 1980. Dortmund: Conradi-</text:p>
      <text:p text:style-name="P22">Verlag.</text:p>
      <text:p text:style-name="P22"/>
      <text:p text:style-name="Standard">Rick, Anne Meachem. 1975. “Analysis of Animal Remains from the Old Fort Point Site, </text:p>
      <text:p text:style-name="P22"><text:span text:style-name="T4">Northern Alberta</text:span>. No. 26.</text:p>
      <text:p text:style-name="P22"/>
      <text:p text:style-name="Standard">Ridington, Robin. 1976. “Wechuge and Windigo: A Comparison of Cannibal Belief </text:p>
      <text:p text:style-name="P31">Among Boreal Forest Athapaskans and Algonkians,” <text:span text:style-name="T4">Anthropologica</text:span>, Vol.18, No. 2: 107-129. </text:p>
      <text:p text:style-name="P22"/>
      <text:p text:style-name="Standard">––––––. 1978.<text:span text:style-name="T4"> People of the Trail: How the Northern Forest Indians Lived. </text:span></text:p>
      <text:p text:style-name="P22">Vancouver: Douglas and McIntyre. </text:p>
      <text:p text:style-name="P22"/>
      <text:p text:style-name="Standard">––––––. 1988. <text:span text:style-name="T4">Trail to Heaven: Knowledge and Narrative in a Northern Native </text:span></text:p>
      <text:p text:style-name="P22"><text:span text:style-name="T4">Community.</text:span> Vancouver : Douglas &amp; McIntyre.</text:p>
      <text:p text:style-name="Standard"/>
      <text:p text:style-name="Standard">Ridington, Robin and Jillian Ridington. 2006. <text:span text:style-name="T4">When You Sing it Now, Just Like New: </text:span></text:p>
      <text:p text:style-name="P31"><text:span text:style-name="T4">First Nations Poetics, Voices, and Representations.</text:span> Lincoln : University of Nebraska Press.</text:p>
      <text:p text:style-name="Standard"/>
      <text:p text:style-name="Standard">Riewe, Rick and Lloyd Gamble. 1988. "The Inuit and Wildlife Management Today," In: </text:p>
      <text:p text:style-name="P31"><text:span text:style-name="T4">Traditional Knowledge and Renewable Resource Management in Northern Regions. </text:span>Edited by Milton M. R. Freeman and Ludwig N. Carbyn. Edmonton: Boreal Institute for Northern Studies, University of Alberta.</text:p>
      <text:p text:style-name="Standard"/>
      <text:p text:style-name="Standard">Ritchie, J.C. 1984. <text:span text:style-name="T4">Past and Present Vegetation of the Far Northwest of Canada.</text:span> </text:p>
      <text:p text:style-name="P22">Toronto: University of Toronto Press. </text:p>
      <text:p text:style-name="P22"/>
      <text:p text:style-name="Standard">Robertson, Heather. 2007.<text:span text:style-name="T4"> Measuring Mother Earth: How Joe the Kid became Tyrrell of </text:span></text:p>
      <text:p text:style-name="P22"><text:span text:style-name="T4">the North. </text:span>Toronto: McClelland &amp; Stewart.</text:p>
      <text:p text:style-name="P22"/>
      <text:p text:style-name="Standard">Robinson, J. Lewis. 1998/1999 (Dec/Jan). “A Geographer’s Diary, 1945,” <text:span text:style-name="T4">The Beaver. </text:span></text:p>
      <text:p text:style-name="P22">Vol. 78. No. 6: 31-38. </text:p>
      <text:p text:style-name="P22"/>
      <text:p text:style-name="Standard">Robinson, Mike. 1982. <text:span text:style-name="T4">The Monkman Pass and Trail: A Brief History</text:span>. Calgary: Petro-</text:p>
      <text:p text:style-name="P22">Canada Coal Division.</text:p>
      <text:p text:style-name="P22"/>
      <text:p text:style-name="Standard">Robock, Alan. 1979. “The “Little Ice Age”: Northern Hemisphere Average Observations </text:p>
      <text:p text:style-name="P22"><text:soft-page-break/>and Model Calculations,” <text:span text:style-name="T4">Science</text:span> 206: 1402-1404. </text:p>
      <text:p text:style-name="Standard"/>
      <text:p text:style-name="Standard">Roe, Frank Gilbert. 1952. "Early Agriculture in Western Canada in Relation to Climatic </text:p>
      <text:p text:style-name="P22">Stability," <text:span text:style-name="T4">Agricultural History</text:span>, Vol. 26, No. 3: 104-123. </text:p>
      <text:p text:style-name="Standard"/>
      <text:p text:style-name="Standard">––––––. 1972. <text:span text:style-name="T4">The North American Buffalo: A Critical Study of the Species in its Wild </text:span></text:p>
      <text:p text:style-name="P22"><text:span text:style-name="T4">State.</text:span> Toronto: University of Toronto Press. </text:p>
      <text:p text:style-name="Standard"/>
      <text:p text:style-name="Standard">Rogeau, M.P. 1997. “Landscape Disturbance Project Stand Origin Mapping 1997.” </text:p>
      <text:p text:style-name="P22">Hinton: Prepared for the foothills Model Forest. </text:p>
      <text:p text:style-name="P22"/>
      <text:p text:style-name="Standard">Rogers, E. S. 1969. <text:span text:style-name="T4">Forgotten Peoples.</text:span> Toronto: Royal Ontario Museum. </text:p>
      <text:p text:style-name="Standard"/>
      <text:p text:style-name="Standard">Rogers, Major. 2004. <text:span text:style-name="T4">Plan and Estimate of the Fur and Peltry Trade in the Back </text:span></text:p>
      <text:p text:style-name="P22"><text:span text:style-name="T4">Country</text:span>. Alexandria, VA: Alexander Street Press.</text:p>
      <text:p text:style-name="Standard"/>
      <text:p text:style-name="Standard">Ronaghan, Brian M. 1986. <text:span text:style-name="T4">Eastern Slopes Prehistory: Selected Papers.</text:span> Edmonton: </text:p>
      <text:p text:style-name="P22">Alberta Culture, Historical Resources Division.</text:p>
      <text:p text:style-name="P22"/>
      <text:p text:style-name="Standard">Rosenzweig, Uriel. 2000. <text:span text:style-name="T4">The First Century of Jewish life in Edmonton and Northern </text:span></text:p>
      <text:p text:style-name="P31"><text:span text:style-name="T4">Alberta, 1893-1993: The First and Second Generations.</text:span> Edmonton: Jewish Archives and Historical Society of Edmonton and Northern Alberta.</text:p>
      <text:p text:style-name="Standard"/>
      <text:p text:style-name="Standard">Ross, Alexander. 1855. <text:span text:style-name="T4">The Fur Traders of the Far West: A Narrative of Adventures in </text:span></text:p>
      <text:p text:style-name="P31"><text:span text:style-name="T4">the Oregon and Rocky Mountains.</text:span> Vol. II. Smith, Elder, London. Also published [?] in 1924 under the title: <text:span text:style-name="T4">The Fur Hunters of the Far West. </text:span>Edited with historical introduction and notes by Milo Milton Quaife Chicago: R.R. Donnelley &amp; Sons Company.</text:p>
      <text:p text:style-name="Standard"/>
      <text:p text:style-name="Standard">Ross, E. 1970. <text:span text:style-name="T4">Beyond the River and the Bay.</text:span> Toronto: University of Toronto Press. </text:p>
      <text:p text:style-name="Standard"/>
      <text:p text:style-name="Standard">Ross, M. M., and C. Y. Sharvit. 1998. "Forest Management in Alberta and the Right to </text:p>
      <text:p text:style-name="P22">Hunt, Trap and Fish Under Treaty 8," <text:span text:style-name="T4">Alberta Law Review</text:span> 36: 645-91.</text:p>
      <text:p text:style-name="P22"/>
      <text:p text:style-name="Standard">Roth, Clayton. 2005. <text:span text:style-name="T4">The Athabasca River [cartographic material]: Rocky Mountain </text:span></text:p>
      <text:p text:style-name="P22"><text:span text:style-name="T4">Region, Jasper to Whitecourt.</text:span> Calgary: Watershed Guiding and Mapping.</text:p>
      <text:p text:style-name="P22"/>
      <text:p text:style-name="Standard">Rowand, E. 1973. “The Rebellion at Lac La Biche.” <text:span text:style-name="T4">Alberta Historical Review, </text:span>Vol. 21, </text:p>
      <text:p text:style-name="P22">No. 3: 1-9. </text:p>
      <text:p text:style-name="Standard"/>
      <text:p text:style-name="Standard">––––––. (n.d.) “Entrepot of the North.” Unpublished Manuscript, Lac La Biche Archives, </text:p>
      <text:p text:style-name="P22">Lac La Biche, Alberta. </text:p>
      <text:p text:style-name="Standard"/>
      <text:p text:style-name="Standard"><text:span text:style-name="T13">Rowe, J.S. 1972. </text:span><text:span text:style-name="T6">Forest Regions of Canada.</text:span><text:span text:style-name="T13"> Ottawa: Publ. 1300. Canadian Forest </text:span></text:p>
      <text:p text:style-name="P23">Service, Environment Canada. </text:p>
      <text:p text:style-name="Standard"/>
      <text:p text:style-name="Standard"><text:soft-page-break/>––––––. 1981 Executive Summary, pp.i-xi. In: <text:span text:style-name="T4">Athabasca Sand Dunes in Saskatchewan,</text:span> </text:p>
      <text:p text:style-name="P31">edited by Z. M. Abouguendia. Mackenzie River Basin Study Report Supplement 7. Mackenzie River Basin Committee.</text:p>
      <text:p text:style-name="P31"/>
      <text:p text:style-name="Standard">Rubak, Paul M. 2003. <text:span text:style-name="T4">Big Wheels Across the Prairie: A History of Alberta's Trucking </text:span></text:p>
      <text:p text:style-name="P22"><text:span text:style-name="T4">Industry.</text:span> Calgary: BWATP Publisher.</text:p>
      <text:p text:style-name="P31"/>
      <text:p text:style-name="Standard">Rude, Darlene. 2004. <text:span text:style-name="T4">From the Fur Trade to Free Trade [electronic resource]: Forestry </text:span></text:p>
      <text:p text:style-name="P22"><text:span text:style-name="T4">and First Nations Women in Canada.</text:span> Ottawa, ON: Status of Women Canada.</text:p>
      <text:p text:style-name="P8"/>
      <text:p text:style-name="P8">Ruggles, R.I. 1984. “Mapping the Interior Plains of Rupert’s Land by the Hudson’s Bay </text:p>
      <text:p text:style-name="P22"><text:span text:style-name="T13">Company to 1870.” </text:span><text:span text:style-name="T6">Great Plains Quarterly</text:span><text:span text:style-name="T13">, Vol. 4, No. 3: 152-165. </text:span></text:p>
      <text:p text:style-name="P8"/>
      <text:p text:style-name="Standard"><text:span text:style-name="T13">––––––. 1991. </text:span><text:span text:style-name="T6">A Country So Interesting: The Hudson’s Bay Company and Two Centuries </text:span></text:p>
      <text:p text:style-name="P22"><text:span text:style-name="T6">of Mapping: 1670-1870. </text:span><text:span text:style-name="T13"><text:s/>Montreal and Kingston: McGill-Queen’s University </text:span></text:p>
      <text:p text:style-name="P23">Press.</text:p>
      <text:p text:style-name="P23"/>
      <text:p text:style-name="Standard"><text:span text:style-name="T13">Rumilly, Robert. 1938. </text:span><text:span text:style-name="T6"><text:s/>La Verendry: Mackenzie. </text:span><text:span text:style-name="T13">Montreal Editions de l’ A.C.-F. </text:span></text:p>
      <text:p text:style-name="P8"/>
      <text:p text:style-name="Standard"><text:span text:style-name="T13">Russell, Carl Parcher. 1957. </text:span><text:span text:style-name="T6">Guns on the Early Frontiers: A History of Firearms From </text:span></text:p>
      <text:p text:style-name="P31"><text:span text:style-name="T6">Colonial Times Through the Years of the Western Fur Trade.</text:span><text:span text:style-name="T13"> New York: Bonanza.</text:span></text:p>
      <text:p text:style-name="P23"/>
      <text:p text:style-name="Standard">Russell, Dale E. 1977. <text:span text:style-name="T4">A Vanished World: The Dinosaurs of Western Canada.</text:span> Ottawa: </text:p>
      <text:p text:style-name="P22">National Museum of Natural Sciences.</text:p>
      <text:p text:style-name="P22"/>
      <text:p text:style-name="Standard">Russell, Dale R. 1991. <text:span text:style-name="T4">Eighteenth-Century Western Cree and Their Neighbours. </text:span></text:p>
      <text:p text:style-name="P31">Canadian Museum of Civilization, Mercury Series: Archaeological Survey of Canada Paper No. 143.</text:p>
      <text:p text:style-name="P31"/>
      <text:p text:style-name="Standard">Russell, Edmund T. Pete. 1980. <text:span text:style-name="T4">What's in a Name?: The Story Behind Saskatchewan </text:span></text:p>
      <text:p text:style-name="P31"><text:span text:style-name="T4">Place Names. 3d ed., expanded and rev.</text:span> Saskatoon: Western Producer Prairie Books.</text:p>
      <text:p text:style-name="P8"/>
      <text:p text:style-name="Standard">Russell, Frank. 1898. <text:span text:style-name="T4">Exploration in the Far North: Being the Report of an </text:span></text:p>
      <text:p text:style-name="P24">Expedition Under the Auspices of the University of Iowa during the </text:p>
      <text:p text:style-name="P22"><text:span text:style-name="T4">years 1892,’93, and ’94. <text:s/></text:span>Iowa City: The University of Iowa.</text:p>
      <text:p text:style-name="P11"/>
      <text:p text:style-name="Standard">Rycroft, D. Jean. 1996. <text:span text:style-name="T4">The Electoral History of the Peace River Country of Alberta </text:span></text:p>
      <text:p text:style-name="P31"><text:span text:style-name="T4">1905-1993: A Narrative and Statistical Account of Each Provincial Election and By-Election to be Contested in the Peace River Region of Alberta to 1993.</text:span> Edmonton?: Alberta Community Development?</text:p>
      <text:p text:style-name="P24"/>
      <text:p text:style-name="Standard">Ryga, George. 1963. <text:span text:style-name="T4">Hungry Hills. </text:span>Toronto: Longmans.</text:p>
      <text:p text:style-name="Standard"/>
      <text:p text:style-name="Standard">––––––. 1966. <text:span text:style-name="T4">Ballad of a Stone-Picker</text:span>. Toronto: MacMillan.</text:p>
      <text:p text:style-name="Standard"><text:soft-page-break/></text:p>
      <text:p text:style-name="Standard">––––––. 1974. <text:span text:style-name="T4">Hungry Hills: A Novel.</text:span> Alberta Heritage Edition. Vancouver: Talonbooks.</text:p>
      <text:p text:style-name="Standard"/>
      <text:p text:style-name="Standard">––––––. 2004. <text:span text:style-name="T4">The Prairie Novels.</text:span> Vancouver: Talonbooks. </text:p>
      <text:p text:style-name="Standard"/>
      <text:p text:style-name="Standard">––––––. 2004<text:span text:style-name="T4">. The Other Plays.</text:span> Vancouver: Talonbooks.</text:p>
      <text:p text:style-name="Standard"/>
      <text:p text:style-name="Standard">––––––. 2007. <text:span text:style-name="T4">The Ecstasy of Rita Joe</text:span>. Alexandria, VA: Alexander Street Press.</text:p>
      <text:p text:style-name="Standard"/>
      <text:p text:style-name="Standard">Rye, Lawrence. 1962. “Reminiscences of a Parry Sound Colonist,” <text:span text:style-name="T4">Alberta Historical </text:span></text:p>
      <text:p text:style-name="P22"><text:span text:style-name="T4">Review</text:span>: 18-26. <text:s/></text:p>
      <text:h text:style-name="Heading_20_2" text:outline-level="2">S.</text:h>
      <text:p text:style-name="P20"/>
      <text:p text:style-name="Standard">St. Paul's United Church. 1964. "50th Anniversary, 1914-1964." Provincial Archives of </text:p>
      <text:p text:style-name="P22">Alberta.</text:p>
      <text:p text:style-name="P30"/>
      <text:p text:style-name="Standard">St. Luke's Centennial Historical Committee, Fort Vermillion, Alta. 1977. Unchaga, </text:p>
      <text:p text:style-name="P31">Peace: the centennial history of St. Luke's Anglican Mission, Fort Vermillion, Alberta. Fort Vermillion, Alta, The Committee.</text:p>
      <text:p text:style-name="Standard"/>
      <text:p text:style-name="Standard">Sachs, John C. 1933? <text:span text:style-name="T4">Furs and the Fur Trade.</text:span> 3d Edition. Toronto: I. Pitman &amp; sons.</text:p>
      <text:p text:style-name="Standard"/>
      <text:p text:style-name="Standard">Samuel, Alan Edouard. 1995. <text:span text:style-name="T4">Treasures of Canada.</text:span> 2nd Edition. Toronto: E. Kent Inc.</text:p>
      <text:p text:style-name="Standard"/>
      <text:p text:style-name="Standard">Sanders, Douglas E. 1973. <text:span text:style-name="T4">Native People in Areas of Internal National Expansion: </text:span></text:p>
      <text:p text:style-name="P31"><text:span text:style-name="T4">Indians and Inuit in Canada.</text:span> Copenhagen: International Work Group for Indigenous Affairs.</text:p>
      <text:p text:style-name="P31"/>
      <text:p text:style-name="Standard">Sanders, Harry Max. 2003. <text:span text:style-name="T4">The Story Behind Alberta Names: How Cities, Towns, </text:span></text:p>
      <text:p text:style-name="P22"><text:span text:style-name="T4">Villages, and Hamlets Got Their Names</text:span>. Calgary: Red Deer Press.</text:p>
      <text:p text:style-name="P22"/>
      <text:p text:style-name="Standard">Sanderson, James F. 1965. <text:span text:style-name="T4">Indian Tales of the Canadian Prairies</text:span>. Calgary: Historical </text:p>
      <text:p text:style-name="P22">Society of Alberta.</text:p>
      <text:p text:style-name="Standard"/>
      <text:p text:style-name="Standard">Sandlos, John. 2001. <text:s/>“From the Outside Looking In: Aesthetics, Politics, and Wildlife </text:p>
      <text:p text:style-name="P22">Conservation in the Canadian North,” <text:span text:style-name="T4">Environmental History</text:span>, Vol. 6, No. 1: 6-31.</text:p>
      <text:p text:style-name="Standard"/>
      <text:p text:style-name="Standard">––––––. 2002. "Where the Scientists Roam: Ecology, Management and Bison in </text:p>
      <text:p text:style-name="P22">Northern Canada," <text:span text:style-name="T4">Journal of Canadian Studies</text:span> 37: 93–129.</text:p>
      <text:p text:style-name="Standard"/>
      <text:p text:style-name="Standard">––––––. 2007. <text:span text:style-name="T4">Hunters at the Margin: Native People and Wildlife Conservation in the </text:span></text:p>
      <text:p text:style-name="P22"><text:span text:style-name="T4">Northwest Territories</text:span>. Vancouver: UBC Press.</text:p>
      <text:p text:style-name="P22"/>
      <text:p text:style-name="Standard">Sargent, Margaret. 1952. <text:span text:style-name="T4">Folk and Primitive Music in Canada.</text:span> Ottawa: National </text:p>
      <text:p text:style-name="P31">Museum of Canada, Bulletin 123, 1951, pp. 75-79. Also Journal of the <text:soft-page-break/>International Folk Music Council 4: 65-68.</text:p>
      <text:p text:style-name="P22"/>
      <text:p text:style-name="Standard">Sauchyn, David. 2004. “A 250-Year Climate and Human History of Prairie Drought.” </text:p>
      <text:p text:style-name="P22">in <text:span text:style-name="T4">Proceedings of the Canadian Prairie Drought Workshop.</text:span></text:p>
      <text:p text:style-name="P27"/>
      <text:p text:style-name="Standard">Savage, Candace. 2004. <text:span text:style-name="T4">Prairie: A Natural History.</text:span> Vancouver: Greystone.</text:p>
      <text:p text:style-name="Standard"/>
      <text:p text:style-name="Standard"/>
      <text:p text:style-name="Standard">Sawchuck, Joe, <text:span text:style-name="T4">et al. </text:span>1981. <text:span text:style-name="T4">Metis Land Rights in Alberta: A Political History.</text:span> Edmonton: </text:p>
      <text:p text:style-name="P22">Metis Association of Alberta.<text:span text:style-name="T4"> </text:span></text:p>
      <text:p text:style-name="P24"/>
      <text:p text:style-name="Standard">––––––. <text:span text:style-name="T4">ed</text:span>. 1998. <text:span text:style-name="T4">The Dynamics of Native Politics: The Alberta Metis Experience. </text:span></text:p>
      <text:p text:style-name="P22">Saskatoon: Purich Publishing.<text:span text:style-name="T4"> <text:s/></text:span></text:p>
      <text:p text:style-name="P15"/>
      <text:p text:style-name="Standard">Savoie, Donat. 2001. Land Occupancy by the Amerindians of the Canadian Northwest in </text:p>
      <text:p text:style-name="P31">the 19th century, as reported by Emile Petitot: Toponymic Inventory, Data Analyses, Legal Implications. Ottawa: Indian and Northern Affairs Canada.</text:p>
      <text:p text:style-name="P22"/>
      <text:p text:style-name="Standard">Saxberg, Nancy and Brian O. K. Reeves. 2003. The First 2000 Years of Oil Sands </text:p>
      <text:p text:style-name="P31">History: Ancient Hunters at the Northwest Outlet of Glacial Lake Agassiz. In: <text:span text:style-name="T4">Archaeology in Alberta, A View from the New <text:s/>Millennium,</text:span> Edited by Jack W. Brink and John F. Dormaar. Medicine Hat: The Archaeological Society of Alberta. 290-323. <text:s/></text:p>
      <text:p text:style-name="P31"/>
      <text:p text:style-name="Standard">Saywell, John. 1975. <text:span text:style-name="T4">One More River: An Essay on the History of Hydro-Electric </text:span></text:p>
      <text:p text:style-name="P22"><text:span text:style-name="T4">Construction.</text:span> Ottawa: Economic Council of Canada.</text:p>
      <text:p text:style-name="Standard"/>
      <text:p text:style-name="Standard">Scace, Robert C. 1973. <text:span text:style-name="T4">Banff, Jasper, Kootenay and Yoho: An Initial Bibliography of the </text:span></text:p>
      <text:p text:style-name="P31"><text:span text:style-name="T4">Contiguous Canadian Rocky Mountains National Parks.</text:span> Ottawa: Indian Affairs and Northern Development, National and Historic Parks Branch.</text:p>
      <text:p text:style-name="Standard"/>
      <text:p text:style-name="Standard">Scace &amp; Associates Ltd. 1974. <text:span text:style-name="T4">Wood Buffalo National Park, A Literature Review.</text:span> </text:p>
      <text:p text:style-name="P22">Calgary, Alta.: Scace &amp; Associates Ltd.</text:p>
      <text:p text:style-name="Standard"/>
      <text:p text:style-name="Standard">Scandinavian Trade and Cultural Society. 2007. <text:span text:style-name="T4">Scandinavian Connections: A Guide to </text:span></text:p>
      <text:p text:style-name="P22"><text:span text:style-name="T4">Sites in Alberta</text:span>. Edmonton, Alberta: Scandinavian Trade and Cultural Society.</text:p>
      <text:p text:style-name="Standard"/>
      <text:p text:style-name="Standard">Scarrow, C.A. 1943. <text:span text:style-name="T4">Indians of Canada and Prairie Pioneers.</text:span> Regina: School Aids and </text:p>
      <text:p text:style-name="P22">Text Book Publishers. </text:p>
      <text:p text:style-name="P22"/>
      <text:p text:style-name="Standard">Schäffer, Mary T.S. 1908. Among the sources of the Saskatchewan and Athabasca </text:p>
      <text:p text:style-name="P31">Rivers. Reprinted from "The Bulletin of the Geographical Society of Philadelphia, Vol. 6, No. 2, April, 1908." </text:p>
      <text:p text:style-name="Standard"/>
      <text:p text:style-name="Standard"><text:span text:style-name="T13">––––––. 1980. </text:span><text:span text:style-name="T6">A Hunter of Peace, Mary T.S. Schaffers’s Old Indian Trails of </text:span></text:p>
      <text:p text:style-name="P31"><text:span text:style-name="T6">the Canadian Ro</text:span>ckies (With Her Heretofore Unpublished Account 1911 <text:soft-page-break/>Expedition to Maligne Lake).<text:span text:style-name="T13"> Edited by E.J. Hart. Banff: Whyte Museum of the Canadian Rockies. </text:span></text:p>
      <text:p text:style-name="P8"/>
      <text:p text:style-name="Standard">Schindler, David, William Donahue, and John Thompson. 2007. “Running Out of </text:p>
      <text:p text:style-name="P31">Steam? Oil Sands Development and Water Use in the Athabasca River-Watershed,” Edmonton: University of Alberta, Environmental Research and Studies Center. </text:p>
      <text:p text:style-name="Standard"/>
      <text:p text:style-name="Standard">Schindler, David and William Donahue. 2006. “An Impending Water Crisis in </text:p>
      <text:p text:style-name="P22">Canada’s Western Prairie Provinces,” National Academy of Sciences. <text:s/></text:p>
      <text:p text:style-name="Standard"/>
      <text:p text:style-name="Standard">Schneider, Ena. 1989. <text:span text:style-name="T4">Ribbons of Steel: The Story of the Northern Alberta Railways.</text:span> </text:p>
      <text:p text:style-name="P22">Calgary: Detselig. </text:p>
      <text:p text:style-name="P8"/>
      <text:p text:style-name="Standard">Schreiber, Dorothy. 1996. <text:span text:style-name="T4">Our knowledge of the mother</text:span> [videorecording]. S.l. : Great </text:p>
      <text:p text:style-name="P22">Plains Production Inc.</text:p>
      <text:p text:style-name="Standard"/>
      <text:p text:style-name="Standard">Schultz, John. 1888. "Report of the Select Committee of the Senate Appointed to Inquire </text:p>
      <text:p text:style-name="P31">into the Resources of the Great Mackenzie Basin." Appendix I, Journals of the Senate of Canada.</text:p>
      <text:p text:style-name="P31"/>
      <text:p text:style-name="Standard">Scollon, Ronald. 1979. <text:span text:style-name="T4">The Context of the Informant Narrative Performance: From </text:span></text:p>
      <text:p text:style-name="P31"><text:span text:style-name="T4">Sociolinguistics to Ethnolinguistics at Fort Chipewyan, Alberta.</text:span> Ottawa: National Museums of Canada.</text:p>
      <text:p text:style-name="Standard"/>
      <text:p text:style-name="Standard">Scott, W.H. 1963. “The Beaver River Route,” <text:span text:style-name="T4">Alberta Historical Review</text:span>, Vol. 11, No. 2: </text:p>
      <text:p text:style-name="P22">20-22. </text:p>
      <text:p text:style-name="P22"/>
      <text:p text:style-name="Standard">Scottish Immigrant Aid Society. 192? <text:span text:style-name="T4">A Hebridean Settlement in the Making: Clan-</text:span></text:p>
      <text:p text:style-name="P22"><text:span text:style-name="T4">Donald Colony.</text:span> Glasgow: Scottish Immigrant Aid Society.</text:p>
      <text:p text:style-name="Standard"/>
      <text:p text:style-name="Standard">Secord, Richard Y., et al. 1981. <text:span text:style-name="T4"><text:s/>A Builder of the North: The Life and Times of Richard </text:span></text:p>
      <text:p text:style-name="P22"><text:span text:style-name="T4">Secord.</text:span> Edmonton: Secord. </text:p>
      <text:p text:style-name="Standard"/>
      <text:p text:style-name="Standard">Selkirk, Earl of. 1816. <text:span text:style-name="T4">A Sketch of the British Fur Trade in North America with </text:span></text:p>
      <text:p text:style-name="P31"><text:span text:style-name="T4">Observations Relative to the North-West Company of Montreal</text:span>. London: James Ridgway. <text:s/></text:p>
      <text:p text:style-name="P11"/>
      <text:p text:style-name="Standard">Service, Robert W. 1917. <text:span text:style-name="T4">Selected Poems [microform]: With Some Account of His Life </text:span></text:p>
      <text:p text:style-name="P22"><text:span text:style-name="T4">and Experiences.</text:span> London: T. Unwin,</text:p>
      <text:p text:style-name="P22"/>
      <text:p text:style-name="Standard">––––––. 1945. <text:span text:style-name="T4">Ploughman to the Moon</text:span>. New York: Dodd, Mead and Co.</text:p>
      <text:p text:style-name="Standard"/>
      <text:p text:style-name="Standard">––––––. 1953. “Athabasca Dick,” <text:span text:style-name="T4">The Best of Robert Service</text:span>. Toronto: The </text:p>
      <text:p text:style-name="P22">Ryerson Press, 70-73. </text:p>
      <text:p text:style-name="Standard"/>
      <text:p text:style-name="Standard"><text:soft-page-break/>––––––. 195? <text:span text:style-name="T4">My Adventures in the North.</text:span> Anchorage, Alaska: Bard of </text:p>
      <text:p text:style-name="P22">Alaska. </text:p>
      <text:p text:style-name="Standard"/>
      <text:p text:style-name="Standard">––––––. 1958. Songs of the High North. London, E. Benn.</text:p>
      <text:p text:style-name="P22"/>
      <text:p text:style-name="Standard">––––––. 1968. <text:span text:style-name="T4">Rhymes of a Rolling Stone.</text:span> Toronto: Ryerson Press. </text:p>
      <text:p text:style-name="Standard"/>
      <text:p text:style-name="Standard">Seton, Ernest Thompson. 1911. <text:span text:style-name="T4">The Arctic Praries.</text:span> New York: Charles Schribner’s Sons.</text:p>
      <text:p text:style-name="P22"/>
      <text:p text:style-name="Standard">Severson-Baker, Chris. 2008. <text:span text:style-name="T4">Taking the Wheel: Correcting the Course of Cumulative </text:span></text:p>
      <text:p text:style-name="P31"><text:span text:style-name="T4">Environmental Management in the Athabasca Oil Sands.</text:span> <text:s/>Drayton Valley, Alta. : Pembina Institute for Appropriate Development.</text:p>
      <text:p text:style-name="P31"/>
      <text:p text:style-name="Standard">Sewall, Ian William. 1981. <text:span text:style-name="T4">Kayas: The People.</text:span> Little Red River, AB: Little Red River </text:p>
      <text:p text:style-name="P22">Reading Society; Edmonton: Minister of Alberta Education.</text:p>
      <text:p text:style-name="Standard"/>
      <text:p text:style-name="Standard">Sheehan, Beth Flint. 1988. <text:span text:style-name="T4">People of the Pass: A Human Interest Story of the Monkman </text:span></text:p>
      <text:p text:style-name="P22"><text:span text:style-name="T4">Pass.</text:span> Beaverlodge &amp; District Historical Association. </text:p>
      <text:p text:style-name="Standard"/>
      <text:p text:style-name="Standard">Sheppard, Mary, ed. 1989. <text:span text:style-name="T4">Oil Sands Scientist: The Letters of Karl A. Clark.</text:span> Edmonton: </text:p>
      <text:p text:style-name="P22">University of Alberta Press/Alberta Culture and Multiculturalism.</text:p>
      <text:p text:style-name="P22"/>
      <text:p text:style-name="Standard">Shilliday, Jim. 2007. <text:span text:style-name="T4">Canada's Wheat King: The Life and Times of Seager Wheeler.</text:span> </text:p>
      <text:p text:style-name="P22">Regina: University of Regina, Canadian Plains Research Center.</text:p>
      <text:p text:style-name="P22"/>
      <text:p text:style-name="Standard">Shaw, Leslie. 1971? <text:span text:style-name="T4">Peace-Athabasca Legal Framework Study.</text:span> Ottawa, Ont.? : s.n.</text:p>
      <text:p text:style-name="P8"/>
      <text:p text:style-name="Standard">Shore, Edna I. 1971. "The Athabasca Landing Trail." <text:span text:style-name="T4">Alberta Historical Review</text:span>.</text:p>
      <text:p text:style-name="Standard"/>
      <text:p text:style-name="Standard">Shostak, Peter. 1991. <text:span text:style-name="T4">For Our Children: A Series of Paintings Depicting Early Ukrainian </text:span></text:p>
      <text:p text:style-name="P22"><text:span text:style-name="T4">Pioneer Settlement in Western Canada. </text:span>Victoria, B.C.: Yalenka Enterprises.</text:p>
      <text:p text:style-name="Standard"/>
      <text:p text:style-name="Standard"><text:span text:style-name="T13">Siga, Verna. 1996. “Otto brothers, Jack, Closson and Bruce.” </text:span><text:span text:style-name="T6">Jasper Reflections.</text:span><text:span text:style-name="T13"> Jasper </text:span></text:p>
      <text:p text:style-name="P23">Community History. </text:p>
      <text:p text:style-name="P8"/>
      <text:p text:style-name="Standard"><text:span text:style-name="T13">Simeone, William E. 1995. </text:span><text:span text:style-name="T6">Rifles, Blankets, and Beads: Identity, History, and the </text:span></text:p>
      <text:p text:style-name="P22"><text:span text:style-name="T6">Northern Athapaskan Potlatch.</text:span><text:span text:style-name="T13"> Norman: University of Oklahoma Press.</text:span></text:p>
      <text:p text:style-name="P8"/>
      <text:p text:style-name="Standard">Simmons, Deidre. 2007. <text:span text:style-name="T4">Keepers of the Record The History of the Hudson's Bay </text:span></text:p>
      <text:p text:style-name="P22"><text:span text:style-name="T4">Company Archives.</text:span> Montreal: McGill-Queen's University Press.</text:p>
      <text:p text:style-name="P22"/>
      <text:p text:style-name="Standard">Simonson, Gayle. 1988. “The Prayer Man: Ojibwa Henry Bird Steinhauer </text:p>
      <text:p text:style-name="P22">Brought Religion to the Cree,” <text:span text:style-name="T4">The Beaver</text:span>. Vol. 68, No. 5: 28-33.</text:p>
      <text:p text:style-name="P8"/>
      <text:p text:style-name="Standard">Simpson, George. 1926. <text:span text:style-name="T4">Journal of a Journey to the Peace River Country 1820-23.</text:span> </text:p>
      <text:p text:style-name="P22"><text:soft-page-break/>London: Hudson’s Bay Company.</text:p>
      <text:p text:style-name="P8"/>
      <text:p text:style-name="Standard">Simpson, George, Sir. 1938. <text:span text:style-name="T4">Journal of occurrences in the Athabasca Department by </text:span></text:p>
      <text:p text:style-name="P31"><text:span text:style-name="T4">George Simpson, 1820-1821, and report.</text:span> Edited by <text:s/>E. E. Rich. Toronto, The Champlain Society.</text:p>
      <text:p text:style-name="Standard"/>
      <text:p text:style-name="Standard">Simpson, Thomas. 1843. <text:span text:style-name="T4">Narrative of the Discoveries on the North Coast of </text:span></text:p>
      <text:p text:style-name="P24">America: <text:s/>Effected by the Officers of the Hudson’s Bay Company </text:p>
      <text:p text:style-name="P22"><text:span text:style-name="T4">During the Years 1836-39.</text:span> <text:s/>London: Richard Bentley.</text:p>
      <text:p text:style-name="P22"/>
      <text:p text:style-name="Standard">Sinclair, C.C. 1924. "Athabasca District," <text:span text:style-name="T4">The Beaver.</text:span> Vol. 4, No.9.</text:p>
      <text:p text:style-name="P22"/>
      <text:p text:style-name="Standard">Sinclair, Gordon Allan. 1947. <text:span text:style-name="T4">Signposts to Adventure.</text:span><text:span text:style-name="T26"> </text:span>Toronto: McClelland &amp; Stewart.</text:p>
      <text:p text:style-name="Standard"/>
      <text:p text:style-name="Standard">Sir Alexander Mackenzie Historical Society. 1984. <text:span text:style-name="T4">Peace River Remembers: Peace </text:span></text:p>
      <text:p text:style-name="P24">River, Alberta and Adjacent Districts.</text:p>
      <text:p text:style-name="P8"/>
      <text:p text:style-name="Standard"><text:span text:style-name="T13">Sister Mary Theodore. SSA. 1939. </text:span><text:span text:style-name="T6">Heralds of Christ the King: A Missionary Record of </text:span></text:p>
      <text:p text:style-name="P22"><text:span text:style-name="T6">the North Pacific 1837-1878. </text:span><text:span text:style-name="T13">P.J. Kenedy and Sons, New York. </text:span></text:p>
      <text:p text:style-name="P23"/>
      <text:p text:style-name="Standard"><text:span text:style-name="T13">Skinner, Alanson Buck. 1919. "The Sun Dance of the Plains-Ojibway," </text:span><text:span text:style-name="T6">Anthropological </text:span></text:p>
      <text:p text:style-name="P22"><text:span text:style-name="T6">Papers of the American Museum of Natural History. </text:span><text:span text:style-name="T13">16, 311-315. <text:s text:c="2"/></text:span></text:p>
      <text:p text:style-name="P8"/>
      <text:p text:style-name="Standard"><text:span text:style-name="T13">––––––. 1919. "The Sun Dance of the Plains-Cree," </text:span><text:span text:style-name="T6">Anthropological Papers of the </text:span></text:p>
      <text:p text:style-name="P22"><text:span text:style-name="T6">American Museum of Natural History </text:span><text:span text:style-name="T13">16: 283-93.</text:span></text:p>
      <text:p text:style-name="P23"/>
      <text:p text:style-name="Standard">Skinner, W. 1985. “The Effect of Major Volcanic Eruptions on the Canadian Climate.” </text:p>
      <text:p text:style-name="P31">Syllogeus 55: Climatic Change in Canada 5: Critical periods in Quaternary Climate History of Northern North America. Ed. C.R. Harrington, Ottawa: National Museums of Canada, 75-105.</text:p>
      <text:p text:style-name="P31"/>
      <text:p text:style-name="Standard">Skwarok, J. 1959. <text:span text:style-name="T4">The Ukrainian Settlers in Canada and Their Schools, 1891–1921.</text:span> </text:p>
      <text:p text:style-name="P22">Toronto: Basilian Press.</text:p>
      <text:p text:style-name="P23"/>
      <text:p text:style-name="Standard">Sloan, W. A. 1979. “The Native Response to the Extension of the European Traders into </text:p>
      <text:p text:style-name="P31">the Athabasca and Mackenzie Basin, 1770–1814,” <text:span text:style-name="T4">Canadian Historical Review</text:span>, Vol. 60, No. 3: 281-299.</text:p>
      <text:p text:style-name="P31"/>
      <text:p text:style-name="Standard">Slobodin, Richard. 1966. <text:span text:style-name="T4">Métis of the McKenzie District.</text:span> Ottawa: Canadian Research </text:p>
      <text:p text:style-name="P22">Centre for Anthropology.</text:p>
      <text:p text:style-name="Standard"/>
      <text:p text:style-name="Standard">––––––. 1971. “Métis of the Far North.” <text:s/>In Jean Leonard Elliot (Editor):<text:span text:style-name="T4"> Native Peoples. </text:span></text:p>
      <text:p text:style-name="P22">Scarborough, Ontario: Prentice Hall, 1971: 150-169. <text:s/></text:p>
      <text:p text:style-name="P22"/>
      <text:p text:style-name="Standard">Smandych, Russell and Rick Linden. 2005. “Administering Justice Without the State: </text:p>
      <text:p text:style-name="P31">Study of the Private Justice System of the Hudson's Bay Company to 1800,” In: <text:soft-page-break/><text:span text:style-name="T4">Crime and deviance in Canada: Historical Perspectives.</text:span> Edited by Chris McCormick and Len Green. Toronto: Canadian Scholars Press.</text:p>
      <text:p text:style-name="P22"/>
      <text:p text:style-name="Standard">Smiley, H.D. 1972. "The Dalliance of David Thompson," <text:span text:style-name="T4">The Beaver.</text:span> Vol. 52, No. 3: </text:p>
      <text:p text:style-name="P22">40-47.</text:p>
      <text:p text:style-name="P22"/>
      <text:p text:style-name="Standard"/>
      <text:p text:style-name="Standard"><text:span text:style-name="T13">Smith, Cyndi. 1985. </text:span><text:span text:style-name="T6">Jasper Park Lodge: In the Heart of the Canadian Rockies</text:span><text:span text:style-name="T13">. Coyote </text:span></text:p>
      <text:p text:style-name="P23">Books, Waterton Park, AB. </text:p>
      <text:p text:style-name="P8"/>
      <text:p text:style-name="P8">Smith, D. 1872. Letter to Richard Hardisty, August 16. Hardisty Papers, on file. Calgary: </text:p>
      <text:p text:style-name="P23">Glenbow-Alberta Institute. </text:p>
      <text:p text:style-name="P8"/>
      <text:p text:style-name="Standard"><text:span text:style-name="T13">Smith, David. M. 1984. “Mackenzie Delta Eskimo,” in </text:span><text:span text:style-name="T6">Handbook of North American </text:span></text:p>
      <text:p text:style-name="P22"><text:span text:style-name="T6">Indians 5 </text:span><text:span text:style-name="T13">(Arctic): 347-358. Washington, DC: Smithsonian Institution Press. </text:span></text:p>
      <text:p text:style-name="P23"/>
      <text:p text:style-name="Standard"><text:span text:style-name="T13">Smith, E. M. 1970. </text:span><text:span text:style-name="T6">Arctic Bibliography.</text:span><text:span text:style-name="T13"> Ottawa: Canadian Library Association. </text:span></text:p>
      <text:p text:style-name="P8"/>
      <text:p text:style-name="P8">Smith, G. (n.d.) “The 1978 Excavation of the Hudson’s Bay Company Fur Trade Post at </text:p>
      <text:p text:style-name="P23">Lac La Biche, Alberta.” Unpublished Manuscript, on file, with author.</text:p>
      <text:p text:style-name="Standard"/>
      <text:p text:style-name="Standard">Smith Half Century Plus Historical Book Committee. 1984. <text:span text:style-name="T4">Echoes Along the Athabasca </text:span></text:p>
      <text:p text:style-name="P31"><text:span text:style-name="T4">River: A History of Chisholm, Fawcett Lake, Forest View, Hondo, Lawrence Lake, Moose Portage, Moose River, Otter Creek, Ranch, Smith, Smokey Creek.</text:span> Smith, AB: Smith Half Century Plus Historical Book Committee.</text:p>
      <text:p text:style-name="P31"/>
      <text:p text:style-name="Standard">Smith, James K. 1971. <text:span text:style-name="T4">David Thompson: Fur Trader, Explorer, Geographer.</text:span> Toronto: </text:p>
      <text:p text:style-name="P22">Oxford University Press.</text:p>
      <text:p text:style-name="P22"/>
      <text:p text:style-name="Standard">––––––. 1973. <text:span text:style-name="T4">Alexander Mackenzie, Explorer: the Hero Who Failed.</text:span> <text:s/>Toronto: </text:p>
      <text:p text:style-name="P22">McGraw-Hill Ryerson. </text:p>
      <text:p text:style-name="P22"/>
      <text:p text:style-name="Standard">Smith, James G.E. 1981. "Chipewyan, Cree and Inuit Relations West of Hudson Bay, </text:p>
      <text:p text:style-name="P22">1714-1955," <text:span text:style-name="T4">Ethnohistory</text:span>, Vol. 28, No. 2: 133-156.</text:p>
      <text:p text:style-name="P22"/>
      <text:p text:style-name="Standard">––––––. 1987. "The Western Woods Cree: Anthropological Myth and Historical Reality," </text:p>
      <text:p text:style-name="P22"><text:span text:style-name="T4">American Ethnologist</text:span>, Vol. 14, No. 3: 434-448.</text:p>
      <text:p text:style-name="Standard"/>
      <text:p text:style-name="Standard">Smith, J.G.E. and E.S. Burch, Jr. 1979. “Chipewyan and Inuit in the Central Canadian </text:p>
      <text:p text:style-name="P22">Subarctic, 1613-1977,” <text:span text:style-name="T4">Arctic Anthropology</text:span>. Vol. 16, No. 2: 76-101. </text:p>
      <text:p text:style-name="Standard"/>
      <text:p text:style-name="P22"/>
      <text:p text:style-name="Standard">Smith, Keith D. 2009. <text:span text:style-name="T4">Liberalism, Surveillance, and Resistance: Indigenous Communities </text:span></text:p>
      <text:p text:style-name="P22"><text:span text:style-name="T4">in Western Canada, 1887-1927. </text:span>Edmonton: AU Press.</text:p>
      <text:p text:style-name="P22"/>
      <text:p text:style-name="Standard"><text:soft-page-break/>Smith, Kenneth Douglas. 1981. <text:span text:style-name="T4">Principles of Law for Rural Alberta</text:span>. Edmonton: Faculty </text:p>
      <text:p text:style-name="P31">of Extension in cooperation with Dept. of Rural Economy, Faculty of Agriculture and Forestry, University of Alberta.</text:p>
      <text:p text:style-name="P22"/>
      <text:p text:style-name="Standard">Smith, Mary Doherty. 1949. <text:span text:style-name="T4">Songs of the Athabasca.</text:span> Regina, Sask.</text:p>
      <text:p text:style-name="P22"/>
      <text:p text:style-name="Standard">Smith, Mary Margaret. 1988. <text:span text:style-name="T4">A Selected Bibliography of Historical Artifacts, c. 1760-</text:span></text:p>
      <text:p text:style-name="P31"><text:span text:style-name="T4">1920. </text:span>Edmonton: Alberta Culture and Multiculturalism, Historical Resources Division.</text:p>
      <text:p text:style-name="Standard"/>
      <text:p text:style-name="Standard">Smith, P.J. 1985. “Edmonton.” In: <text:span text:style-name="T4">The Canadian Encyclopedia. </text:span>Edited by </text:p>
      <text:p text:style-name="P22">James H. Marsh. Edmonton: Hurtig Publishers. </text:p>
      <text:p text:style-name="Standard"/>
      <text:p text:style-name="Standard">Smythe, David. 1978. “Provisioning of a Fur Trade Post: The Case of Rocky Mountain </text:p>
      <text:p text:style-name="P22">House,” No. 99. </text:p>
      <text:p text:style-name="Standard"/>
      <text:p text:style-name="Standard">––––––. 1984 (Winter). “Tête Jaune.” <text:span text:style-name="T4">Alberta History</text:span>. </text:p>
      <text:p text:style-name="Standard"/>
      <text:p text:style-name="Standard">Smythe, Terry. 1968. “Thematic Study of the Fur Trade in the Canadian West: 1670-</text:p>
      <text:p text:style-name="P31">1870.” Unpublished Manuscript, on file, Historic Sites and Monuments Board of Canada, Ottawa. </text:p>
      <text:p text:style-name="P31"/>
      <text:p text:style-name="Standard">Snow, Elizabeth. 1975. “National Historic Parks and Sites Branch Salvage Archeology </text:p>
      <text:p text:style-name="P22">in 1975,” No. 26. </text:p>
      <text:p text:style-name="P22"/>
      <text:p text:style-name="Standard">Snow, Elizabeth, et al. 1977. “National Historic Parks and Sites Branch Salvage </text:p>
      <text:p text:style-name="P22">Archeology in 1976,” No. 42. </text:p>
      <text:p text:style-name="Standard"/>
      <text:p text:style-name="Standard">Snyder, A.E. 1897. “Patrol report: Inspector A.E. Snyder, Edmonton to Jasper House, </text:p>
      <text:p text:style-name="P31">Athabasca District, 1897. North West Mounted Police, Edmonton, 28 October, 1897.” Appendix M, Sessional Papers (No. 15)A. 1898. </text:p>
      <text:p text:style-name="P14"/>
      <text:p text:style-name="Standard">Somerset, H. Somers. 1895. <text:span text:style-name="T4">The Land of the Muskeg. </text:span>London: Heineman. </text:p>
      <text:p text:style-name="Standard"/>
      <text:p text:style-name="Standard">Southesk, Earl of. 1875. Saskatchewan and the Rocky Mountains. Edinburgh: Edmonston </text:p>
      <text:p text:style-name="P22">and Douglas. </text:p>
      <text:p text:style-name="P22"/>
      <text:p text:style-name="Standard">––––––. 1969. <text:span text:style-name="T4">Saskatchewan and the Rocky Mountains: A Diary and </text:span></text:p>
      <text:p text:style-name="P31"><text:span text:style-name="T4">narrative of travel, sport, and adventure, during a journey through the Hudson’s Bay Company Territories in 1859 and 1860. </text:span>Charles E. Tuttle, Vermont.</text:p>
      <text:p text:style-name="P31"/>
      <text:p text:style-name="Standard">South Peace Historical Society. 1981. <text:span text:style-name="T4">Lure of the South Peace</text:span>. Dawson Creek. </text:p>
      <text:p text:style-name="P31"/>
      <text:p text:style-name="Standard">South Peace Retired Teachers' Association. 2005. <text:span text:style-name="T4">Books, Bells and Bachelors: Early </text:span></text:p>
      <text:p text:style-name="P22"><text:span text:style-name="T4">Schools of the South Peace.</text:span> Dawson Creek, BC. <text:s/></text:p>
      <text:p text:style-name="P22"/>
      <text:p text:style-name="Standard"><text:soft-page-break/>Spector, David. 1977. “A Bibliographic Study of Field Agriculture in the Canadian Prarie </text:p>
      <text:p text:style-name="P31">West, 1870-1940,” No. 46. </text:p>
      <text:p text:style-name="Standard"/>
      <text:p text:style-name="Standard">––––––. 1978. “An Annotated Bibliography for the Study of Animal Husbandry in the Canadian Prairie West 1880-1925, Part A,” No. 77. (Sources available in Western </text:p>
      <text:p text:style-name="P22">Canada and United States).</text:p>
      <text:p text:style-name="Standard"/>
      <text:p text:style-name="Standard">––––––. <text:s/>1978. “An Annotated Bibliography for the Study of Animal Husbandry in the </text:p>
      <text:p text:style-name="P31">Canadian Prairie West 1880-1925, Part B,” No. 78. (Sources Available in Ottawa). <text:s/></text:p>
      <text:p text:style-name="P22"/>
      <text:p text:style-name="Standard">Spence, Clark C. 1947. <text:span text:style-name="T4">A Study of Pioneer Farming in the Fringe Areas of the Peace </text:span></text:p>
      <text:p text:style-name="P31"><text:span text:style-name="T4">River, Alberta, 1942. </text:span>Economics Division, Marketing Service, Dominion Dept. of Agriculture in co-operation with Dept. of Political Economy, University of Alberta.</text:p>
      <text:p text:style-name="P31"/>
      <text:p text:style-name="Standard">Spalding, David A. E. 1980. <text:span text:style-name="T4">A Nature Guide to Alberta.</text:span> Edmonton: Hurtig Publishers.</text:p>
      <text:p text:style-name="Standard"/>
      <text:p text:style-name="Standard">Sprague, D. N. 1983. <text:span text:style-name="T4">The Genealogy of the First Métis Nation: The Development and </text:span></text:p>
      <text:p text:style-name="P33">Dispersal of the Red River Settlement, 1820-1900. Winnipeg: Pemmican Publications.</text:p>
      <text:p text:style-name="P33"/>
      <text:p text:style-name="Standard">––––––. 1988. <text:span text:style-name="T4">Canada and the Métis, 1869-1885.</text:span> Waterloo, ON: Wilfrid Laurier </text:p>
      <text:p text:style-name="P22">University Press.</text:p>
      <text:p text:style-name="P22"/>
      <text:p text:style-name="Standard">––––––. 1990. <text:span text:style-name="T4">Post-Confederation Canada: The Structure of Canadian History Since </text:span></text:p>
      <text:p text:style-name="P22"><text:span text:style-name="T4">1867</text:span>. Scarborough, ON: Prentice-Hall Canada.</text:p>
      <text:p text:style-name="P22"/>
      <text:p text:style-name="Standard">––––––. 1991. <text:span text:style-name="T4">Canada's Treaties with Aboriginal People.</text:span> Winnipeg: University of </text:p>
      <text:p text:style-name="P22">Manitoba, Faculty of Law, Canadian Legal History Project.</text:p>
      <text:p text:style-name="P22"/>
      <text:p text:style-name="P31"/>
      <text:p text:style-name="Standard">Spry, Irene M. 1963. <text:span text:style-name="T4">The Palliser Expedition.</text:span> Toronto: MacMillan.</text:p>
      <text:p text:style-name="Standard"/>
      <text:p text:style-name="Standard"><text:span text:style-name="T13">––––––. 1968. </text:span><text:span text:style-name="T6">The Papers of the Palliser Expedition 1857-1860.</text:span><text:span text:style-name="T13"> Toronto: Champlain </text:span></text:p>
      <text:p text:style-name="P23">Society.</text:p>
      <text:p text:style-name="P8"/>
      <text:p text:style-name="Standard"><text:span text:style-name="T13">––––––. 1985. “John Palliser, Palliser Expedition.” In: </text:span><text:span text:style-name="T6">The Canadian Encylopedia</text:span><text:span text:style-name="T13">. </text:span></text:p>
      <text:p text:style-name="P22">Edited by James H. Marsh. Edmonton: Hurtig Publishers. </text:p>
      <text:p text:style-name="P8"/>
      <text:p text:style-name="Standard"><text:span text:style-name="T13">––––––. 1995. </text:span><text:span text:style-name="T6">The Palliser Expedition: The Dramatic Story of Western Canadian </text:span></text:p>
      <text:p text:style-name="P22"><text:span text:style-name="T6">Exploration 1857-1860.</text:span><text:span text:style-name="T13"> Calgary: Fifth House. </text:span></text:p>
      <text:p text:style-name="Standard"/>
      <text:p text:style-name="Standard">Spry, Irene M. and Bennett McCardle. 1993. <text:span text:style-name="T4">The Records of the Department of the </text:span></text:p>
      <text:p text:style-name="P31"><text:span text:style-name="T4">Interior and Research Concerning Canada’s Western Frontier of Settlement.</text:span> Regina: Canadian Plains Research Center. </text:p>
      <text:p text:style-name="P8"><text:soft-page-break/></text:p>
      <text:p text:style-name="Standard">Stacey, E.C. <text:span text:style-name="T4">The Monkman Pass Highway.</text:span> Calgary: Beaverlodge &amp; District Historical </text:p>
      <text:p text:style-name="P22">Society, 1974.</text:p>
      <text:p text:style-name="Standard"> </text:p>
      <text:p text:style-name="Standard">––––––. 1974. <text:span text:style-name="T4">Peace Country Heritage.</text:span> Saskatoon, Western Producer Book Service.</text:p>
      <text:p text:style-name="Standard"/>
      <text:p text:style-name="Standard">––––––. 1974. The Monkman Pass Highway: A Contribution. Beaverlodge, Alta.: </text:p>
      <text:p text:style-name="P22">Beaverlodge and District Historical Association.</text:p>
      <text:p text:style-name="Standard"/>
      <text:p text:style-name="Standard">––––––. 1976. <text:span text:style-name="T4">Beaverlodge to the Rockies: Supplement.</text:span> Beaverlodge, AB: </text:p>
      <text:p text:style-name="P22">Beaverlodge and District Historical Association.</text:p>
      <text:p text:style-name="Standard"/>
      <text:p text:style-name="Standard">Stahle, D.W. et al. “Tree Ring Data Document 16th Century Megadrought Over North </text:p>
      <text:p text:style-name="P31">America.” <text:span text:style-name="T4">EOS</text:span>: <text:span text:style-name="T4">Transactions of the American Geophysical Union</text:span> 81(2000): 121-123.</text:p>
      <text:p text:style-name="P31"/>
      <text:p text:style-name="Standard">Standing Alone, Pete and Chumak, Sebastian. 1994. <text:span text:style-name="T4">The Wisdom of the Cree of Canada: </text:span></text:p>
      <text:p text:style-name="P22"><text:span text:style-name="T4">A Book of Healing for the Human Heart.</text:span> Calgary, AB: The Alberta Foundation.</text:p>
      <text:p text:style-name="P22"/>
      <text:p text:style-name="Standard">Stanley, George Douglass. 1951. <text:span text:style-name="T4">A Round-Up of Fun in the Foothills.</text:span> s.l.: Stanley.</text:p>
      <text:p text:style-name="Standard"> </text:p>
      <text:p text:style-name="Standard"><text:span text:style-name="T13">Stanley, G.F.G. 1936. </text:span><text:span text:style-name="T6">The Birth of Western Canada</text:span><text:span text:style-name="T13">. Toronto: Longmans, Green and Co.</text:span></text:p>
      <text:p text:style-name="P8"/>
      <text:p text:style-name="Standard"><text:span text:style-name="T13">––––––. 1976. “Indian Raid at Lac La Biche.” </text:span><text:span text:style-name="T6">Alberta History, </text:span><text:span text:style-name="T13">Vol. 24, No. 3: 25-27. </text:span></text:p>
      <text:p text:style-name="P8"/>
      <text:p text:style-name="Standard"><text:span text:style-name="T13">Steele, Harwood Elmes Robert. 1936. </text:span><text:span text:style-name="T6">Policing the Arctic: The Story of the Conquest of </text:span></text:p>
      <text:p text:style-name="P31"><text:span text:style-name="T6">the Arctic by the Royal Canadian (formerly North-West) Mounted Police. </text:span><text:span text:style-name="T13">Toronto: Ryerson Press.</text:span></text:p>
      <text:p text:style-name="P35"/>
      <text:p text:style-name="Standard"><text:span text:style-name="T13">––––––. 1947. </text:span><text:span text:style-name="T6">To Effect An Arrest: Adventures of the Royal Canadian Mounted Police.</text:span><text:span text:style-name="T13"> </text:span></text:p>
      <text:p text:style-name="P23">Toronto: Ryerson Press.</text:p>
      <text:p text:style-name="P8"/>
      <text:p text:style-name="Standard"><text:span text:style-name="T13">––––––. 1961.</text:span><text:span text:style-name="T6"> The Red Serge: Stories of the Royal Canadian Mounted Police.</text:span><text:span text:style-name="T13"> Toronto: </text:span></text:p>
      <text:p text:style-name="P23">Ryerson Press.</text:p>
      <text:p text:style-name="P23"/>
      <text:p text:style-name="Standard"><text:span text:style-name="T13">––––––. 1969.</text:span><text:span text:style-name="T6"> The RCMP.</text:span><text:span text:style-name="T13"> Toronto: Clarke, Irwin; London: Cape.</text:span></text:p>
      <text:p text:style-name="Standard"/>
      <text:p text:style-name="Standard">Steele, S.B. 1915. <text:span text:style-name="T4">Forty Years in Canada</text:span>. Winnipeg: Russell Lang. </text:p>
      <text:p text:style-name="Standard"/>
      <text:p text:style-name="Standard">Stefansson, Vilhjalmur. 1908. “On the Mackenzie River,” <text:span text:style-name="T4">Bulletin of the American </text:span></text:p>
      <text:p text:style-name="P22"><text:span text:style-name="T4">Geographical Society,</text:span> Vol. 40, No. 3: 157-169.</text:p>
      <text:p text:style-name="Standard"/>
      <text:p text:style-name="Standard">––––––. 1922. <text:span text:style-name="T4">The Northward Course of Empire. </text:span>New York: Harcourt Brace and </text:p>
      <text:p text:style-name="P22">Company. <text:s/></text:p>
      <text:p text:style-name="Standard"/>
      <text:p text:style-name="Standard">––––––. 2004. My <text:span text:style-name="T4">Life with the Eskimo</text:span>. Whitefish, MT.: Kessinger Publishing. </text:p>
      <text:p text:style-name="Standard"><text:soft-page-break/></text:p>
      <text:p text:style-name="Standard">Stelfox, Henry. 1999. <text:span text:style-name="T4">Rambling Thoughts of a Wandering Fellow: A Natural History of </text:span></text:p>
      <text:p text:style-name="P31"><text:span text:style-name="T4">Wildlife, Native Peoples, Homesteading, and Conservation in Western Alberta: 1906-1968.</text:span> 2nd ed. [S.l. : s.n.].</text:p>
      <text:p text:style-name="P31"/>
      <text:p text:style-name="Standard">Stenson, Fred. 1985. <text:span text:style-name="T4">Waste to Wealth: A History of Gas Processing in Canada.</text:span> Calgary: </text:p>
      <text:p text:style-name="P31">Canadian Gas Processors Association/Canadian Gas Processor Supplier's Association.</text:p>
      <text:p text:style-name="Standard"/>
      <text:p text:style-name="Standard">Sternberg, C.M. 1933 (Feb.) "Prehistoric Footprints in Peace River," <text:span text:style-name="T4">Canadian </text:span></text:p>
      <text:p text:style-name="P22"><text:span text:style-name="T4">Geographic.</text:span> </text:p>
      <text:p text:style-name="P22"/>
      <text:p text:style-name="Standard">Stevens, Wayne Edson. 1928. <text:span text:style-name="T4">The Northwest Fur Trade,</text:span> 1763-1800. Urbana, The </text:p>
      <text:p text:style-name="P22">University of Illinois.</text:p>
      <text:p text:style-name="P22"/>
      <text:p text:style-name="Standard">Stevenson, Alex. 1970. <text:span text:style-name="T4">The Northwest Territories: The First Decade.</text:span> Yellowknife, </text:p>
      <text:p text:style-name="P22">N.W.T.: Government of the Northwest Territories, Department of Information.</text:p>
      <text:p text:style-name="P22"/>
      <text:p text:style-name="Standard">Stevenson, Marc. 1981. “Preliminary Archeological Recconaisance in Wood Buffalo </text:p>
      <text:p text:style-name="P22">National Park,” No. 159. </text:p>
      <text:p text:style-name="Standard"/>
      <text:p text:style-name="Standard">––––––. 1981. “Peace Point—A Stratified Prehistoric Campsite Complex in Wood </text:p>
      <text:p text:style-name="P22">Buffalo National Park, AB. NO. 158.</text:p>
      <text:p text:style-name="P22"/>
      <text:p text:style-name="Standard">––––––. 1982. “Archeological Assesement of the Peace Point Site, Wood </text:p>
      <text:p text:style-name="P22">Buffalo National Park, Alberta/N.W.T.: A Preliminary Report,” No. 174. </text:p>
      <text:p text:style-name="P22"/>
      <text:p text:style-name="Standard">––––––. 1983. “Scratching the Surface—Three Years of Archeological </text:p>
      <text:p text:style-name="P22">Investigation in Wood Buffalo Park, Alberta/N.W.T.—Preliminary Summary </text:p>
      <text:p text:style-name="P22">Report,” No. 201. </text:p>
      <text:p text:style-name="Standard"/>
      <text:p text:style-name="Standard">Stevenson, Marc and Clifford Hickey.<text:span text:style-name="T4"> </text:span>1995. <text:span text:style-name="T4">Empowering Northern and Native </text:span></text:p>
      <text:p text:style-name="P31"><text:span text:style-name="T4">Communities for Social and Economic Control: An Annotated Bibliography. </text:span>Edmonton: Canadian Circumpolar Institute.</text:p>
      <text:p text:style-name="Standard"><text:s/></text:p>
      <text:p text:style-name="Standard">Stevenson, Marc,<text:span text:style-name="T4"> et. al.</text:span> 1995. <text:span text:style-name="T4">Environmental and Economic Issues in Fur Trapping: A </text:span></text:p>
      <text:p text:style-name="P31"><text:span text:style-name="T4">Profile of Canada’s Fur Trapping Industry and Variables Influencing its Sustainability: An Annotated Bibliography.</text:span> Edmonton: Canadian Circumpolar Institute. </text:p>
      <text:p text:style-name="Standard"/>
      <text:p text:style-name="Standard">Stewart, Elihu. 1913. <text:span text:style-name="T4">Down the Mackenzie and Up the Yukon in 1906</text:span>. London.</text:p>
      <text:p text:style-name="Standard"/>
      <text:p text:style-name="Standard">Stocco, Denise. 1973. <text:span text:style-name="T4">French-Canadian Colonization in Alberta.</text:span> Edmonton: Provincial </text:p>
      <text:p text:style-name="P22">Museum and Archives of Alberta.</text:p>
      <text:p text:style-name="Standard"/>
      <text:p text:style-name="Standard">Storrs, Monica. 1979.<text:span text:style-name="T4"> God's Galloping Girl: The Peace River Diaries of Monica Storrs, </text:span></text:p>
      <text:p text:style-name="P22"><text:soft-page-break/><text:span text:style-name="T4">1929 - 1931. </text:span>Vancouver: University of British Columbia Press.</text:p>
      <text:p text:style-name="Standard"/>
      <text:p text:style-name="Standard">Strange, H. G. L. 1954. <text:span text:style-name="T4">A Short History of Prairie Agriculture.</text:span> Winnipeg, MB: Searle </text:p>
      <text:p text:style-name="P22">Grain Co.</text:p>
      <text:p text:style-name="Standard"/>
      <text:p text:style-name="Standard">Strang, R.M. 1973. <text:span text:style-name="T4">Studies of Vegetation, Landform and Permafrost in the Mackenzie </text:span></text:p>
      <text:p text:style-name="P22"><text:span text:style-name="T4">Valley: Some Case Histories of Disturbance.</text:span> Ottawa: Information Canada.</text:p>
      <text:p text:style-name="P22"/>
      <text:p text:style-name="Standard">Strasbourg, Alvina. (n.d.) <text:span text:style-name="T4">Memories of a Métis Woman: Fort McMurray Yesterday and </text:span></text:p>
      <text:p text:style-name="P22"><text:span text:style-name="T4">Today</text:span>. Fort McMurray, Alberta: Self-published.</text:p>
      <text:p text:style-name="P22"/>
      <text:p text:style-name="Standard">Strathern, Gloria M. 1982. <text:span text:style-name="T4">Alberta, 1954-1979: A Provincial Bibliography.</text:span> </text:p>
      <text:p text:style-name="P22">Edmonton: University of Alberta, Dept. of Print. Services. </text:p>
      <text:p text:style-name="P22"/>
      <text:p text:style-name="Standard">––––––. 1988. <text:span text:style-name="T4">Alberta Newspapers 1880-1982: An Historical Directory. </text:span>Edmonton: </text:p>
      <text:p text:style-name="P22">University of Alberta Press.</text:p>
      <text:p text:style-name="Standard"/>
      <text:p text:style-name="Standard">Strickland, A. 1972. <text:s/><text:span text:style-name="T4">Lives of the Queens of England, from the Norman Conquest</text:span>. Bath: </text:p>
      <text:p text:style-name="P22">Cedric Chivers Limited. </text:p>
      <text:p text:style-name="Standard"/>
      <text:p text:style-name="Standard">Strong-Boag, Veronica and Anita Clair Fellman, <text:span text:style-name="T4">ed</text:span>. 1991.<text:span text:style-name="T4"> Rethinking Canada: The </text:span></text:p>
      <text:p text:style-name="P22"><text:span text:style-name="T4">Promise of Women’s History. </text:span>Toronto: Copp Clark Pitman Ltd.</text:p>
      <text:p text:style-name="Standard"/>
      <text:p text:style-name="Standard">Strong, W.L. and K.R. Leggatt. 1981. <text:span text:style-name="T4">Ecoregions of Alberta</text:span>. Alta. En. Nat. Resource, </text:p>
      <text:p text:style-name="P22">Resource Eval. Plan. Div., Edmonton.</text:p>
      <text:p text:style-name="P22"/>
      <text:p text:style-name="Standard">Stuart, E. Ross. 1984. <text:span text:style-name="T4">The History of Prairie Theatre</text:span>: <text:span text:style-name="T4">The Development of Theatre in </text:span></text:p>
      <text:p text:style-name="P22"><text:span text:style-name="T4">Alberta, Manitoba and Saskatchewan 1833-1982.</text:span> Toronto: Simon &amp; Pierre.</text:p>
      <text:p text:style-name="P22"/>
      <text:p text:style-name="Standard">Stumer, Harold Merritt. 1978. <text:span text:style-name="T4">This Was Klondike Fever. 1st ed. </text:span>Seattle: Superior </text:p>
      <text:p text:style-name="P22">Publishing Co.</text:p>
      <text:p text:style-name="Standard"/>
      <text:p text:style-name="Standard">Sunder, John E. 1968. <text:span text:style-name="T4">Joshua Pilcher: Fur Trader and Indian Agent.</text:span> Normal: University </text:p>
      <text:p text:style-name="P22">of Oklahoma Press.</text:p>
      <text:p text:style-name="P22"/>
      <text:p text:style-name="Standard">Swainger, Jon. 1998b. (Autumn) "Breaking the Peace: Fictions of the Law-Abiding </text:p>
      <text:p text:style-name="P22">Peace River Country, 1930-1950," <text:span text:style-name="T4">BC Studies</text:span>: No. 119, 5-25.</text:p>
      <text:p text:style-name="P22"/>
      <text:p text:style-name="Standard">Swainger, Jonathan Scott and Constance Backhouse. 2003. "Jim Phillips, Rosemary </text:p>
      <text:p text:style-name="P31">Gartner, and Kelly DeLuca: Police culture in British Columbia and "ordinary duty" in the Peace River country, 1910-39," In: <text:span text:style-name="T4">People and Place: Historical Influences on Legal Culture.</text:span> Vancouver: UBC Press.  </text:p>
      <text:p text:style-name="Standard"/>
      <text:p text:style-name="Standard">Swainson, Becky. 2009. <text:span text:style-name="T4">Rivers at Risk: The Status of Environmental Flows in Canada.</text:span> </text:p>
      <text:p text:style-name="P22">Toronto: WWF Canada.</text:p>
      <text:p text:style-name="Standard"/>
      <text:p text:style-name="Standard"><text:soft-page-break/>Sweeney, John. 1960.<text:span text:style-name="T4"> Rhymes and Verse by the Bard of Peace River: John Sweeney. </text:span></text:p>
      <text:p text:style-name="P22">Compiled by the Fairview Rotary Club. Published by "The Post".</text:p>
      <text:p text:style-name="P22"/>
      <text:p text:style-name="P8">Swift, Lewis. 1910. “Extracts from a Diary of Acting Game Guardian Lewis J. Swift in </text:p>
      <text:p text:style-name="P35">the year 1910 at Jasper Park.” Deciphered by George Camp. Sept. 1965. Jasper Yellowhead Archives. <text:s/></text:p>
      <text:p text:style-name="Standard"> </text:p>
      <text:p text:style-name="Standard">Switzer, Harvey A. 1960 (Summer)."On the Edson-Grande Prairie Trail." <text:span text:style-name="T4">Alberta </text:span></text:p>
      <text:p text:style-name="P22"><text:span text:style-name="T4">Historical Review.</text:span> <text:s/></text:p>
      <text:p text:style-name="Standard"/>
      <text:p text:style-name="Standard">Symington, Fraser. 1969. <text:span text:style-name="T4">The Canadian Indian: the Illustrated History of the Great </text:span></text:p>
      <text:p text:style-name="P22"><text:span text:style-name="T4">Tribes of Canada.</text:span> Toronto: Maclean-Hunter. <text:s/></text:p>
      <text:p text:style-name="Standard"> </text:p>
      <text:h text:style-name="Heading_20_2" text:outline-level="2">T.</text:h>
      <text:p text:style-name="Standard"/>
      <text:p text:style-name="Standard">Tait, C. M. 1905? <text:span text:style-name="T4">The Making of a Province: Alberta, Together with the Urban </text:span></text:p>
      <text:p text:style-name="P31"><text:span text:style-name="T4">Development and Rural Advancement of its Northern Part, in and Near the (at least) Provisional Capital, Edmonton.</text:span> Edmonton: s.n.</text:p>
      <text:p text:style-name="Standard"/>
      <text:p text:style-name="Standard">Tanner, James N., Alice Rigney, Jordan Kuschminder, Charles Cormack Gates, and the </text:p>
      <text:p text:style-name="P31">Athabasca Chipewyan First Nation. 2003. <text:span text:style-name="T4">Traditional Land Use Study</text:span>. Fort Chipewyan, AB: Athabasca Chipewyan First Nation.</text:p>
      <text:p text:style-name="Standard"/>
      <text:p text:style-name="Standard">Taschereau, P. M. 1985. <text:span text:style-name="T4">The Status of Ecological Reserves in Canada.</text:span> Halifax, N.S.: </text:p>
      <text:p text:style-name="P31">Canadian Council on Ecological Areas and the Institute for Resource and Environmental Studies, Dalhousie University.</text:p>
      <text:p text:style-name="Standard"/>
      <text:p text:style-name="Standard">Taylor, C. J. 1981. “Parks Canada Manuscript Report Series,” <text:span text:style-name="T4">Archivaria </text:span>12: 65-119. </text:p>
      <text:p text:style-name="P22">(1983 Bibliography A-2).</text:p>
      <text:p text:style-name="Standard"/>
      <text:p text:style-name="Standard">––––––. 1990<text:span text:style-name="T4">. Negotiating the Past: The Making of Canada's National Historic </text:span></text:p>
      <text:p text:style-name="P22"><text:span text:style-name="T4">Parks and Sites.</text:span> <text:s/>Montréal: McGill-Queen's University Press</text:p>
      <text:p text:style-name="Standard"/>
      <text:p text:style-name="Standard">––––––. 2004. <text:span text:style-name="T4">The Railway and Jasper National Park.</text:span> Canada: Western Canada </text:p>
      <text:p text:style-name="P22">Service Centre, Parks Canada.</text:p>
      <text:p text:style-name="Standard"/>
      <text:p text:style-name="Standard">Taylor, W.C. 1994. <text:span text:style-name="T4">Highland Soldiers: The Story of a Mountain Regiment</text:span>. Coyote </text:p>
      <text:p text:style-name="P22">Books, Canmore, AB. Distributed by Jasper-Yellowhead Historical Society. </text:p>
      <text:p text:style-name="Standard"/>
      <text:p text:style-name="Standard">Telfer, E. S. 1977. <text:span text:style-name="T4">Forest Practices and Wildlife on Experimental Watersheds at Hinton, </text:span></text:p>
      <text:p text:style-name="P22"><text:span text:style-name="T4">Alberta. </text:span>Edmonton: Canadian Wildlife Service.</text:p>
      <text:p text:style-name="P22"/>
      <text:p text:style-name="Standard">Tener, John. 1983. <text:span text:style-name="T4">Beaufort Sea Environmental Assessment Panel, Public Meetings: </text:span></text:p>
      <text:p text:style-name="P31"><text:span text:style-name="T4">community session.</text:span> Fort Good Hope, Northwest Territories. [s.l.] : Total Reporting Service.</text:p>
      <text:p text:style-name="Standard"><text:soft-page-break/></text:p>
      <text:p text:style-name="Standard">Tetso, John. 1970. <text:span text:style-name="T4">Trapping is My Life.</text:span> Toronto: Peter Martin and Associates.</text:p>
      <text:p text:style-name="Standard"/>
      <text:p text:style-name="Standard">Thiessen, Thomas D. and W. Raymond Wood. 1999. <text:span text:style-name="T4">Early fur trade on the Northern </text:span></text:p>
      <text:p text:style-name="P31"><text:span text:style-name="T4">Plains [electronic resource]: Canadian traders among the Mandan and Hidatsa Indians, 1738-1818 : the narratives of John Macdonell, David Thompson, Francois-Antoine Larocque, and Charles McKenzie</text:span>. Norman, Okla. : University of Oklahoma Press.</text:p>
      <text:p text:style-name="Standard"/>
      <text:p text:style-name="Standard">Thistle, Paul Clifford. 1986. <text:span text:style-name="T4">Indian-European Trade Relations in the Lower </text:span></text:p>
      <text:p text:style-name="P22"><text:span text:style-name="T4">Saskatchewan River Region to 1840. </text:span>Winnipeg: University of Manitoba Press.</text:p>
      <text:p text:style-name="Standard"/>
      <text:p text:style-name="Standard">Thom, Margaret M. and Ethel Blondin-Townsend. 1987. <text:span text:style-name="T4">Nahecho Keh Our Elders.</text:span> Fort </text:p>
      <text:p text:style-name="P22">Providence: Slavey Research Project.</text:p>
      <text:p text:style-name="P22"/>
      <text:p text:style-name="Standard">Thomas, Don W. 1966. <text:span text:style-name="T4">Men and Meridians: The History of Surveying and Mapping in </text:span></text:p>
      <text:p text:style-name="P22"><text:span text:style-name="T4">Canada.</text:span> Ottawa: Queen’s Printer.</text:p>
      <text:p text:style-name="P22"/>
      <text:p text:style-name="Standard">Thomas, Lewis G.<text:span text:style-name="T26"> </text:span>1975<text:span text:style-name="T4">. The Prairie West to 1905: A Canadian Sourcebook.</text:span> Toronto: </text:p>
      <text:p text:style-name="P22">Oxford University Press.</text:p>
      <text:p text:style-name="Standard"/>
      <text:p text:style-name="Standard">Thomas, Lewis H. ed. 1976. <text:span text:style-name="T4">Essays on Western History: In Honour of Lewis Gwynne<text:tab/> </text:span></text:p>
      <text:p text:style-name="P22"><text:span text:style-name="T4">Thomas. </text:span>Edmonton: University of Alberta Press.</text:p>
      <text:p text:style-name="P22"/>
      <text:p text:style-name="Standard">Thomas, Mai. 1965. <text:span text:style-name="T4">Grannies' Remedies.</text:span> New York: Gramercy Press. </text:p>
      <text:p text:style-name="Standard"/>
      <text:p text:style-name="Standard">Thomas, Richard. 1998. <text:span text:style-name="T4">The Boreal Forest Natural Region of Alberta</text:span>. Edmonton: The </text:p>
      <text:p text:style-name="P22">Dept.</text:p>
      <text:p text:style-name="Standard"/>
      <text:p text:style-name="Standard">Thomeus, E. 1983. “Letters of a Swedish Homesteader: Life in Magnolia 1905-1912.” </text:p>
      <text:p text:style-name="P31">Translated by H. Anderson. Library &amp; Archives Committee, Magnolia Multicultural Heritage Centre. </text:p>
      <text:p text:style-name="Standard"/>
      <text:p text:style-name="Standard">Thompson, David. 1796-1799. “Journey From Falls of St. Mary to G Portage and the Red </text:p>
      <text:p text:style-name="P31">Deer’s Lake. Winter There. June 1, 1798, to March 14, 1799.” Unpublished Manuscript, on file, Glenbow-Alberta Institute, Calgary. </text:p>
      <text:p text:style-name="Standard"/>
      <text:p text:style-name="Standard">––––––. 1799a. “Journey from Fort Augustus to the Forks of the Athabasca River. </text:p>
      <text:p text:style-name="P22">Manuscript, on file, Public Archives of Canada. </text:p>
      <text:p text:style-name="Standard"/>
      <text:p text:style-name="Standard">––––––. 1799b. “Journal of Occurrences at Fort George 1799.” Unpublished Manuscript, on file, Public Archives of Canada. </text:p>
      <text:p text:style-name="Standard"/>
      <text:p text:style-name="Standard">––––––. 1810-1812. “Journey from Boggy Hole on the Saskatchewan to the Athabasca </text:p>
      <text:p text:style-name="P31">River Oct. 29<text:span text:style-name="T1">th</text:span> 1810 to June 24<text:span text:style-name="T1">th</text:span>, 1812.” Unpublished Manuscript, on file, <text:soft-page-break/>Glenbow-Alberta Institute, Calgary, 1812. </text:p>
      <text:p text:style-name="P31"/>
      <text:p text:style-name="Standard">––––––. 1916 [reprint]. <text:span text:style-name="T4">David Thompson's Narrative of His Explorations in </text:span></text:p>
      <text:p text:style-name="P22"><text:span text:style-name="T4">Western Canada. </text:span>Toronto: Champlain Society. </text:p>
      <text:p text:style-name="P31"/>
      <text:p text:style-name="Standard">––––––. 1971. <text:span text:style-name="T4">Travels in Western North America, 1784-1812.</text:span> [V.G. Hopgood, </text:p>
      <text:p text:style-name="P22">ed.] Toronto: Macmillan of Canada. </text:p>
      <text:p text:style-name="P22"/>
      <text:p text:style-name="Standard">––––––. 2007. <text:span text:style-name="T4">Columbia Journals.</text:span> Bicentennial ed. Edited by Barbara Belyea. </text:p>
      <text:p text:style-name="P22">Montreal: McGill-Queen's University Press.</text:p>
      <text:p text:style-name="P22"/>
      <text:p text:style-name="Standard">Thompson, David, 1770-1857. 2009.<text:span text:style-name="T4"> The Writings of David Thompson. Volume 1, The </text:span></text:p>
      <text:p text:style-name="P31"><text:span text:style-name="T4">Travels, 1850 Version. </text:span>Edited with an introduction by William E. Moreau. Montreal: McGill-Queen's University Press; Seattle: University of Washington Press; Toronto: Champlain Society.</text:p>
      <text:p text:style-name="P31"/>
      <text:p text:style-name="Standard">Thompson, John K. 2001. <text:span text:style-name="T4">Cabin in the Pines</text:span>. Belleville, Ont., Epic Press.</text:p>
      <text:p text:style-name="Standard"/>
      <text:p text:style-name="Standard">Thompson, Ruby Trench. 1967. <text:span text:style-name="T4">Pioneers of Athabasca</text:span>. Edited by Raymond Thompson. </text:p>
      <text:p text:style-name="P22">R. Thompson Co.</text:p>
      <text:p text:style-name="P22"/>
      <text:p text:style-name="Standard">Thomson. Arthur H. 1982. <text:span text:style-name="T4">Our Place in the Province: Vols. 1-4. </text:span>Athabasca, Alberta: </text:p>
      <text:p text:style-name="P22">Athabasca County Board of Education.</text:p>
      <text:p text:style-name="P22"/>
      <text:p text:style-name="Standard">Thomson, Colin A. 1979. <text:span text:style-name="T4">Blacks in Deep Snow: Black Pioneers in Canada</text:span>. Don Mills, </text:p>
      <text:p text:style-name="P22">ON: Dent.</text:p>
      <text:p text:style-name="P22"/>
      <text:p text:style-name="Standard">––––––. 1984. <text:span text:style-name="T4">Swift Runner.</text:span> Calgary: Detselig Enterprises.</text:p>
      <text:p text:style-name="P22"/>
      <text:p text:style-name="Standard">––––––. 2004. <text:span text:style-name="T4">The Romance of Alberta Settlements.</text:span> Centennial Edition. Calgary: </text:p>
      <text:p text:style-name="P22">Detselig Enterprises. </text:p>
      <text:p text:style-name="P22"/>
      <text:p text:style-name="Standard">––––––. 2006. <text:span text:style-name="T4">Sounds like Alberta: (1754-1905).</text:span> Calgary: Detselig </text:p>
      <text:p text:style-name="P22">Enterprises. </text:p>
      <text:p text:style-name="P31"/>
      <text:p text:style-name="Standard">Thornton, Mildred Valley. 1966. <text:span text:style-name="T4">Indian Lives and Legends.</text:span> Vancouver: Mitchell Press. </text:p>
      <text:p text:style-name="Standard"/>
      <text:p text:style-name="Standard">Thraves, B.D. 2005. <text:span text:style-name="T4">Prairie Perspectives: Geographical Essays.</text:span> Volume 5. Regina: </text:p>
      <text:p text:style-name="P22">University of Regina, Department of Geography. </text:p>
      <text:p text:style-name="Standard"/>
      <text:p text:style-name="Standard">Thurber Consultants. 1976. <text:span text:style-name="T4">Sites C and E Hydroelectric Proposals, Lower Peace River </text:span></text:p>
      <text:p text:style-name="P22"><text:span text:style-name="T4">Environmental Study: A Report to the HC Hydro and Power Authority</text:span>. Victoria. </text:p>
      <text:p text:style-name="Standard"/>
      <text:p text:style-name="Standard">Tough, Frank. 1992. "Aboriginal Rights Versus the Deed of Surrender: The Legal R</text:p>
      <text:p text:style-name="P31">Rights of Native Peoples and Canada's Acquisition of the Hudson's Bay Company Territory," <text:span text:style-name="T4">Prairie Forum</text:span> 17, No. 2: 225-50.</text:p>
      <text:p text:style-name="P31"><text:soft-page-break/></text:p>
      <text:p text:style-name="Standard">Townshend, Nancy. 2005. <text:span text:style-name="T4">A History of Art in Alberta, 1905-1970. </text:span>Calgary: Bayeux Arts </text:p>
      <text:p text:style-name="P22">Inc.</text:p>
      <text:p text:style-name="Standard"/>
      <text:p text:style-name="Standard">Traill, W.E. 1874a. Letter to Mary, February 15. Traill Papers, Glenbow-Alberta </text:p>
      <text:p text:style-name="P22">Institute, Calgary. </text:p>
      <text:p text:style-name="Standard"/>
      <text:p text:style-name="Standard">––––––. 1874b. Letter to Mother, September 1. Traill Papers, Glenbow-Alberta Institute, </text:p>
      <text:p text:style-name="P22">Calgary. </text:p>
      <text:p text:style-name="Standard"/>
      <text:p text:style-name="Standard">––––––. 1874c. Letter to Kate, October 15. Traill Papers, Glenbow-Alberta Institute, </text:p>
      <text:p text:style-name="P22">Calgary. </text:p>
      <text:p text:style-name="Standard"/>
      <text:p text:style-name="Standard">––––––. 1874d. Letter to Mother, November 22. Traill Papers, Glenbow-Alberta Institute, </text:p>
      <text:p text:style-name="P22">Calgary. </text:p>
      <text:p text:style-name="Standard"/>
      <text:p text:style-name="Standard">––––––. 1875. Letter to Annie, January 3. Traill Papers, Glenbow-Alberta Institute, </text:p>
      <text:p text:style-name="P22">Calgary. </text:p>
      <text:p text:style-name="Standard"/>
      <text:p text:style-name="Standard">––––––. 1877a. Letter to Lawrence Clark, July 10. Hardisty Papers, Glenbow-Alberta </text:p>
      <text:p text:style-name="P22">Institute, Calgary. </text:p>
      <text:p text:style-name="Standard"/>
      <text:p text:style-name="Standard">––––––. 1877b. Letter to Richar Hardisty, September 12. Hardisty Papers, Glenbow-</text:p>
      <text:p text:style-name="P22">Alberta Institute, Calgary. </text:p>
      <text:p text:style-name="Standard"/>
      <text:p text:style-name="Standard">––––––. 1877c. Letter to Richard Hardisty, September 24. Hardisty Papers, Glenbow-</text:p>
      <text:p text:style-name="P22">Alberta Institute, Calgary. </text:p>
      <text:p text:style-name="Standard"/>
      <text:p text:style-name="Standard">––––––. 1877d. Letter to Richard Hardisty, October 16. Hardisty Papers, Glenbow-</text:p>
      <text:p text:style-name="P22">Alberta Institute, Calgary. </text:p>
      <text:p text:style-name="Standard"/>
      <text:p text:style-name="Standard">––––––. 1877e. Letter to Lawrence Clark, June 20. <text:s/>Hardisty Papers, Glenbow-Alberta </text:p>
      <text:p text:style-name="P22">Institute, Calgary. </text:p>
      <text:p text:style-name="Standard"/>
      <text:p text:style-name="Standard">––––––. 1878a. Lac La Biche Chiefs Answer to Governor’s Message, January 3. Hardisty </text:p>
      <text:p text:style-name="P22">Papers, Glenbow-Alberta Institute, Calgary. </text:p>
      <text:p text:style-name="Standard"><text:s/></text:p>
      <text:p text:style-name="Standard">––––––. 1878b. Letter to Richard Hardisty, January 5. Hardisty Papers, Glenbow-Alberta </text:p>
      <text:p text:style-name="P22">Institute, Calgary. </text:p>
      <text:p text:style-name="Standard"/>
      <text:p text:style-name="Standard">––––––. 1878c. Letter to Mother, February 15. Traill Papers, Glenbow-Alberta Institute, </text:p>
      <text:p text:style-name="P22">Calgary. </text:p>
      <text:p text:style-name="Standard"/>
      <text:p text:style-name="Standard">––––––. 1878d. Letter to Annie, October 6. Traill Papers, Glenbow-Alberta Institute, </text:p>
      <text:p text:style-name="P22">Calgary. </text:p>
      <text:p text:style-name="Standard"/>
      <text:p text:style-name="Standard"><text:soft-page-break/>––––––. 1878e. Letter to Richard Hardisty, November 26. Traill Papers, Glenbow-</text:p>
      <text:p text:style-name="P22">Alberta Institute, Calgary. </text:p>
      <text:p text:style-name="Standard"/>
      <text:p text:style-name="Standard">––––––. 1879. Letter to Mother, August 3. Traill Papers, Glenbow-Alberta Institute, </text:p>
      <text:p text:style-name="P22">Calgary. </text:p>
      <text:p text:style-name="Standard"/>
      <text:p text:style-name="Standard">––––––. 1881a. Letter to Annie, January 5. Traill Papers, Glenbow-Alberta Institute, </text:p>
      <text:p text:style-name="P22">Calgary. </text:p>
      <text:p text:style-name="Standard"/>
      <text:p text:style-name="Standard">––––––. 1881b. Letter to Mother, July 3. Traill Papers, Glenbow-Alberta Institute, </text:p>
      <text:p text:style-name="P22">Calgary. </text:p>
      <text:p text:style-name="Standard"/>
      <text:p text:style-name="Standard">––––––. n.d. Reminiscence, “So the Poor Indian.” Unpublished Papers, Glenbow-Alberta </text:p>
      <text:p text:style-name="P22">Institute, Calgary. </text:p>
      <text:p text:style-name="Standard"><text:s/></text:p>
      <text:p text:style-name="Standard">Treude, Erhard. 1979. "Forty Years of Reindeer Herding in the Mackenzie Delta, NWT," </text:p>
      <text:p text:style-name="P22"><text:span text:style-name="T4">Polarforschung </text:span>45: 121–38.</text:p>
      <text:p text:style-name="Standard"/>
      <text:p text:style-name="Standard">Troper, Harold M. 1972. “The Creek Negros of Oklahoma and Canadian Immigration, </text:p>
      <text:p text:style-name="P22">1909-1911,” <text:span text:style-name="T4">Canadian Historical Review.</text:span> Vol. 53, No. 3.</text:p>
      <text:p text:style-name="P22"/>
      <text:p text:style-name="Standard">Trott, Christopher G. 2000. "Structure Into Practice: A Theory of Inuit Music," In: </text:p>
      <text:p text:style-name="P31"><text:span text:style-name="T4">Indigenous Religious Musics.</text:span> Edited by Karen Ralls-Macleod and Graham Harvey. Aldershot; Burlington, USA: Ashgate.</text:p>
      <text:p text:style-name="Standard"/>
      <text:p text:style-name="Standard">Truax, Madelon F. and Beth Sheehan. 1988.<text:span text:style-name="T4"> People of the Pass: a Human Interest Story </text:span></text:p>
      <text:p text:style-name="P31"><text:span text:style-name="T4">of the Monkman Pass. </text:span>Grande Prairie: Beaverlodge and District Historical Association.</text:p>
      <text:p text:style-name="P31"/>
      <text:p text:style-name="Standard">Truxler, Agnes. 1975. Personal resume, J. Hanington personal papers, Hinton. </text:p>
      <text:p text:style-name="Standard"/>
      <text:p text:style-name="Standard">Tuck, Esme. 1954. <text:span text:style-name="T4">A Brief History of Pouce Coupe Village and District of British </text:span></text:p>
      <text:p text:style-name="P22"><text:span text:style-name="T4">Columbia.</text:span> Pouce Coupe, B.C.: Pouce Coupe Women's Institute, ca. </text:p>
      <text:p text:style-name="P22"/>
      <text:p text:style-name="Standard">Turcotte, J. A. 1985. <text:span text:style-name="T4">Memoirs of a Jubelarian, 1924-1974.</text:span> Fort McMurray: Fort </text:p>
      <text:p text:style-name="P22">McMurray Catholic Board of Education.</text:p>
      <text:p text:style-name="Standard"/>
      <text:p text:style-name="Standard">Turner, Dick. 1977. <text:span text:style-name="T4">Sunrise on Mackenzie.</text:span> Saanichton, B.C., Hancock House. [contains </text:p>
      <text:p text:style-name="P22">text of Treaty 8 as an appendix].</text:p>
      <text:p text:style-name="Standard"/>
      <text:p text:style-name="Standard">Turner, J.P. 1950. <text:span text:style-name="T4">The North West Mounted Police, 1873-1893.</text:span> 2 Volumes. Ottawa: The </text:p>
      <text:p text:style-name="P22">King's Printer.</text:p>
      <text:p text:style-name="Standard"/>
      <text:p text:style-name="Standard">Twigg, Alan. 2006. <text:span text:style-name="T4">Thompson's Highway: British Columbia's Fur Trade, 1800-1850: </text:span></text:p>
      <text:p text:style-name="P22"><text:span text:style-name="T4">The Literary Origins of British Columbia.</text:span> Vancouver: Ronsdale Press.</text:p>
      <text:p text:style-name="Standard"/>
      <text:p text:style-name="Standard"><text:soft-page-break/>Tyrrell, J.B. 1887. <text:span text:style-name="T4">Report on a Part of Northern Alberta and Portion of Adjacent </text:span></text:p>
      <text:p text:style-name="P31"><text:span text:style-name="T4">Districts of Assiniboia and Saskatchewan. Part E. Annual Report, 1886</text:span>. Geological and Natural History Survey of Canada. Montreal: Dawson Bros.</text:p>
      <text:p text:style-name="P16"/>
      <text:p text:style-name="Standard">––––––. 1911. <text:span text:style-name="T4">A Journey from Prince of Whales’s Fort in Hudson’s Bay to the </text:span></text:p>
      <text:p text:style-name="P31"><text:span text:style-name="T4">Northern Ocean in the Years 1769, 1770, 1771, and 1772. </text:span>Toronto: The Champlain Society. </text:p>
      <text:p text:style-name="Standard"/>
      <text:p text:style-name="Standard">––––––. 1934. <text:span text:style-name="T4">Journals of Samuel Hearne and Philip Turnor.</text:span> Toronto: The Champlain </text:p>
      <text:p text:style-name="P22">Society. </text:p>
      <text:p text:style-name="Standard"/>
      <text:p text:style-name="Standard">––––––. 1968. <text:span text:style-name="T4">David Thompson’s Narrative of his Explorations in Western America, </text:span></text:p>
      <text:p text:style-name="P22"><text:span text:style-name="T4">1784-1812.</text:span> New York: Greenwood Press, Publishers.</text:p>
      <text:p text:style-name="Standard"/>
      <text:p text:style-name="Standard">––––––. <text:span text:style-name="T4">ed</text:span>. 1931. <text:span text:style-name="T4">Documents relating to the early history of Hudson Bay with </text:span></text:p>
      <text:p text:style-name="P31"><text:span text:style-name="T4">introduction and notes, by by Tyrrell, Joseph Burr, 1858-1957., Silvy, Antoine, 1638-1711., Marest, Gabriel, 1662-1714., Bacqueville de La Potherie, M. de (Claude-Charles Le Roy), 1668-1738., Oldmixon, Mr. (John), 1673-1742.</text:span> Toronto: The Champlain Society.</text:p>
      <text:p text:style-name="P31"/>
      <text:p text:style-name="Standard">Tyrrell, J.B with D.B. Dowling. 1897. <text:span text:style-name="T4">Report on the Country Between Athabasca Lake </text:span></text:p>
      <text:p text:style-name="P31"><text:span text:style-name="T4">and the Churchill River in Canada.:</text:span> Ann. Rep. Geol. Surv. of Canada, Vol. III, Part D. n.p.</text:p>
      <text:p text:style-name="Standard"/>
      <text:p text:style-name="Standard">Tyrrell, J.W. 1897 [1973]. <text:span text:style-name="T4">Across the Subarctics of Canada: A Journey of 3200 Miles by </text:span></text:p>
      <text:p text:style-name="P22"><text:span text:style-name="T4">Canoe and Snowshoe Through the Barren Lands</text:span>. Toronto: William Briggs.</text:p>
      <text:h text:style-name="Heading_20_2" text:outline-level="2">U.</text:h>
      <text:p text:style-name="Standard"/>
      <text:p text:style-name="Standard">Umfreville, Edward. 1954. <text:span text:style-name="T4">The Present State of the Hudson’s Bay Containing a Full </text:span></text:p>
      <text:p text:style-name="P22"><text:span text:style-name="T4">Description of That Settlement, and the Adjacent Country. </text:span>Toronto: The Ryerson </text:p>
      <text:p text:style-name="P22">Press. </text:p>
      <text:p text:style-name="P22"/>
      <text:p text:style-name="Standard">Union of British Columbia Indian Chiefs. 1973. <text:span text:style-name="T4">Notes on the Present State of </text:span></text:p>
      <text:p text:style-name="P24">Understanding and Research on Treaty 8.</text:p>
      <text:p text:style-name="P22"/>
      <text:p text:style-name="Standard"><text:span text:style-name="T13">United Church of Canada. Westlock and District Pastoral Charge. 1975. </text:span><text:span text:style-name="T6">The First Fifty </text:span></text:p>
      <text:p text:style-name="P22"><text:span text:style-name="T6">Years</text:span><text:span text:style-name="T13">. s.l.: Westlock and District Pastoral Charge.</text:span></text:p>
      <text:p text:style-name="P23"/>
      <text:p text:style-name="Standard">University of Alberta. 2001. “Culture, Ecology and Restoration Project: Exploring the </text:p>
      <text:p text:style-name="P31">Human History of the Upper Athabasca Valley. Farmsteads in the Upper Athabasca Valley.” CD ROM, Edmonton. </text:p>
      <text:p text:style-name="P31"/>
      <text:p text:style-name="Standard">Unknown. 1984. <text:span text:style-name="T4">Athabasca: The Geographic Centre of Alberta</text:span>. Athabasca, Ab.: s.n.</text:p>
      <text:p text:style-name="Standard"/>
      <text:p text:style-name="Standard">Urion, J. 1995. <text:span text:style-name="T4">An Ecological History of the Palisades Site.</text:span> Unpublished Manuscript.</text:p>
      <text:p text:style-name="Standard"><text:soft-page-break/></text:p>
      <text:p text:style-name="Standard">Usher, Peter J. 1971. <text:span text:style-name="T4">Fur Trade Posts of the Northwest Territories 1870–1970</text:span>. Ottawa: </text:p>
      <text:p text:style-name="P22">Northern Science Research Group. </text:p>
      <text:p text:style-name="Standard"/>
      <text:p text:style-name="Standard">––––––. 1971. “The Canadian Western Arctic: A Century of Change,” <text:span text:style-name="T4">Anthropologica</text:span> </text:p>
      <text:p text:style-name="P22">n.s. Vol. 13, No. 2: 169-183: Ottawa. </text:p>
      <text:p text:style-name="P22"/>
      <text:p text:style-name="Standard">––––––. 1971. The Bankslanders: Economy and Ecology of a Frontier Trapping </text:p>
      <text:p text:style-name="P22">Community. Ottawa: Information Canada.</text:p>
      <text:p text:style-name="P22"/>
      <text:p text:style-name="Standard">––––––. 1973. <text:span text:style-name="T4">Land Regulation in the Canadian North</text:span>. Ottawa, Canadian Arctic </text:p>
      <text:p text:style-name="P22">Resources Committee.</text:p>
      <text:p text:style-name="P22"/>
      <text:p text:style-name="Standard">––––––. 1973. <text:span text:style-name="T4">The Committee for Original Peoples' Entitlement.</text:span> Inuvik, N.W.T. : </text:p>
      <text:p text:style-name="P22">Committee for Original Peoples' Entitlement.</text:p>
      <text:p text:style-name="Standard"/>
      <text:p text:style-name="Standard">––––––. 1977. <text:span text:style-name="T4">Historical Statistics Approximating Fur, Fish and Game Harvests in the </text:span></text:p>
      <text:p text:style-name="P31"><text:span text:style-name="T4">Mackenzie Valley, N.W.T. 1915-1976. </text:span>Ottawa: Department of Education, Government of the Northwest Territories.</text:p>
      <text:p text:style-name="P22"/>
      <text:p text:style-name="Standard">––––––. 1978. <text:span text:style-name="T4">Native Land Claims and Social Scientific Research in Northern Canada.</text:span> </text:p>
      <text:p text:style-name="P22">Ottawa: Peter J. Usher Consulting Services.</text:p>
      <text:p text:style-name="P22"/>
      <text:p text:style-name="Standard">––––––. 1979. <text:span text:style-name="T4">Environmental Conservation, Wildlife Management and Native Rights in </text:span></text:p>
      <text:p text:style-name="P22"><text:span text:style-name="T4">Northern Canada</text:span>. Ottawa: Canadian Arctic Resources Committee.</text:p>
      <text:p text:style-name="P22"/>
      <text:p text:style-name="Standard">––––––. 1982. <text:span text:style-name="T4">Assessing the Impact of Industry in the Beaufort Sea Region</text:span>. Ottawa : P.J. </text:p>
      <text:p text:style-name="P22">Usher Consulting Services.</text:p>
      <text:p text:style-name="P22"/>
      <text:p text:style-name="Standard">––––––. 1982? “Unfinished Business on the Frontier,” <text:span text:style-name="T4">The Canadian Geographer, </text:span>Vol. </text:p>
      <text:p text:style-name="P22">26, No. 3.</text:p>
      <text:p text:style-name="P22"/>
      <text:p text:style-name="Standard">––––––. 1985. <text:span text:style-name="T4">An Evaluation of Native Harvest Survey Methodologies in Northern </text:span></text:p>
      <text:p text:style-name="P22"><text:span text:style-name="T4">Canada. </text:span>Ottawa: Environmental Studies Revolving Funds.</text:p>
      <text:p text:style-name="P22"/>
      <text:p text:style-name="Standard">––––––. 1986. <text:span text:style-name="T4">Property, the Basis of Inuit Hunting Rights: A New Approach.</text:span> Ottawa: </text:p>
      <text:p text:style-name="P22">Inuit Committee on National Issues.</text:p>
      <text:p text:style-name="P22"/>
      <text:p text:style-name="Standard">––––––. 1989. <text:span text:style-name="T4">Towards a Strategy for Supporting the Domestic Economy of the </text:span></text:p>
      <text:p text:style-name="P22"><text:span text:style-name="T4">Northwest Territories.</text:span> Yellowknife, N.W.T.: The Committee.</text:p>
      <text:p text:style-name="P22"/>
      <text:p text:style-name="Standard">––––––. 1990. <text:span text:style-name="T4">Recent and Current Land Use and Occupancy in the Northwest Territories </text:span></text:p>
      <text:p text:style-name="P31"><text:span text:style-name="T4">by Chipewyan-Denésutine Bands (Saskatchewan Athabasca Region).</text:span> <text:s/>Ottawa: P.J. Usher Consulting Services.</text:p>
      <text:p text:style-name="Standard"/>
      <text:h text:style-name="Heading_20_2" text:outline-level="2"><text:soft-page-break/></text:h>
      <text:p text:style-name="Standard"/>
      <text:p text:style-name="Standard"/>
      <text:p text:style-name="Standard"/>
      <text:p text:style-name="Standard"/>
      <text:p text:style-name="Standard"/>
      <text:p text:style-name="Standard"/>
      <text:h text:style-name="Heading_20_2" text:outline-level="2">V.</text:h>
      <text:p text:style-name="Standard"/>
      <text:p text:style-name="P12">Vance, Robert E, Alwynne B Beaudoin, and Brian H Luckman. 1995. “The </text:p>
      <text:p text:style-name="P12"><text:tab/>Paleoecologicial Record of 6 Ka BP Climate in the Canadian Prairie Provinces,” </text:p>
      <text:p text:style-name="P12"><text:span text:style-name="T7"><text:tab/>Geographie Physique et Quaternaire</text:span> 49, No. 1: 81-98. <text:s/></text:p>
      <text:p text:style-name="Standard"/>
      <text:p text:style-name="Standard">Vanderhill, Burke G. 1982. "The Passing of the Pioneer Fringe in Western Canada," </text:p>
      <text:p text:style-name="P22"><text:span text:style-name="T4">Geographical Review</text:span>, 72: 200–17. </text:p>
      <text:p text:style-name="P22"/>
      <text:p text:style-name="Standard">Vandiveer, Clarence A. 1929. <text:span text:style-name="T4">The Fur-Trade and Early Western Exploration.</text:span> Cleveland: </text:p>
      <text:p text:style-name="P22">The Arthur H. Clark Company.</text:p>
      <text:p text:style-name="P22"/>
      <text:p text:style-name="Standard">van Herk, Aritha. 2002. <text:span text:style-name="T4">Mavericks: An Incorrigible History of Alberta</text:span>. Red Deer </text:p>
      <text:p text:style-name="P22">College Toronto: Penguin Canada. </text:p>
      <text:p text:style-name="Standard"/>
      <text:p text:style-name="Standard">Van Kirk, Sylvia. 1999. <text:span text:style-name="T4">Many Tender Ties: Women in Fur-Trade Society, 1670-1870. </text:span></text:p>
      <text:p text:style-name="P22">Winnipeg: Watson &amp; Dwyer.</text:p>
      <text:p text:style-name="P22"/>
      <text:p text:style-name="Standard">––––––. 1984. “The Role of Native Women in the Fur Trade Society of </text:p>
      <text:p text:style-name="P31">WesternCanada, 1670-1830,” <text:span text:style-name="T4">Frontiers: A Journal of Women Studies</text:span> Vol. 7, No. 3: 9-13.</text:p>
      <text:p text:style-name="P22"/>
      <text:p text:style-name="Standard">Van Kleek, Edith. 1980. <text:span text:style-name="T4">Our Trail...North: A True Story of Pioneering in the Peace River </text:span></text:p>
      <text:p text:style-name="P22"><text:span text:style-name="T4">Country of Northern Alberta.</text:span> Stettler, AB: Edith Van Kleek. </text:p>
      <text:p text:style-name="P22"/>
      <text:p text:style-name="Standard">Vanstone, James W. 1974. <text:span text:style-name="T4">Athabaskan Adaptations: Hunters and Fishers of the </text:span></text:p>
      <text:p text:style-name="P22"><text:span text:style-name="T4">Subarctic Forests. </text:span>Chicago: Aldine Publishing Co.</text:p>
      <text:p text:style-name="Standard"/>
      <text:p text:style-name="Standard">––––––. 1991. “The Isaac Cowie Collection of Plains Cree Material </text:p>
      <text:p text:style-name="P31">Culture from Central Alberta.” <text:span text:style-name="T4">Fieldiana: Anthropology</text:span>, New Series No. 17: 1–56. </text:p>
      <text:p text:style-name="P8"/>
      <text:p text:style-name="Standard"><text:span text:style-name="T13">Ventress, Cora. 1973. </text:span><text:span text:style-name="T6">The Peacemakers of North Peace.</text:span><text:span text:style-name="T13"> Fort St. John, BC: Davies, </text:span></text:p>
      <text:p text:style-name="P23">Ventress and Kyllo.</text:p>
      <text:p text:style-name="P8"/>
      <text:p text:style-name="Standard"><text:span text:style-name="T13">Verner, C. 1971. “The Arrowsmith Firm and the Cartography of Canada,” </text:span><text:span text:style-name="T6">The Canadian </text:span></text:p>
      <text:p text:style-name="P22"><text:span text:style-name="T6">Cartographer</text:span><text:span text:style-name="T13">. Vol. 8, No. 1: 1-7. </text:span></text:p>
      <text:p text:style-name="P23"><text:soft-page-break/></text:p>
      <text:p text:style-name="Standard">Vickers, J. Rod. 1986. <text:span text:style-name="T4">Alberta Plains Prehistory: A Review.</text:span> Archaeological Survey of </text:p>
      <text:p text:style-name="P22">Alberta. Occasional Paper No. 27. Edmonton: Alberta Culture.</text:p>
      <text:p text:style-name="Standard"/>
      <text:p text:style-name="Standard">––––––. 2003, Napi Figures, Boulder Outline Effigies on the Plains. In: </text:p>
      <text:p text:style-name="P31"><text:span text:style-name="T4">Archaeology in Alberta, A View from the New Millennium,</text:span> Edited by Jack W. Brink and John F. Dormaar. Medicine Hat: The Archaeological Society of Alberta. 242-255. </text:p>
      <text:p text:style-name="P31"/>
      <text:p text:style-name="Standard">Villiers, D. 1968. <text:span text:style-name="T4">The Central Mackenzie: An Area Economic Survey.</text:span> Ottawa: Resources </text:p>
      <text:p text:style-name="P22">and Industrial Division, Dept. of Indian Affairs and Northern Development.</text:p>
      <text:p text:style-name="Standard"/>
      <text:p text:style-name="Standard">Vincent, Warwick F. and Johanna Laybourn-Parry. 2008. <text:span text:style-name="T4">Polar Lakes and Rivers: </text:span></text:p>
      <text:p text:style-name="P31"><text:span text:style-name="T4">Limnology of Arctic and Antarctic Aquatic Ecosystems. <text:s/></text:span>New York: Oxford University Press.</text:p>
      <text:p text:style-name="P31"/>
      <text:p text:style-name="Standard">Vitt, D.H, L.A. Halsey, and B.J. Nicholson. The Mackenzie River Basin Wetland </text:p>
      <text:p text:style-name="P31">Complex. Chapter 6. In: <text:span text:style-name="T4">The World's Largest Wetlands: Ecology and Conservation</text:span>. Edited by Lauchlan H. Fraser and Paul A. Keddy. Cambridge; New York: Cambridge University Press.</text:p>
      <text:p text:style-name="P31"/>
      <text:p text:style-name="Standard">Vizenor, Gerald Robert. 1978. <text:span text:style-name="T4">Wordarrows: Indians and Whites in the New Fur Trade. <text:s/></text:span></text:p>
      <text:p text:style-name="P22">Minneapolis : University of Minnesota Press.</text:p>
      <text:p text:style-name="Standard"/>
      <text:p text:style-name="Standard">Von Hauff, Donna, ed. 1992. <text:span text:style-name="T4">Alberta’s Parks: Our Legacy. </text:span>Edmonton: Alberta </text:p>
      <text:p text:style-name="P22">Recreation, Parks and Wildlife Foundation. </text:p>
      <text:p text:style-name="P31"/>
      <text:p text:style-name="Standard">Voyageur, Cora J. 2000. "A Media Account of the Government's Acquisition of Treaty </text:p>
      <text:p text:style-name="P22">8 Lands," <text:span text:style-name="T4">Prairie Forum </text:span>25, No. 2: 271-82.</text:p>
      <text:p text:style-name="Standard"/>
      <text:p text:style-name="Standard">Vyvyan, Clara Coltman Rogers, I. S. MacLaren and Lisa N. LaFramboise. 1998. <text:span text:style-name="T4">The </text:span></text:p>
      <text:p text:style-name="P31"><text:span text:style-name="T4">ladies, the Gwich'in, and the Rat: Travels on the Athabasca, Mackenzie, Rat, Porcupine, and Yukon Rivers in 1926</text:span>. <text:s/>(Illustrated edition). Edmonton: University of Alberta.</text:p>
      <text:h text:style-name="Heading_20_2" text:outline-level="2">W.</text:h>
      <text:p text:style-name="Standard"/>
      <text:p text:style-name="Standard">Wade, Mason. <text:span text:style-name="T4">ed</text:span>. 1969. <text:span text:style-name="T4">Regionalism in the Canadian Community, 1867-1967.</text:span> Toronto: </text:p>
      <text:p text:style-name="P22">University of Toronto Press.</text:p>
      <text:p text:style-name="P22"/>
      <text:p text:style-name="Standard">Wade, Mark Sweeten. 1927. <text:span text:style-name="T4">Mackenzie of Canada: The Life and Adventures of </text:span></text:p>
      <text:p text:style-name="P22"><text:span text:style-name="T4">Alexander Mackenzie, Discoverer. </text:span>Edinburgh: Blackwood &amp; Sons, Ltd.</text:p>
      <text:p text:style-name="Standard"/>
      <text:p text:style-name="Standard">Wagner, Anton. 2005. <text:span text:style-name="T4">A Preliminary Bibliography and Database of Canadian Theatre </text:span></text:p>
      <text:p text:style-name="P31"><text:span text:style-name="T4">Reviews 1900-1992</text:span> [electronic resource]. Fredericton, N.B.: University of New Brunswick.</text:p>
      <text:p text:style-name="Standard"><text:soft-page-break/></text:p>
      <text:p text:style-name="Standard">Wagner, H.R. 1955. <text:span text:style-name="T4">Peter Pond, Fur Trader &amp; Explorer. </text:span>New Haven: Yale University </text:p>
      <text:p text:style-name="P22">Library. </text:p>
      <text:p text:style-name="P22"/>
      <text:p text:style-name="Standard">Waiser, W.A. 1979. “The North-West Mounted Police in 1874-1889: A Statistical </text:p>
      <text:p text:style-name="P22">Study,” No. 117.</text:p>
      <text:p text:style-name="Standard"/>
      <text:p text:style-name="Standard">––––––. 1986. “A Bear Garden: James Melville Macoun and the 1904 Peace River </text:p>
      <text:p text:style-name="P22">Controversy,” <text:span text:style-name="T4">Canadian Historical Review</text:span> Vol. 67, No. 1: 42-61. </text:p>
      <text:p text:style-name="P22"/>
      <text:p text:style-name="Standard"><text:span text:style-name="T13">––––––. 1993. </text:span><text:span text:style-name="T6">The New Northwest: The Photographs of the Frank Crean </text:span></text:p>
      <text:p text:style-name="P22"><text:span text:style-name="T6">Expeditions, 1908-1909.</text:span><text:span text:style-name="T13"> Saskatoon: Fifth House.</text:span></text:p>
      <text:p text:style-name="Standard"/>
      <text:p text:style-name="Standard"><text:span text:style-name="T13">––––––. 1995. </text:span><text:span text:style-name="T6">Park Prisoners: The Untold Story of Western Canada’s National </text:span></text:p>
      <text:p text:style-name="P22"><text:span text:style-name="T6">Parks, 1915-1946.</text:span><text:span text:style-name="T13"> Calgary: Fifth House.</text:span></text:p>
      <text:p text:style-name="P21"/>
      <text:p text:style-name="Standard">Walde, Dale and David Meyer, 2003. “Pre-Contact Pottery in Alberta: An Overview,” In: </text:p>
      <text:p text:style-name="P31"><text:span text:style-name="T4">Archaeology in Alberta, A View from the New Millennium,</text:span> Edited by Jack W. Brink and John F. Dormaar. Medicine Hat: The Archaeological Society of Alberta. 132-152. </text:p>
      <text:p text:style-name="P31"/>
      <text:p text:style-name="P12">Walker, E. G. 1992. “The Gowen Sites: Cultural Responses to Climatic Warming on the </text:p>
      <text:p text:style-name="P36">Northern Plains (7500-5000 B.P.).” Archaeological Survey of Canada Mercury Series Paper, Ottawa: Canadian Museum of Civilization.</text:p>
      <text:p text:style-name="P21"/>
      <text:p text:style-name="Standard">Walker, Ella Jacoby. 1947. <text:span text:style-name="T4">Fortress North.</text:span> Toronto: Thomas Allen Ltd.</text:p>
      <text:p text:style-name="Standard"/>
      <text:p text:style-name="P12"><text:span text:style-name="T18">Wall, E., B. Smit and J. Wandel. </text:span><text:span text:style-name="T7">eds.</text:span> 2007. <text:span text:style-name="T7">Farming in a Changing Climate: </text:span></text:p>
      <text:p text:style-name="P12"><text:span text:style-name="T7"><text:tab/>Agricultural Adaptation in Canada.</text:span> Vancouver: UBC Press.</text:p>
      <text:p text:style-name="Standard"/>
      <text:p text:style-name="Standard">Wallace, J.N. 1922. “Early Fur Trading Posts in Alberta,” <text:span text:style-name="T4">Alberta Land Surveyors’ </text:span></text:p>
      <text:p text:style-name="P22"><text:span text:style-name="T4">Association Annual Report, </text:span>pp. 1-7.<text:span text:style-name="T4"> </text:span></text:p>
      <text:p text:style-name="P24"/>
      <text:p text:style-name="Standard">––––––. 1928. “The Explorer of Finlay River in 1824,” <text:span text:style-name="T4">Canadian Historical </text:span></text:p>
      <text:p text:style-name="P22"><text:span text:style-name="T4">Review,</text:span> Vol. 9, No. 1: 25-31 </text:p>
      <text:p text:style-name="P22"/>
      <text:p text:style-name="Standard">––––––. 1929. <text:span text:style-name="T4">The Wintering Partners on Peace River: From the Earliest Records to the </text:span></text:p>
      <text:p text:style-name="P31"><text:span text:style-name="T4">Union in 1821, with a Summary of the Dunvegan Journal, 1806.</text:span> Thorburn and Abbott. </text:p>
      <text:p text:style-name="P8"/>
      <text:p text:style-name="P8">Wallace, Rod. 2003. “Jasper Raven Totem Pole.” Memo from Rod Wallace, Cultural </text:p>
      <text:p text:style-name="P23">Resources Specialist, Jasper National Park. </text:p>
      <text:p text:style-name="P8"/>
      <text:p text:style-name="Standard"><text:span text:style-name="T13">Wallace, W. Stewart. 1954. </text:span><text:span text:style-name="T6">The Pedlars from Quebec and Other Papers on the </text:span></text:p>
      <text:p text:style-name="P22"><text:span text:style-name="T6">Nor’Westers.</text:span><text:span text:style-name="T13"> Toronto: The Ryerson Press. <text:s/></text:span></text:p>
      <text:p text:style-name="P23"/>
      <text:p text:style-name="Standard"><text:soft-page-break/><text:span text:style-name="T13">––––––. 1968. </text:span><text:span text:style-name="T6">Documents Relating to the North West Company. </text:span><text:span text:style-name="T13">New York: </text:span></text:p>
      <text:p text:style-name="P23">Greenwood Press.</text:p>
      <text:p text:style-name="P23"/>
      <text:p text:style-name="Standard">Walz, Jay and Audrey Walz. With Photographs by John de Visser. 1970. <text:span text:style-name="T4">Portrait of </text:span></text:p>
      <text:p text:style-name="P22"><text:span text:style-name="T4">Canada. </text:span>Toronto: McGraw-Hill. </text:p>
      <text:p text:style-name="P22"/>
      <text:p text:style-name="Standard">Wandering River History Book. 1983. <text:span text:style-name="T4">Wandering River History Book.</text:span> Wandering River, </text:p>
      <text:p text:style-name="P22">Alta.: The Institute.</text:p>
      <text:p text:style-name="P22"/>
      <text:p text:style-name="Standard">Wandering River Women's Institute. 1983. <text:span text:style-name="T4">Wandering River History Book</text:span>. Wandering </text:p>
      <text:p text:style-name="P22">River, AB: The Institute.</text:p>
      <text:p text:style-name="P23"/>
      <text:p text:style-name="Standard"><text:span text:style-name="T4">Wapiti Lake: Recreation Potential.</text:span> 1977. <text:s/>[map] Victoria: British Columbia. </text:p>
      <text:p text:style-name="Standard"/>
      <text:p text:style-name="Standard">Ward, Donald. 1995. <text:span text:style-name="T4">The People: A Historical Guide to the First Nations of Alberta, </text:span></text:p>
      <text:p text:style-name="P22"><text:span text:style-name="T4">Saskatechewan and Manitoba. </text:span>Calgary: Fifth House.</text:p>
      <text:p text:style-name="Standard"/>
      <text:p text:style-name="Standard">Ware, Reuben. 1974. <text:span text:style-name="T4">Treaty 8 in British Columbia.</text:span> Vancouver: Union of British </text:p>
      <text:p text:style-name="P22">Columbia Indian Chiefs.</text:p>
      <text:p text:style-name="P22"/>
      <text:p text:style-name="Standard">Wark, Kenneth. 1983. <text:span text:style-name="T4">A Report on Alberta Elections, 1905-1982. </text:span>Edmonton: Office of </text:p>
      <text:p text:style-name="P22">Chief Electoral Officer.</text:p>
      <text:p text:style-name="P8"/>
      <text:p text:style-name="Standard"><text:span text:style-name="T13">Warkentin, Germaine. </text:span><text:span text:style-name="T6">Ed</text:span><text:span text:style-name="T13">. 2006. </text:span><text:span text:style-name="T6">Canadian Exploration Literature</text:span><text:span text:style-name="T13">. 2nd </text:span></text:p>
      <text:p text:style-name="P23">Toronto: Dundurn Press.</text:p>
      <text:p text:style-name="P23"/>
      <text:p text:style-name="Standard"><text:span text:style-name="T13">Warkentin, John. 1964. </text:span><text:span text:style-name="T6">The Western Interior of Canada: A Record of Geographical </text:span></text:p>
      <text:p text:style-name="P22"><text:span text:style-name="T6">Discovery, 1612-1917.</text:span><text:span text:style-name="T13"> Toronto: McClelland and Stewart.</text:span></text:p>
      <text:p text:style-name="P8"/>
      <text:p text:style-name="Standard">Warman, Cy. 1970. <text:span text:style-name="T4">Weiga of Temagami, and Other Indian Tales.</text:span> Freeport, N.Y., Books </text:p>
      <text:p text:style-name="P22">for Libraries Press.</text:p>
      <text:p text:style-name="Standard"/>
      <text:p text:style-name="Standard">Warren, P. S. 1947. “Cretaceous Fossil Horizons in the Mackenzie River Valley,” </text:p>
      <text:p text:style-name="P22"><text:span text:style-name="T4">Journal of Paleontology</text:span>, Vol. 21, No. 2: 118-123.</text:p>
      <text:p text:style-name="P22"/>
      <text:p text:style-name="Standard">Watech, Abel. 2007. <text:span text:style-name="T4">Payepot and His People.</text:span> Regina: University of Regina, Canadian </text:p>
      <text:p text:style-name="P22">Plains Research Center.</text:p>
      <text:p text:style-name="P22"/>
      <text:p text:style-name="Standard"><text:span text:style-name="T4">Waterhole and the Land North of the Peace.</text:span> 1970. Fairview, Alberta: Waterhole Old </text:p>
      <text:p text:style-name="P22">Timers Association. </text:p>
      <text:p text:style-name="P22"/>
      <text:p text:style-name="Standard">Watkins, Ernest. 1980. <text:span text:style-name="T4">The Golden Province: A Political History of Alberta.</text:span> Calgary: </text:p>
      <text:p text:style-name="P22">Sandstone.</text:p>
      <text:p text:style-name="P22"/>
      <text:p text:style-name="Standard">Watkins, Mel. <text:span text:style-name="T4">ed.</text:span> 1977. <text:span text:style-name="T4">Dene Nation: The Colony Within.</text:span> Toronto: University of </text:p>
      <text:p text:style-name="P22">Toronto.</text:p>
      <text:p text:style-name="Standard"><text:soft-page-break/></text:p>
      <text:p text:style-name="Standard">Watt, Ellen. Summer, 1967."Transferral of a Bundle," <text:span text:style-name="T4">The Beaver.</text:span> Vol. 47, No. 1: 22-25.</text:p>
      <text:p text:style-name="Standard"/>
      <text:p text:style-name="Standard">Watt, Frederick B. 1980. <text:span text:style-name="T4">Great Bear: A Journey Remembered</text:span>. Yellowknife: Outcrop </text:p>
      <text:p text:style-name="P22">Ltd. </text:p>
      <text:p text:style-name="P22"/>
      <text:p text:style-name="Standard">Waugh, Earle H. 1996. <text:span text:style-name="T4">Dissonant Worlds: Roger Vandersteene Among the Cree.</text:span> </text:p>
      <text:p text:style-name="P22">Waterloo, ON: Wilfrid Laurier University Press.</text:p>
      <text:p text:style-name="P22"/>
      <text:p text:style-name="P12"><text:span text:style-name="T16">Wein, Eleanor E. and Milton M.R. Freeman. 1992. Inuvialuit Food Use and Food</text:span><text:span text:style-name="T17"> </text:span></text:p>
      <text:p text:style-name="P12"><text:span text:style-name="T16"><text:tab/>Preferences in Aklavik, Northwest Territories, Canada. </text:span><text:span text:style-name="T10">Arctic Medical Research</text:span><text:span text:style-name="T17"> </text:span></text:p>
      <text:p text:style-name="P12"><text:span text:style-name="T16"><text:tab/>51:159-172.</text:span><text:span text:style-name="T17"> </text:span></text:p>
      <text:p text:style-name="Footnote"/>
      <text:p text:style-name="Footnote">Wenzel, George W. 1991. <text:span text:style-name="T4">Animal Rights, Human Rights: Ecology, Economy and </text:span></text:p>
      <text:p text:style-name="P1"><text:span text:style-name="T4">Ideology in the Canadian Arctic.</text:span> Toronto: University of Toronto Press.</text:p>
      <text:p text:style-name="P16"/>
      <text:p text:style-name="Standard">Western Canadian Journal of Anthropology. 1970. <text:span text:style-name="T4">Special Issue: Athabascan Studies</text:span>. </text:p>
      <text:p text:style-name="P31">Vol. I, No. 1. Edmonton: Anthropology Club, University of Alberta.</text:p>
      <text:p text:style-name="P16"/>
      <text:p text:style-name="Standard">Wetherell, Donald and Irene R.A. Kmet 2000. <text:span text:style-name="T4">Alberta's North: A History, 1890–1950</text:span> </text:p>
      <text:p text:style-name="P22">Edmonton: University of Alberta Press.</text:p>
      <text:p text:style-name="Standard"/>
      <text:p text:style-name="Standard">Wetton, C. n.d. 1953. <text:span text:style-name="T4">The Promised Land: The Story of the Bar Colonists. </text:span>Loydminster: </text:p>
      <text:p text:style-name="P22">Loydminster Times.</text:p>
      <text:p text:style-name="P11"/>
      <text:p text:style-name="Standard">Whalley, George. 1962 [1977]. <text:span text:style-name="T4">The Legend of John Hornby.</text:span> Toronto: Macmillan of </text:p>
      <text:p text:style-name="P22">Canada.</text:p>
      <text:p text:style-name="P22"/>
      <text:p text:style-name="Standard">Wheatley, B. and S. Paradis. 1995. “Exposure of Canadian Aboriginal Peoples to </text:p>
      <text:p text:style-name="P22">Methylmercury,” Water, Air and Soil Pollution. 80: 3-11.</text:p>
      <text:p text:style-name="Standard"/>
      <text:p text:style-name="Standard">Wheaton, Cathy. 1999. "The Role of Treaties in the History of Saskatchewan Indian </text:p>
      <text:p text:style-name="P22">Politics 1910 to 1992," <text:span text:style-name="T4">Journal of Indigenous Thought</text:span> 2, No. 2.</text:p>
      <text:p text:style-name="P22"/>
      <text:p text:style-name="Standard">Whidden, Lynn. 2007. <text:span text:style-name="T4">Essential Song [electronic resource]: Three Decades of Northern </text:span></text:p>
      <text:p text:style-name="P22"><text:span text:style-name="T4">Cree Music. </text:span>Waterloo, Ont: Wilfrid Laurier University Press.</text:p>
      <text:p text:style-name="Standard"><text:s/></text:p>
      <text:p text:style-name="Standard">Wilkin, Karen. 1980. <text:span text:style-name="T4">Painting in Alberta: An Historical Survey.</text:span> Edmonton Art Gallery. </text:p>
      <text:p text:style-name="Standard"/>
      <text:p text:style-name="Standard">Whillans, J.W. 1955. <text:span text:style-name="T4">First in the West: The Story of Henry Kelsey, Discoverer of the </text:span></text:p>
      <text:p text:style-name="P22"><text:span text:style-name="T4">Canadian Prairies. </text:span>Applied Arts Products, Edmonton. </text:p>
      <text:p text:style-name="P22"/>
      <text:p text:style-name="Standard">White, Bill. 2004. <text:span text:style-name="T4">Mountie in Mukluks: The Arctic Adventures of Bill White.</text:span> Madeira </text:p>
      <text:p text:style-name="P22">Park, BC: Harbour Pub.</text:p>
      <text:p text:style-name="Standard"/>
      <text:p text:style-name="Standard">White, Bruce. M. 1999. “The Woman Who Married a Beaver: Trade Patterns and </text:p>
      <text:p text:style-name="P22"><text:soft-page-break/>Gender Roles in the Ojibwa Fur Trade,” <text:span text:style-name="T4">Ethnohistory</text:span> Vol. 46, No. 1: 109-147.</text:p>
      <text:p text:style-name="Standard"> </text:p>
      <text:p text:style-name="Standard">White, M.C. 1950. <text:span text:style-name="T4">David Thompson’s Journals Relating to Montana and Adjacent </text:span></text:p>
      <text:p text:style-name="P22"><text:span text:style-name="T4">Regions 1808-1812. </text:span><text:s/>Montana State University Press, Missoula.</text:p>
      <text:p text:style-name="P22"/>
      <text:p text:style-name="Standard">White, Robert C. 1996. <text:span text:style-name="T4">Moose, Mice and Muskrats</text:span>. Edmonton: Wildrose Press.</text:p>
      <text:p text:style-name="Standard"/>
      <text:p text:style-name="Standard">Whitehouse, Derek. 1994. "The Numbered Treaties: Similar Means to Dichotomous </text:p>
      <text:p text:style-name="P22">Ends," <text:span text:style-name="T4">Past Imperfect</text:span> 3: 25-45.</text:p>
      <text:p text:style-name="Standard"/>
      <text:p text:style-name="Standard">Whitney, Caspar. 1896. <text:span text:style-name="T4">On Snow-Shoes to the Barren Grounds: Twenty-Eight </text:span></text:p>
      <text:p text:style-name="P22"><text:span text:style-name="T4">Hundred Miles After Musk-Oxen and Wood-Bison.</text:span> London: Osgood, </text:p>
      <text:p text:style-name="P22">McIlvaine &amp; Co.</text:p>
      <text:p text:style-name="P22"/>
      <text:p text:style-name="Standard">Whyte, Jon. 1981.<text:span text:style-name="T4"> Homage, Henry Kelsey: A Poem in Five Parts</text:span>. Winnipeg: Turnstone </text:p>
      <text:p text:style-name="P22">Press.</text:p>
      <text:p text:style-name="Standard"/>
      <text:p text:style-name="Standard">Wiebe, Rudy. 1972. <text:span text:style-name="T4">Stories From Western Canada: A Selection.</text:span> Toronto: Macmillan of </text:p>
      <text:p text:style-name="P22">Canada. </text:p>
      <text:p text:style-name="Standard"/>
      <text:p text:style-name="Standard">––––––. 2003. <text:span text:style-name="T4">Playing Dead: A Contemplation Concerning the Arctic.</text:span> Edmonton: </text:p>
      <text:p text:style-name="P22">NeWest Press.</text:p>
      <text:p text:style-name="Standard"/>
      <text:p text:style-name="Standard">Wiken, E. B. 1996. <text:span text:style-name="T4">Ecozones of Canada.</text:span> Ottawa: Environment Canada.</text:p>
      <text:p text:style-name="Standard"/>
      <text:p text:style-name="Standard">Wilburn, Gene. 1995. <text:span text:style-name="T4">Northern Journey: A Guide to Canadian Folk Music</text:span>. Teeswater, </text:p>
      <text:p text:style-name="P22">ON: Reference Press.</text:p>
      <text:p text:style-name="Standard"/>
      <text:p text:style-name="Standard">Wilcox, Walter D. 1897. <text:span text:style-name="T4">Camping in the Canadian Rockies</text:span>. G.P. Putnam, New York. </text:p>
      <text:p text:style-name="Standard"/>
      <text:p text:style-name="Standard">Williams, G. 1969. <text:span text:style-name="T4">Andrew Graham’s Observations on Hudson’s Bay 1767-91. </text:span><text:s/>London: </text:p>
      <text:p text:style-name="P22">The Hudson’s Bay Record Society. </text:p>
      <text:p text:style-name="Standard"/>
      <text:p text:style-name="Standard">Williams, Glyndwr. 1970. “Highlights: Part 4 Kelsey, Henday and the Prairies,” <text:span text:style-name="T4">The </text:span></text:p>
      <text:p text:style-name="P22"><text:span text:style-name="T4">Beaver. </text:span>Vol. 50, No. 2: 21-27.</text:p>
      <text:p text:style-name="Standard"/>
      <text:p text:style-name="Standard">––––––. 1978. “The Puzzle of Anthony Hendy’s Journal, 1754-55,” <text:span text:style-name="T4">The </text:span></text:p>
      <text:p text:style-name="P22"><text:span text:style-name="T4">Beaver</text:span>. Vol. 58, No.3: 40-56.</text:p>
      <text:p text:style-name="P22"/>
      <text:p text:style-name="Standard">Williams, Glyndwr. <text:span text:style-name="T4">Ed.</text:span> 1975. <text:span text:style-name="T4">Hudson’s Bay Miscellany, 1670–1870. </text:span>Winnipeg: </text:p>
      <text:p text:style-name="P22">Hudson’s Bay Record Society.</text:p>
      <text:p text:style-name="Standard"/>
      <text:p text:style-name="Standard">Williamson, David T. Summer, 1977. "Tom Kerr: A Mighty Trader Was He." <text:span text:style-name="T4">Alberta </text:span></text:p>
      <text:p text:style-name="P22"><text:span text:style-name="T4">History.</text:span> </text:p>
      <text:p text:style-name="P22"/>
      <text:p text:style-name="Standard">––––––. 1982. "Valleyview's First Settlers." <text:span text:style-name="T4">Alberta History</text:span>. </text:p>
      <text:p text:style-name="Standard"><text:soft-page-break/></text:p>
      <text:p text:style-name="Standard">Willson, Beckles. 1899. <text:span text:style-name="T4">The Great Company: Being a History of the Honourable </text:span></text:p>
      <text:p text:style-name="P31"><text:span text:style-name="T4">Company of Merchants-Adventures Trading into Hudson’s Bay</text:span>. Toronto: Copp, Clark. </text:p>
      <text:p text:style-name="Standard"/>
      <text:p text:style-name="Standard">Wilson, Clifford. <text:span text:style-name="T4">Ed. </text:span>1954<text:span text:style-name="T4">. Northern Treasury: Selections from the Beaver. </text:span>Toronto: T. </text:p>
      <text:p text:style-name="P22">Nelson.</text:p>
      <text:p text:style-name="Standard"/>
      <text:p text:style-name="Standard">Wilson, Graham. 1997. <text:span text:style-name="T4">The Klondike Gold Rush: Photographs From 1896-1899.</text:span> </text:p>
      <text:p text:style-name="P22">Whitehorse, Yukon: Wolf Creek Books.</text:p>
      <text:p text:style-name="Standard"/>
      <text:p text:style-name="Standard">Wilson, J.A. 1985. <text:span text:style-name="T4">Geology of the Athabasca Group in Alberta.</text:span> Edmonton: Geological </text:p>
      <text:p text:style-name="P22">Survey Dept., Alberta Research Council.</text:p>
      <text:p text:style-name="Standard"/>
      <text:p text:style-name="Standard">Wilson, John and Ron Clowes. 2009. <text:span text:style-name="T4">Ghost Mountains and Vanished Oceans: North </text:span></text:p>
      <text:p text:style-name="P22"><text:span text:style-name="T4">America From Birth to Middle Age</text:span>. Toronto: Key Porter Books Limited. </text:p>
      <text:p text:style-name="P22"/>
      <text:p text:style-name="Standard">Wilson, Kathryn, J. 1980. <text:span text:style-name="T4">Feminine Fur Trade Fashions: 1800-1840. </text:span>Chadron, Neb. : </text:p>
      <text:p text:style-name="P22">The Fur Press.</text:p>
      <text:p text:style-name="P22"/>
      <text:p text:style-name="Standard">Wilson, Michael C., and J.A. Burns. 1999. “Searching for the Earliest Canadians: Wide </text:p>
      <text:p text:style-name="P31">Corridors, Narrow Doorways, Small Windows,” In: R. Bonnichsen and K.L. Turnmire (eds.) <text:span text:style-name="T4">Ice Age People of North America: Environments, Origins and Adaptations</text:span>. Oregon State University Press and Center for the Study of the First Americans, Corvallis, OR, 312-248.</text:p>
      <text:p text:style-name="Standard"/>
      <text:p text:style-name="Standard">Wilson, T.E. 1972. “Trail Blazer of the Canadian Rockies: Thomas E. Wilson” as told by </text:p>
      <text:p text:style-name="P22">W.E. Rowed. H.H. Dempsey (ed.). Glenbow-Alberta Institute, Calgary.</text:p>
      <text:p text:style-name="P22"/>
      <text:p text:style-name="Standard">Winks, Robin W. 1971. <text:span text:style-name="T4">The Blacks in Canada: A History</text:span>. Montreal: McGill-Queen’s </text:p>
      <text:p text:style-name="P22">University Press.</text:p>
      <text:p text:style-name="P22"/>
      <text:p text:style-name="Standard">Winslow, Kathryn. 1953. <text:span text:style-name="T4">Big Pan-Out, The Klondike Story.</text:span> London, The Travel Book </text:p>
      <text:p text:style-name="P22">Club.</text:p>
      <text:p text:style-name="Standard"/>
      <text:p text:style-name="Standard">Witmer, Robert. 1990. <text:span text:style-name="T4">Ethnomusicology in Canada: Proceedings of the First Conference </text:span></text:p>
      <text:p text:style-name="P22"><text:span text:style-name="T4">on Ethnomusicology in Canada.</text:span> Toronto: Institute for Canadian Music.</text:p>
      <text:p text:style-name="P22"/>
      <text:p text:style-name="Standard">W.J. (Judd) Groat interviewed by Peter J. Murphy and Robert E. Stevenson in Brule, </text:p>
      <text:p text:style-name="P31">Alberta, 12 August 1998. For the Weldwood History Project. Hinton: West Fraser Archives. </text:p>
      <text:p text:style-name="P16"/>
      <text:p text:style-name="P12"><text:span text:style-name="T16">Wolforth, John. 1967. </text:span><text:span text:style-name="T10">The MacKenzie Delta-Its Economic Base and Development, a</text:span><text:span text:style-name="T17"> </text:span></text:p>
      <text:p text:style-name="P36"><text:span text:style-name="T10">Preliminary Study</text:span><text:span text:style-name="T16">. MacKenzie Delta Research Project. Ottawa: Department of Indian</text:span><text:span text:style-name="T17"> </text:span><text:span text:style-name="T16">Affairs and Northern Development.</text:span></text:p>
      <text:p text:style-name="P38"/>
      <text:p text:style-name="Standard"><text:soft-page-break/>––––––. 1971. <text:span text:style-name="T4">The Evolution and Economy of the Delta Community</text:span>. Ottawa: </text:p>
      <text:p text:style-name="P31">Northern Science Research Group, Dept. of Indian Affairs and Northern Development.</text:p>
      <text:p text:style-name="P31"/>
      <text:p text:style-name="Standard">Women's Institute of Peace River. 1974.<text:span text:style-name="T4"> "I remember": Peace River Alberta and </text:span></text:p>
      <text:p text:style-name="P22"><text:span text:style-name="T4">Adjacent Districts, 1800's - 1913. </text:span>Peace River, AB. <text:s/></text:p>
      <text:p text:style-name="Standard"> </text:p>
      <text:p text:style-name="Standard">Women's Institute of Peace River. 1975.<text:span text:style-name="T4"> "I remember": Peace River Alberta and </text:span></text:p>
      <text:p text:style-name="P22"><text:span text:style-name="T4">Adjacent Districts, 1914 - 1916. </text:span>Peace River, AB. <text:s/></text:p>
      <text:p text:style-name="Standard"/>
      <text:p text:style-name="Standard">Wonders, William C. 1974. “The Toast at the Punch Bowl,” <text:span text:style-name="T4">Alberta Historical Review</text:span> </text:p>
      <text:p text:style-name="P22">22(4): 26-30.</text:p>
      <text:p text:style-name="Standard"/>
      <text:p text:style-name="Standard">––––––. 1985. “Northwest Territories.” In: <text:span text:style-name="T4">The Canadian Encyclopedia</text:span>. </text:p>
      <text:p text:style-name="P22">Edited by James H. Marsh. Edmonton: Hurtig Publishers. </text:p>
      <text:p text:style-name="P22"/>
      <text:p text:style-name="Standard">––––––. 1988? <text:span text:style-name="T4">The Canadian Northwest.</text:span> London: Canadian High Commission (Great </text:p>
      <text:p text:style-name="P22">Britain), Academic Relations Section.</text:p>
      <text:p text:style-name="Standard"/>
      <text:p text:style-name="Standard">Wonders, William C. 1980. “Scandinavian Settlement in Central Alberta.” In: <text:span text:style-name="T4">The New </text:span></text:p>
      <text:p text:style-name="P22"><text:span text:style-name="T4">Provinces: Alberta and Saskatchewan, 1905–1980, </text:span>ed. Howard Palmer and </text:p>
      <text:p text:style-name="P22">Donald Smith, 131–71. Vancouver: Tantalus Research Ltd.</text:p>
      <text:p text:style-name="Standard"/>
      <text:p text:style-name="Standard">Wonders, William C. ed. 1988. <text:span text:style-name="T4">Knowing the North: Reflections on Tradition, Technology </text:span></text:p>
      <text:p text:style-name="P22"><text:span text:style-name="T4">and Science.</text:span> Edmonton: <text:a xlink:type="simple" xlink:href="https://isbndb.com/d/publisher/boreal_institute_for_north_a02.html">Boreal Institute for Northern Studies.</text:a> </text:p>
      <text:p text:style-name="Standard"/>
      <text:p text:style-name="Standard">––––––. <text:span text:style-name="T4">ed. </text:span>2003. <text:span text:style-name="T4">Canada's Changing North</text:span>. Revised Edition. Montreal : McGill-</text:p>
      <text:p text:style-name="P22">Queen's University Press. </text:p>
      <text:p text:style-name="Standard"/>
      <text:p text:style-name="Standard">Wood, Daniel. Winter 2002. "Monster from the Deep," <text:span text:style-name="T4">British Columbia Magazine.</text:span> </text:p>
      <text:p text:style-name="Standard"/>
      <text:p text:style-name="Standard">Wood, J. David. 2006. “‘The Last Frontier’: Rationalizing the Spread of Farming into the </text:p>
      <text:p text:style-name="P22">Boreal Woods of Canada, c. 1910–1940," The Canadian Geographer 50: 38–55.</text:p>
      <text:p text:style-name="Standard"/>
      <text:p text:style-name="Standard">––––––. 2007. <text:span text:style-name="T4">Places of Last Resort: The Expansion of the Farm Frontier into the Boreal </text:span></text:p>
      <text:p text:style-name="P22"><text:span text:style-name="T4">Forest in Canada, c. 1910-1940</text:span>. McGill-Queen's University Press.</text:p>
      <text:p text:style-name="Standard"/>
      <text:p text:style-name="Standard">Wood, Louis Aubrey. 1975. <text:span text:style-name="T4">A History of the Farmer’s Movements in Canada. </text:span>Toronto </text:p>
      <text:p text:style-name="P22">and Buffalo: University of Toronto Press.</text:p>
      <text:p text:style-name="P22"/>
      <text:p text:style-name="Standard">Wood, Patricia K. 2003.<text:span text:style-name="T4"> Nationalism from the Margins: Italians in Alberta and British </text:span></text:p>
      <text:p text:style-name="P22"><text:span text:style-name="T4">Columbia</text:span>. Montreal: McGill- Queen's University Press.</text:p>
      <text:p text:style-name="Standard"/>
      <text:p text:style-name="Standard">Woodcock, George. 1970. <text:span text:style-name="T4">The Hudson's Bay Company.</text:span> Toronto: Collier-Macmillan.</text:p>
      <text:p text:style-name="Standard"/>
      <text:p text:style-name="Standard"><text:soft-page-break/>––––––. 1975. <text:span text:style-name="T4">Gabriel Dumont: The Metis Chief and His Lost World. </text:span>Edmonton: </text:p>
      <text:p text:style-name="P22">Hurtig Publishers. </text:p>
      <text:p text:style-name="P22"/>
      <text:p text:style-name="Standard">Woodcock, George and I. Avakumovic. 1968. <text:span text:style-name="T4">The Doukhobours</text:span>. Toronto: Oxford </text:p>
      <text:p text:style-name="P22">University Press.</text:p>
      <text:p text:style-name="P22"/>
      <text:p text:style-name="Standard">Woodford, James. 1972. <text:span text:style-name="T4">The Violated Vision: The Rape of Canada's North</text:span>. Toronto: </text:p>
      <text:p text:style-name="P22">McClelland and Stewart.</text:p>
      <text:p text:style-name="P22"/>
      <text:p text:style-name="Standard">Woods, Gordon. 1982. <text:span text:style-name="T4">Social and Economic Assessment Study: Greater County of </text:span></text:p>
      <text:p text:style-name="P22"><text:span text:style-name="T4">Athabasca: Program Report</text:span>. [S.l. : s.n.].</text:p>
      <text:p text:style-name="Standard"/>
      <text:p text:style-name="Standard">Woodsworth, J.S. 1972. <text:span text:style-name="T4">Strangers Within Our Gates</text:span>. Introduction by Marilyn Barber. </text:p>
      <text:p text:style-name="P22">Toronto: University of Toronto Press.</text:p>
      <text:p text:style-name="P22"/>
      <text:p text:style-name="Standard">Woodward, Arthur. 1970. <text:span text:style-name="T4">The Denominators of the Fur Trade: An Anthology of Writings </text:span></text:p>
      <text:p text:style-name="P31"><text:span text:style-name="T4">on the Material Culture of the Fur Trade. </text:span>Pasadena, Calif.: Socio-Technical Publications.</text:p>
      <text:p text:style-name="P31"/>
      <text:p text:style-name="Standard">Woolacot, Arthur Phillip. 1927. <text:span text:style-name="T4">Mackenzie and his Voyageurs, by Canoe to the Arctic </text:span></text:p>
      <text:p text:style-name="P22"><text:span text:style-name="T4">and the Pacific, 1789-93. </text:span>Toronto: J.M. Dent &amp; Sons. </text:p>
      <text:p text:style-name="Standard"/>
      <text:p text:style-name="Standard">Work, J. 1823. “John Work Journal (a) July 18 – Oct. 28, 1823. York Factory to Spokane </text:p>
      <text:p text:style-name="P22">House,” Unpublished Manuscript, Archives of British Columbia, Victoria. </text:p>
      <text:p text:style-name="P22"/>
      <text:p text:style-name="Standard">Wormington, Hannah Marie Forbis. 1957. <text:span text:style-name="T4">Ancient Man in North America.</text:span> 4<text:span text:style-name="T1">th</text:span> Edition. </text:p>
      <text:p text:style-name="P22">Denver, Colorado: Denver Museum of Natural History. </text:p>
      <text:p text:style-name="P22"/>
      <text:p text:style-name="Standard">––––––. 1965. <text:span text:style-name="T4">Introduction to the Archaeology of Alberta, Canada</text:span> </text:p>
      <text:p text:style-name="P22">Denver Museum of Natural History.</text:p>
      <text:p text:style-name="Standard"/>
      <text:p text:style-name="Standard">Woynillawicz, Dan and Chris Severson-Baker. 2006. <text:span text:style-name="T4">Down to the Last Drop?: The </text:span></text:p>
      <text:p text:style-name="P22"><text:span text:style-name="T4">Athabasca River and Oil Sands</text:span>. Drayton Valley: Pembina Institute.</text:p>
      <text:p text:style-name="Standard"/>
      <text:p text:style-name="Standard">Wright, J.V. 1975. <text:span text:style-name="T4">The Prehistory of Lake Athabasca: An Initial Statement. </text:span>Ottawa: </text:p>
      <text:p text:style-name="P22">National Museums of Canada.</text:p>
      <text:p text:style-name="Standard"/>
      <text:p text:style-name="Standard">––––––. 1976. <text:span text:style-name="T4">Six Chapters of Canada's Prehistory</text:span>. Toronto: Van Nostrand </text:p>
      <text:p text:style-name="P22">Reinhold.</text:p>
      <text:p text:style-name="Standard"/>
      <text:p text:style-name="Standard">––––––. 1981. <text:span text:style-name="T4">Prehistory of the Canadian Shield.</text:span> In: Handbook of North American </text:p>
      <text:p text:style-name="P31">Indians, Vol. 6 (Subarctic), Edited by June Helm, pp. 86-97. Washington: Smithsonian Institution. </text:p>
      <text:p text:style-name="P31"/>
      <text:p text:style-name="Standard">––––––. 1986. "Mapping Canada’s Prehistory," <text:span text:style-name="T4">Transactions of the Royal Society of </text:span></text:p>
      <text:p text:style-name="P22"><text:span text:style-name="T4">Canada</text:span>, 5th Series, I.</text:p>
      <text:p text:style-name="P14"><text:soft-page-break/><text:s/></text:p>
      <text:p text:style-name="Standard">Wright, Janet. 1986. <text:span text:style-name="T4">Church of Our Lady of Good Hope: Fort Good Hope Northwest </text:span></text:p>
      <text:p text:style-name="P22"><text:span text:style-name="T4">Territories.</text:span> Ottawa: Parks Canada.</text:p>
      <text:p text:style-name="Standard"/>
      <text:p text:style-name="Standard">Wright, R.T. 2000. <text:span text:style-name="T4">Overlanders: The Epic Cross-Canada Trek for Gold, 1858-1862. </text:span></text:p>
      <text:p text:style-name="P22">Winter Quarter Press, Williams Lake, BC. </text:p>
      <text:p text:style-name="Standard"/>
      <text:p text:style-name="Standard">Wright, J.F.C.<text:span text:style-name="T4"> </text:span>1940. <text:span text:style-name="T4">Slava Bohu</text:span>. New York: Farrar and Rinehart. </text:p>
      <text:p text:style-name="Standard"> </text:p>
      <text:p text:style-name="Standard">Wrong, Hume. 1927. <text:span text:style-name="T4">Sir Alexander Mackenzie.</text:span> Toronto: Macmillan.</text:p>
      <text:p text:style-name="Standard"/>
      <text:p text:style-name="P8">W.T. (Judd) Groat interviewed by Peter J. Murphy and Robert E. Stevenson at Brule, </text:p>
      <text:p text:style-name="P35">Alberta, 12 August 1998 for the Weldwood History Project. Hinton: West Fraser Archives. </text:p>
      <text:p text:style-name="P35"/>
      <text:p text:style-name="Standard">Wuetherick, Robert G. [1972?]. <text:span text:style-name="T4">A History of Fort Chipewyan and the Peace-Athabasca </text:span></text:p>
      <text:p text:style-name="P22"><text:span text:style-name="T4">Delta Region.</text:span> [s.n.]</text:p>
      <text:p text:style-name="P8"/>
      <text:p text:style-name="Standard"><text:span text:style-name="T13">Wuorinen, Richard. 2004. Michael Klyne: The Son of a Hessian.” </text:span><text:span text:style-name="T6">The Mountain Cache </text:span></text:p>
      <text:p text:style-name="P22"><text:span text:style-name="T13">(</text:span><text:span text:style-name="T6">newsletter of the Grande Cache Historical Society</text:span><text:span text:style-name="T13">), Vol. 8, No.1. </text:span></text:p>
      <text:p text:style-name="P23"/>
      <text:p text:style-name="Standard">Wuttunee, William I. C. 1962. "Thirst Dance of the Crees," <text:span text:style-name="T4">The Beaver.</text:span> Vol. 42, No. 3: </text:p>
      <text:p text:style-name="P22">20-23. </text:p>
      <text:p text:style-name="P8"/>
      <text:p text:style-name="Standard">WWF-Canada. 2009. <text:span text:style-name="T4">Canada’s River’s at Risk: Environmental Flows and Canada’s </text:span></text:p>
      <text:p text:style-name="P22"><text:span text:style-name="T4">Freshwater Future.</text:span> <text:a xlink:type="simple" xlink:href="http://assets.wwf.ca/downloads/canadas_rivers_at_risk.pdf"><text:span text:style-name="Internet_20_link">http://assets.wwf.ca/downloads/canadas_rivers_at_risk.pdf</text:span></text:a></text:p>
      <text:p text:style-name="Standard"/>
      <text:p text:style-name="Standard">Wynn, Graeme. 2007. <text:span text:style-name="T4">Canada and Arctic North America: An Environmental History. </text:span></text:p>
      <text:p text:style-name="P22">Oxford: ABC-CLIO.</text:p>
      <text:h text:style-name="Heading_20_2" text:outline-level="2">Y. </text:h>
      <text:p text:style-name="Standard"/>
      <text:p text:style-name="Standard">Yedlin, T., ed. 1984. <text:span text:style-name="T4">Germans from Russia in Alberta: Reminiscences</text:span>. n.p.: Central and </text:p>
      <text:p text:style-name="P22">East European Studies Society of Alberta.</text:p>
      <text:p text:style-name="P17"/>
      <text:p text:style-name="Standard">Yellowhorn, Eldon. Before the Alberta Century. 2003. In: <text:span text:style-name="T4">Archaeology in Alberta, A </text:span></text:p>
      <text:p text:style-name="P31"><text:span text:style-name="T4">View from the New Millennium</text:span>, Edited by Jack W. Brink and John F. Dormaar. Medicine Hat: The Archaeological Society of Alberta. 324-342. <text:s text:c="2"/></text:p>
      <text:p text:style-name="Standard"/>
      <text:p text:style-name="Standard">Yerbury, J.C. 1976. "The Post-Contact Chipewyan: Trade Rivalries and Changing </text:p>
      <text:p text:style-name="P22">Territorial Boundaries," <text:span text:style-name="T4">Ethnohistory</text:span>, Vol. 23, No. 3: 237-263.</text:p>
      <text:p text:style-name="Standard"/>
      <text:p text:style-name="Standard">––––––. 1986. <text:span text:style-name="T4">The Subarctic Indians and the Fur Trade, 1680-1860. </text:span>Vancouver: </text:p>
      <text:p text:style-name="P22">University of British Columbia Press.</text:p>
      <text:p text:style-name="Standard"/>
      <text:p text:style-name="Standard">York, G. 2001. “Ukraine Fractured Along Ancient Fault Lines,” Globe and Mail (June </text:p>
      <text:p text:style-name="P22"><text:soft-page-break/>22), A3. </text:p>
      <text:p text:style-name="P22"/>
      <text:p text:style-name="Standard">York, Lillian. <text:span text:style-name="T4">ed</text:span>. 1979.<text:span text:style-name="T4"> Petticoat Pioneers of the South Peace. </text:span>Dawson Creek, BC:</text:p>
      <text:p text:style-name="P22">Northern Lights College and Department of the Secretary of State. </text:p>
      <text:p text:style-name="Standard"/>
      <text:p text:style-name="Standard">Young, Charles H. 1931. <text:span text:style-name="T4">The Ukrainian Canadians</text:span>. Toronto: Thomas Nelson. </text:p>
      <text:p text:style-name="Standard"/>
      <text:h text:style-name="Heading_20_2" text:outline-level="2"/>
      <text:h text:style-name="Heading_20_2" text:outline-level="2">Z.</text:h>
      <text:p text:style-name="Standard"/>
      <text:p text:style-name="Standard">Zaslow, Morris. 1959. "A Prelude to Self-Government: The Northwest Territories 1905-</text:p>
      <text:p text:style-name="P31">1939," In: <text:span text:style-name="T4">The Canadian Northwest: Its Potentialities: Symposium presented to the Royal Society of Canada in 1958.</text:span> Toronto: Published for the Society by University of Toronto Press.</text:p>
      <text:p text:style-name="Standard"/>
      <text:p text:style-name="Standard">––––––. 1971. <text:span text:style-name="T4">The Opening of the Canadian North, 1870–1914</text:span>. Toronto: </text:p>
      <text:p text:style-name="P22">McClelland and Steward.</text:p>
      <text:p text:style-name="Standard"/>
      <text:p text:style-name="Standard">––––––. 1975.<text:span text:style-name="T4"> Reading the Rocks: The Story of the Geological Survey of Canada 1842-</text:span></text:p>
      <text:p text:style-name="P31"><text:span text:style-name="T4">1972. </text:span>Toronto: Published by the Macmillan Co. of Canada in association with the Dept. of Energy, Mines and Resources, and Information Canada.</text:p>
      <text:p text:style-name="P31"/>
      <text:p text:style-name="Standard">––––––.1984. <text:span text:style-name="T4">The Northwest Territories, 1905-1980.</text:span> Ottawa: Canadian Historical </text:p>
      <text:p text:style-name="P22">Association. </text:p>
      <text:p text:style-name="Standard"/>
      <text:p text:style-name="Standard">––––––. 1988. <text:span text:style-name="T4">The Northward Expansion of Canada, 1914–1967. </text:span>Toronto: McClelland </text:p>
      <text:p text:style-name="P22">and Stewart.</text:p>
      <text:p text:style-name="P22"/>
      <text:p text:style-name="Standard">Zaslow, Morris, Coates Kenneth Coates, and William R. Morrison. 1989. <text:span text:style-name="T4">For Purposes </text:span></text:p>
      <text:p text:style-name="P31"><text:span text:style-name="T4">of Dominion: Essays in Honour of Morris Zaslow.</text:span> North York, Ont.: Captus Press.</text:p>
      <text:p text:style-name="Standard"/>
      <text:p text:style-name="Standard">Zinovich, Jordan. 1992. <text:span text:style-name="T4">Battling the Bay.</text:span> Edmonton: Lone Pine Pub.</text:p>
      <text:p text:style-name="Standard"/>
      <text:p text:style-name="Standard">Zubek, John P. and Patricia Anne Solberg. 1952. <text:span text:style-name="T4">The Doukhobours at War</text:span>. Toronto: </text:p>
      <text:p text:style-name="P22">Ryerson Press. </text:p>
      <text:p text:style-name="Standard"/>
      <text:p text:style-name="Standard"/>
      <text:p text:style-name="Standard"/>
      <text:p text:style-name="P40"/>
      <text:p text:style-name="Standard"/>
      <text:p text:style-name="Standard"/>
      <text:p text:style-name="Standard"/>
      <text:p text:style-name="P4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Calibri" svg:font-family="Calibri" style:font-pitch="variable"/>
    <style:font-face style:name="Cambria" svg:font-family="Cambria" style:font-pitch="variable"/>
    <style:font-face style:name="Harrington" svg:font-family="Harrington" style:font-pitch="variable"/>
    <style:font-face style:name="Lucida Grande" svg:font-family="'Lucida Grande'" style:font-pitch="variable"/>
    <style:font-face style:name="Times" svg:font-family="Times" style:font-pitch="variable"/>
    <style:font-face style:name="Verdana" svg:font-family="Verdana"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Helvetica" svg:font-family="Helvetica" style:font-family-generic="swiss" style:font-pitch="variable"/>
    <style:font-face style:name="DejaVu Sans" svg:font-family="'DejaVu Sans'"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Times New Roman" fo:font-size="12pt" fo:language="en" fo:country="US" style:font-name-asian="DejaVu Sans" style:font-size-asian="12pt" style:language-asian="zh" style:country-asian="CN" style:font-name-complex="DejaVu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writing-mode="lr-tb"/>
      <style:text-properties style:use-window-font-color="true" style:font-name="Times New Roman" fo:font-size="12pt" fo:language="en" fo:country="US"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Standard" style:default-outline-level="1" style:class="text">
      <style:paragraph-properties fo:margin-top="0.1665in" fo:margin-bottom="0.0417in" fo:keep-with-next="always"/>
      <style:text-properties fo:font-size="14pt" fo:font-weight="bold" style:letter-kerning="true" style:font-size-asian="14pt" style:font-weight-asian="bold" style:font-size-complex="16pt" style:font-weight-complex="bold"/>
    </style:style>
    <style:style style:name="Heading_20_2" style:display-name="Heading 2" style:family="paragraph" style:parent-style-name="Standard" style:next-style-name="Standard" style:default-outline-level="2" style:class="text">
      <style:paragraph-properties fo:margin-top="0.1665in" fo:margin-bottom="0.0417in" fo:keep-with-next="always"/>
      <style:text-properties fo:font-size="14pt" fo:font-weight="bold" style:font-name-asian="Times New Roman" style:font-size-asian="14pt" style:font-weight-asian="bold" style:font-name-complex="Times New Roman"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1665in" fo:margin-bottom="0.0417in" fo:keep-with-next="always"/>
      <style:text-properties fo:font-size="13pt" fo:font-weight="bold" style:font-name-asian="Times New Roman" style:font-size-asian="13pt" style:font-weight-asian="bold" style:font-name-complex="Times New Roman" style:font-size-complex="13pt" style:font-weight-complex="bold"/>
    </style:style>
    <style:style style:name="Style1" style:family="paragraph" style:parent-style-name="Heading_20_1">
      <style:text-properties style:font-name="Harrington"/>
    </style:style>
    <style:style style:name="Contents_20_1" style:display-name="Contents 1" style:family="paragraph" style:parent-style-name="Standard" style:next-style-name="Standard" style:class="index">
      <style:paragraph-properties fo:margin-top="0.0835in" fo:margin-bottom="0in"/>
      <style:text-properties fo:color="#548dd4" style:font-name="Calibri" fo:font-weight="bold" style:font-weight-asian="bold"/>
    </style:style>
    <style:style style:name="Contents_20_2" style:display-name="Contents 2" style:family="paragraph" style:parent-style-name="Standard" style:next-style-name="Standard" style:class="index">
      <style:text-properties style:font-name="Cambria" fo:font-size="11pt" style:font-size-asian="11pt" style:font-size-complex="11pt"/>
    </style:style>
    <style:style style:name="Contents_20_3" style:display-name="Contents 3" style:family="paragraph" style:parent-style-name="Standard" style:next-style-name="Standard" style:class="index">
      <style:paragraph-properties fo:margin-left="0.1665in" fo:margin-right="0in" fo:text-indent="0in" style:auto-text-indent="false"/>
      <style:text-properties style:font-name="Cambria" fo:font-size="11pt" fo:font-style="italic" style:font-size-asian="11pt" style:font-style-asian="italic" style:font-size-complex="11pt"/>
    </style:style>
    <style:style style:name="Contents_20_4" style:display-name="Contents 4" style:family="paragraph" style:parent-style-name="Standard" style:next-style-name="Standard" style:class="index">
      <style:paragraph-properties fo:margin-left="0.3335in" fo:margin-right="0in" fo:text-indent="0in" style:auto-text-indent="false" fo:padding="0in" fo:border="none"/>
      <style:text-properties style:font-name="Cambria" fo:font-size="10pt" style:font-size-asian="10pt" style:font-size-complex="10pt"/>
    </style:style>
    <style:style style:name="Contents_20_5" style:display-name="Contents 5" style:family="paragraph" style:parent-style-name="Standard" style:next-style-name="Standard" style:class="index">
      <style:paragraph-properties fo:margin-left="0.5in" fo:margin-right="0in" fo:text-indent="0in" style:auto-text-indent="false" fo:padding="0in" fo:border="none"/>
      <style:text-properties style:font-name="Cambria" fo:font-size="10pt" style:font-size-asian="10pt" style:font-size-complex="10pt"/>
    </style:style>
    <style:style style:name="Contents_20_6" style:display-name="Contents 6" style:family="paragraph" style:parent-style-name="Standard" style:next-style-name="Standard" style:class="index">
      <style:paragraph-properties fo:margin-left="0.6665in" fo:margin-right="0in" fo:text-indent="0in" style:auto-text-indent="false" fo:padding="0in" fo:border="none"/>
      <style:text-properties style:font-name="Cambria" fo:font-size="10pt" style:font-size-asian="10pt" style:font-size-complex="10pt"/>
    </style:style>
    <style:style style:name="Contents_20_7" style:display-name="Contents 7" style:family="paragraph" style:parent-style-name="Standard" style:next-style-name="Standard" style:class="index">
      <style:paragraph-properties fo:margin-left="0.8335in" fo:margin-right="0in" fo:text-indent="0in" style:auto-text-indent="false" fo:padding="0in" fo:border="none"/>
      <style:text-properties style:font-name="Cambria" fo:font-size="10pt" style:font-size-asian="10pt" style:font-size-complex="10pt"/>
    </style:style>
    <style:style style:name="Contents_20_8" style:display-name="Contents 8" style:family="paragraph" style:parent-style-name="Standard" style:next-style-name="Standard" style:class="index">
      <style:paragraph-properties fo:margin-left="1in" fo:margin-right="0in" fo:text-indent="0in" style:auto-text-indent="false" fo:padding="0in" fo:border="none"/>
      <style:text-properties style:font-name="Cambria" fo:font-size="10pt" style:font-size-asian="10pt" style:font-size-complex="10pt"/>
    </style:style>
    <style:style style:name="Contents_20_9" style:display-name="Contents 9" style:family="paragraph" style:parent-style-name="Standard" style:next-style-name="Standard" style:class="index">
      <style:paragraph-properties fo:margin-left="1.1665in" fo:margin-right="0in" fo:text-indent="0in" style:auto-text-indent="false" fo:padding="0in" fo:border="none"/>
      <style:text-properties style:font-name="Cambria" fo:font-size="10pt" style:font-size-asian="10pt" style:font-size-complex="10pt"/>
    </style:style>
    <style:style style:name="Footnote" style:family="paragraph" style:parent-style-name="Standard" style:class="extra"/>
    <style:style style:name="Balloon_20_Text" style:display-name="Balloon Text" style:family="paragraph" style:parent-style-name="Standard">
      <style:text-properties style:font-name="Lucida Grande" fo:font-size="9pt" style:font-name-asian="Cambria" style:font-size-asian="9pt" style:font-name-complex="Times New Roman" style:font-size-complex="9pt"/>
    </style:style>
    <style:style style:name="Header" style:family="paragraph" style:parent-style-name="Standard" style:class="extra">
      <style:paragraph-properties>
        <style:tab-stops>
          <style:tab-stop style:position="3in" style:type="center"/>
          <style:tab-stop style:position="6in" style:type="right"/>
        </style:tab-stops>
      </style:paragraph-properties>
    </style:style>
    <style:style style:name="Footer" style:family="paragraph" style:parent-style-name="Standard" style:class="extra">
      <style:paragraph-properties>
        <style:tab-stops>
          <style:tab-stop style:position="3in" style:type="center"/>
          <style:tab-stop style:position="6in" style:type="right"/>
        </style:tab-stops>
      </style:paragraph-properties>
    </style:style>
    <style:style style:name="Contents_20_10" style:display-name="Contents 10" style:family="paragraph" style:parent-style-name="Index" style:class="index">
      <style:paragraph-properties fo:margin-left="1.7689in" fo:margin-right="0in" fo:text-indent="0in" style:auto-text-indent="false">
        <style:tab-stops>
          <style:tab-stop style:position="5.1563in" style:type="right" style:leader-style="dotted" style:leader-text="."/>
        </style:tab-stops>
      </style:paragraph-properties>
    </style:style>
    <style:style style:name="WW8Num2z0" style:family="text">
      <style:text-properties fo:font-weight="bold" style:font-weight-asian="bold"/>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style:text-underline-style="solid" style:text-underline-width="auto" style:text-underline-color="font-color"/>
    </style:style>
    <style:style style:name="Heading_20_1_20_Char" style:display-name="Heading 1 Char" style:family="text" style:parent-style-name="Default_20_Paragraph_20_Font">
      <style:text-properties fo:font-size="14pt" fo:font-weight="bold" style:letter-kerning="true" style:font-size-asian="14pt" style:font-weight-asian="bold" style:font-size-complex="16pt" style:font-weight-complex="bold"/>
    </style:style>
    <style:style style:name="Heading_20_2_20_Char" style:display-name="Heading 2 Char" style:family="text" style:parent-style-name="Default_20_Paragraph_20_Font">
      <style:text-properties fo:font-size="14pt" fo:font-weight="bold" style:font-name-asian="Times New Roman" style:font-size-asian="14pt" style:font-weight-asian="bold" style:font-name-complex="Times New Roman" style:font-size-complex="14pt" style:font-style-complex="italic" style:font-weight-complex="bold"/>
    </style:style>
    <style:style style:name="Footnote_20_Text_20_Char" style:display-name="Footnote Text Char" style:family="text" style:parent-style-name="Default_20_Paragraph_20_Font">
      <style:text-properties fo:font-size="12pt" style:font-size-asian="12pt" style:font-size-complex="12pt"/>
    </style:style>
    <style:style style:name="Footnote_20_Symbol" style:display-name="Footnote Symbol" style:family="text" style:parent-style-name="Default_20_Paragraph_20_Font">
      <style:text-properties style:text-position="super 58%"/>
    </style:style>
    <style:style style:name="Balloon_20_Text_20_Char" style:display-name="Balloon Text Char" style:family="text" style:parent-style-name="Default_20_Paragraph_20_Font">
      <style:text-properties style:font-name="Lucida Grande" fo:font-size="9pt" style:font-size-asian="9pt" style:font-size-complex="9pt"/>
    </style:style>
    <style:style style:name="Balloon_20_Text_20_Char1" style:display-name="Balloon Text Char1" style:family="text" style:parent-style-name="Default_20_Paragraph_20_Font">
      <style:text-properties style:font-name="Lucida Grande" fo:font-size="9pt" style:font-name-asian="Cambria" style:font-size-asian="9pt" style:font-name-complex="Times New Roman" style:font-size-complex="9pt"/>
    </style:style>
    <style:style style:name="Header_20_Char" style:display-name="Header Char" style:family="text" style:parent-style-name="Default_20_Paragraph_20_Font">
      <style:text-properties fo:font-size="12pt" style:font-size-asian="12pt" style:font-size-complex="12pt"/>
    </style:style>
    <style:style style:name="Footer_20_Char" style:display-name="Footer Char" style:family="text" style:parent-style-name="Default_20_Paragraph_20_Font">
      <style:text-properties fo:font-size="12pt" style:font-size-asian="12pt" style:font-size-complex="12pt"/>
    </style:style>
    <style:style style:name="Heading_20_3_20_Char" style:display-name="Heading 3 Char" style:family="text" style:parent-style-name="Default_20_Paragraph_20_Font">
      <style:text-properties fo:font-size="13pt" fo:font-weight="bold" style:font-name-asian="Times New Roman" style:font-size-asian="13pt" style:font-weight-asian="bold" style:font-name-complex="Times New Roman" style:font-size-complex="13pt" style:font-weight-complex="bold"/>
    </style:style>
    <style:style style:name="Footnote_20_anchor" style:display-name="Footnote anchor" style:family="text">
      <style:text-properties style:text-position="super 58%"/>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WW8Num1" text:consecutive-numbering="true">
      <text:list-level-style-bullet text:level="1" style:num-suffix="." text:bullet-char="">
        <style:list-level-properties text:list-level-position-and-space-mode="label-alignment" fo:text-align="end">
          <style:list-level-label-alignment text:label-followed-by="listtab"/>
        </style:list-level-properties>
        <style:text-properties fo:font-family="OpenSymbol"/>
      </text:list-level-style-bullet>
      <text:list-level-style-number text:level="2" style:num-format="1" text:start-value="0">
        <style:list-level-properties text:list-level-position-and-space-mode="label-alignment">
          <style:list-level-label-alignment text:label-followed-by="listtab"/>
        </style:list-level-properties>
      </text:list-level-style-number>
      <text:list-level-style-number text:level="3" style:num-format="1" text:start-value="0">
        <style:list-level-properties text:list-level-position-and-space-mode="label-alignment">
          <style:list-level-label-alignment text:label-followed-by="listtab"/>
        </style:list-level-properties>
      </text:list-level-style-number>
      <text:list-level-style-number text:level="4" style:num-format="1" text:start-value="0">
        <style:list-level-properties text:list-level-position-and-space-mode="label-alignment">
          <style:list-level-label-alignment text:label-followed-by="listtab"/>
        </style:list-level-properties>
      </text:list-level-style-number>
      <text:list-level-style-number text:level="5" style:num-format="1" text:start-value="0">
        <style:list-level-properties text:list-level-position-and-space-mode="label-alignment">
          <style:list-level-label-alignment text:label-followed-by="listtab"/>
        </style:list-level-properties>
      </text:list-level-style-number>
      <text:list-level-style-number text:level="6" style:num-format="1" text:start-value="0">
        <style:list-level-properties text:list-level-position-and-space-mode="label-alignment">
          <style:list-level-label-alignment text:label-followed-by="listtab"/>
        </style:list-level-properties>
      </text:list-level-style-number>
      <text:list-level-style-number text:level="7" style:num-format="1" text:start-value="0">
        <style:list-level-properties text:list-level-position-and-space-mode="label-alignment">
          <style:list-level-label-alignment text:label-followed-by="listtab"/>
        </style:list-level-properties>
      </text:list-level-style-number>
      <text:list-level-style-number text:level="8" style:num-format="1" text:start-value="0">
        <style:list-level-properties text:list-level-position-and-space-mode="label-alignment">
          <style:list-level-label-alignment text:label-followed-by="listtab"/>
        </style:list-level-properties>
      </text:list-level-style-number>
      <text:list-level-style-number text:level="9" style:num-format="1" text:start-value="0">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3" text:consecutive-numbering="true">
      <text:list-level-style-number text:level="1"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5in" fo:page-height="11in" style:num-format="1" style:print-orientation="portrait" fo:margin-top="1in" fo:margin-bottom="1in" fo:margin-left="1.25in" fo:margin-right="1.25in" style:writing-mode="lr-tb" style:layout-grid-color="#c0c0c0" style:layout-grid-lines="36" style:layout-grid-base-height="0.25in" style:layout-grid-ruby-height="0in" style:layout-grid-mode="none" style:layout-grid-ruby-below="false" style:layout-grid-print="false" style:layout-grid-display="false" style:layout-grid-base-width="0.1665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ABRB—Preliminary Bibliography:</dc:title>
    <meta:initial-creator>Bjornerud</meta:initial-creator>
    <meta:creation-date>2009-05-06T13:12:00</meta:creation-date>
    <dc:creator>Kristin Bjornerud</dc:creator>
    <dc:date>2009-12-08T17:25:00</dc:date>
    <meta:editing-cycles>3129</meta:editing-cycles>
    <meta:editing-duration>P3DT3H37M</meta:editing-duration>
    <meta:document-statistic meta:table-count="0" meta:image-count="0" meta:object-count="0" meta:page-count="147" meta:paragraph-count="3967" meta:word-count="40891" meta:character-count="275112"/>
    <meta:generator>OpenOffice.org/3.3$Unix OpenOffice.org_project/330m20$Build-9567</meta:generator>
  </office:meta>
</office:document-meta>
</file>